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lien Resurrection" svg:font-family="'Alien Resurrection'" style:font-family-generic="swiss" style:font-pitch="variable"/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S Gothic" svg:font-family="'MS Gothic'" style:font-family-generic="modern" style:font-pitch="fixed"/>
    <style:font-face style:name="Microsoft YaHei" svg:font-family="'Microsoft YaHei'"/>
    <style:font-face style:name="NSimSun" svg:font-family="NSimSun"/>
    <style:font-face style:name="OpenSymbol" svg:font-family="OpenSymbol" style:font-charset="x-symbol"/>
    <style:font-face style:name="Yu Mincho" svg:font-family="'Yu Mincho'" style:font-family-generic="system" style:font-pitch="variable"/>
  </office:font-face-decls>
  <office:automatic-styles>
    <style:style style:name="P1" style:family="paragraph" style:parent-style-name="Standard">
      <style:paragraph-properties fo:margin-top="0mm" fo:margin-bottom="0mm" style:contextual-spacing="false" fo:text-align="center" style:justify-single-word="false"/>
      <style:text-properties fo:color="#000000" loext:opacity="100%" style:font-name="Alien Resurrection" fo:font-size="52pt" fo:font-style="normal" fo:font-weight="bold" officeooo:rsid="0701ec5d" officeooo:paragraph-rsid="03242163" style:font-size-asian="52pt" style:font-style-asian="normal" style:font-weight-asian="bold" style:font-size-complex="52pt" style:font-style-complex="normal" style:font-weight-complex="bold"/>
    </style:style>
    <style:style style:name="P2" style:family="paragraph" style:parent-style-name="Standard">
      <style:paragraph-properties fo:margin-top="0mm" fo:margin-bottom="1.99mm" style:contextual-spacing="false"/>
      <style:text-properties fo:font-size="15pt" officeooo:paragraph-rsid="09c64d4b" style:font-size-asian="15pt" style:font-size-complex="15pt"/>
    </style:style>
    <style:style style:name="P3" style:family="paragraph" style:parent-style-name="Standard">
      <style:paragraph-properties fo:margin-top="0mm" fo:margin-bottom="1.99mm" style:contextual-spacing="false"/>
      <style:text-properties fo:font-size="15pt" officeooo:paragraph-rsid="070a9d84" style:font-size-asian="15pt" style:font-size-complex="15pt"/>
    </style:style>
    <style:style style:name="P4" style:family="paragraph" style:parent-style-name="Standard">
      <style:paragraph-properties fo:margin-top="0mm" fo:margin-bottom="1.99mm" style:contextual-spacing="false"/>
      <style:text-properties fo:font-size="15pt" officeooo:rsid="05fdc32e" officeooo:paragraph-rsid="05fdc32e" style:font-size-asian="15pt" style:font-size-complex="15pt"/>
    </style:style>
    <style:style style:name="P5" style:family="paragraph" style:parent-style-name="Standard">
      <style:text-properties style:font-name="Calibri1" fo:font-size="15pt" style:text-underline-style="none" fo:font-weight="bold" officeooo:rsid="07a2c63e" officeooo:paragraph-rsid="08e830df" style:font-size-asian="15pt" style:font-weight-asian="bold" style:font-size-complex="15pt" style:font-weight-complex="bold"/>
    </style:style>
    <style:style style:name="P6" style:family="paragraph" style:parent-style-name="Standard">
      <style:text-properties fo:font-size="13pt" officeooo:rsid="06010079" officeooo:paragraph-rsid="08f1ab4a" style:font-size-asian="13pt" style:font-size-complex="13pt"/>
    </style:style>
    <style:style style:name="P7" style:family="paragraph" style:parent-style-name="Standard">
      <style:text-properties style:font-name="Calibri1" fo:font-size="13pt" style:text-underline-style="none" fo:font-weight="normal" officeooo:rsid="08f207d7" officeooo:paragraph-rsid="08f207d7" style:font-size-asian="13pt" style:font-weight-asian="normal" style:font-size-complex="13pt" style:font-weight-complex="normal"/>
    </style:style>
    <style:style style:name="P8" style:family="paragraph" style:parent-style-name="Standard">
      <style:text-properties style:font-name="Calibri1" fo:font-size="15pt" style:text-underline-style="none" fo:font-weight="normal" officeooo:rsid="07c8ac22" officeooo:paragraph-rsid="08e830df" style:font-size-asian="15pt" style:font-weight-asian="normal" style:font-size-complex="15pt" style:font-weight-complex="normal"/>
    </style:style>
    <style:style style:name="P9" style:family="paragraph" style:parent-style-name="Standard">
      <style:text-properties style:font-name="Calibri1" fo:font-size="15pt" style:text-underline-style="none" fo:font-weight="normal" officeooo:rsid="07978e61" officeooo:paragraph-rsid="0928fabe" style:font-name-asian="Calibri" style:font-size-asian="15pt" style:font-weight-asian="normal" style:font-name-complex="Calibri" style:font-size-complex="15pt" style:font-weight-complex="normal"/>
    </style:style>
    <style:style style:name="P10" style:family="paragraph" style:parent-style-name="Standard">
      <style:text-properties style:font-name="Calibri1" fo:font-size="15pt" style:text-underline-style="none" fo:font-weight="normal" officeooo:rsid="07341243" officeooo:paragraph-rsid="07b12422" style:font-name-asian="Calibri" style:font-size-asian="15pt" style:font-weight-asian="normal" style:font-name-complex="Calibri" style:font-size-complex="15pt" style:font-weight-complex="normal"/>
    </style:style>
    <style:style style:name="P11" style:family="paragraph" style:parent-style-name="Standard">
      <style:text-properties style:font-name="Calibri1" fo:font-size="15pt" style:text-underline-style="none" fo:font-weight="normal" officeooo:rsid="07a5c96b" officeooo:paragraph-rsid="07a5c96b" style:font-size-asian="15pt" style:font-weight-asian="normal" style:font-size-complex="15pt" style:font-weight-complex="normal"/>
    </style:style>
    <style:style style:name="P12" style:family="paragraph" style:parent-style-name="Standard">
      <style:paragraph-properties fo:break-before="page"/>
      <style:text-properties fo:color="#c9211e" loext:opacity="100%" style:font-name="Calibri1" fo:font-size="24pt" style:text-underline-style="none" fo:font-weight="bold" officeooo:rsid="0633d6b7" officeooo:paragraph-rsid="099595ef" style:font-size-asian="24pt" style:font-weight-asian="bold" style:font-size-complex="24pt" style:font-weight-complex="bold"/>
    </style:style>
    <style:style style:name="P13" style:family="paragraph" style:parent-style-name="Standard">
      <style:text-properties style:font-name="Calibri1" fo:font-size="15pt" style:text-underline-style="none" fo:font-weight="normal" officeooo:rsid="0633d6b7" officeooo:paragraph-rsid="099595ef" style:font-size-asian="15pt" style:font-weight-asian="normal" style:font-size-complex="15pt" style:font-weight-complex="normal"/>
    </style:style>
    <style:style style:name="P14" style:family="paragraph" style:parent-style-name="Standard">
      <style:text-properties style:font-name="Calibri1" fo:font-size="15pt" style:text-underline-style="none" fo:font-weight="normal" officeooo:rsid="06351933" officeooo:paragraph-rsid="09c1594b" style:font-size-asian="15pt" style:font-weight-asian="normal" style:font-size-complex="15pt" style:font-weight-complex="normal"/>
    </style:style>
    <style:style style:name="P15" style:family="paragraph" style:parent-style-name="Standard">
      <style:text-properties style:font-name="Calibri1" fo:font-size="15pt" style:text-underline-style="none" fo:font-weight="normal" officeooo:rsid="06351933" officeooo:paragraph-rsid="09c11043" style:font-size-asian="15pt" style:font-weight-asian="normal" style:font-size-complex="15pt" style:font-weight-complex="normal"/>
    </style:style>
    <style:style style:name="P16" style:family="paragraph" style:parent-style-name="Standard">
      <style:text-properties style:font-name="Calibri1" fo:font-size="15pt" style:text-underline-style="none" fo:font-weight="normal" officeooo:rsid="06378cfe" officeooo:paragraph-rsid="09c11043" style:font-size-asian="15pt" style:font-weight-asian="normal" style:font-size-complex="15pt" style:font-weight-complex="normal"/>
    </style:style>
    <style:style style:name="P17" style:family="paragraph" style:parent-style-name="Standard">
      <style:text-properties style:font-name="Calibri1" fo:font-size="15pt" style:text-underline-style="none" fo:font-weight="normal" officeooo:rsid="069bb595" officeooo:paragraph-rsid="099595ef" style:font-size-asian="15pt" style:font-weight-asian="normal" style:font-size-complex="15pt" style:font-weight-complex="normal"/>
    </style:style>
    <style:style style:name="P18" style:family="paragraph" style:parent-style-name="Standard">
      <style:text-properties style:font-name="Calibri1" fo:font-size="15pt" style:text-underline-style="none" fo:font-weight="normal" officeooo:rsid="0635d0f9" officeooo:paragraph-rsid="099595ef" style:font-size-asian="15pt" style:font-weight-asian="normal" style:font-size-complex="15pt" style:font-weight-complex="normal"/>
    </style:style>
    <style:style style:name="P19" style:family="paragraph" style:parent-style-name="Standard">
      <style:text-properties style:font-name="Calibri1" fo:font-size="15pt" style:text-underline-style="none" fo:font-weight="normal" officeooo:rsid="068ad7b3" officeooo:paragraph-rsid="099595ef" style:font-size-asian="15pt" style:font-weight-asian="normal" style:font-size-complex="15pt" style:font-weight-complex="normal"/>
    </style:style>
    <style:style style:name="P20" style:family="paragraph" style:parent-style-name="Standard">
      <style:text-properties style:font-name="Calibri1" fo:font-size="15pt" style:text-underline-style="none" fo:font-weight="normal" officeooo:rsid="066d8cbc" officeooo:paragraph-rsid="099595ef" style:font-size-asian="15pt" style:font-weight-asian="normal" style:font-size-complex="15pt" style:font-weight-complex="normal"/>
    </style:style>
    <style:style style:name="P21" style:family="paragraph" style:parent-style-name="Standard">
      <style:text-properties style:font-name="Calibri1" fo:font-size="15pt" style:text-underline-style="none" fo:font-weight="normal" officeooo:rsid="066f49af" officeooo:paragraph-rsid="099595ef" style:font-size-asian="15pt" style:font-weight-asian="normal" style:font-size-complex="15pt" style:font-weight-complex="normal"/>
    </style:style>
    <style:style style:name="P22" style:family="paragraph" style:parent-style-name="Standard">
      <style:text-properties style:font-name="Calibri1" fo:font-size="15pt" style:text-underline-style="none" fo:font-weight="normal" officeooo:rsid="06a5b96b" officeooo:paragraph-rsid="099595ef" style:font-size-asian="15pt" style:font-weight-asian="normal" style:font-size-complex="15pt" style:font-weight-complex="normal"/>
    </style:style>
    <style:style style:name="P23" style:family="paragraph" style:parent-style-name="Standard">
      <style:text-properties style:font-name="Calibri1" fo:font-size="15pt" style:text-underline-style="none" fo:font-weight="normal" officeooo:rsid="067faf08" officeooo:paragraph-rsid="099595ef" style:font-size-asian="15pt" style:font-weight-asian="normal" style:font-size-complex="15pt" style:font-weight-complex="normal"/>
    </style:style>
    <style:style style:name="P24" style:family="paragraph" style:parent-style-name="Standard">
      <style:text-properties style:font-name="Calibri1" fo:font-size="15pt" style:text-underline-style="none" fo:font-weight="normal" officeooo:rsid="06706419" officeooo:paragraph-rsid="099595ef" style:font-size-asian="15pt" style:font-weight-asian="normal" style:font-size-complex="15pt" style:font-weight-complex="normal"/>
    </style:style>
    <style:style style:name="P25" style:family="paragraph" style:parent-style-name="Standard">
      <style:text-properties style:font-name="Calibri1" fo:font-size="15pt" style:text-underline-style="none" fo:font-weight="normal" officeooo:rsid="06720fb3" officeooo:paragraph-rsid="099595ef" style:font-size-asian="15pt" style:font-weight-asian="normal" style:font-size-complex="15pt" style:font-weight-complex="normal"/>
    </style:style>
    <style:style style:name="P26" style:family="paragraph" style:parent-style-name="Standard">
      <style:text-properties style:font-name="Calibri1" fo:font-size="15pt" style:text-underline-style="none" fo:font-weight="normal" officeooo:rsid="067405d7" officeooo:paragraph-rsid="099595ef" style:font-size-asian="15pt" style:font-weight-asian="normal" style:font-size-complex="15pt" style:font-weight-complex="normal"/>
    </style:style>
    <style:style style:name="P27" style:family="paragraph" style:parent-style-name="Standard">
      <style:text-properties style:font-name="Calibri1" fo:font-size="15pt" style:text-underline-style="none" fo:font-weight="normal" officeooo:rsid="067831dd" officeooo:paragraph-rsid="099595ef" style:font-size-asian="15pt" style:font-weight-asian="normal" style:font-size-complex="15pt" style:font-weight-complex="normal"/>
    </style:style>
    <style:style style:name="P28" style:family="paragraph" style:parent-style-name="Standard">
      <style:text-properties style:font-name="Calibri1" fo:font-size="15pt" style:text-underline-style="none" fo:font-weight="normal" officeooo:rsid="067c5565" officeooo:paragraph-rsid="099595ef" style:font-size-asian="15pt" style:font-weight-asian="normal" style:font-size-complex="15pt" style:font-weight-complex="normal"/>
    </style:style>
    <style:style style:name="P29" style:family="paragraph" style:parent-style-name="Standard">
      <style:text-properties style:font-name="Calibri1" fo:font-size="15pt" style:text-underline-style="none" fo:font-weight="normal" officeooo:rsid="067ea79c" officeooo:paragraph-rsid="099595ef" style:font-size-asian="15pt" style:font-weight-asian="normal" style:font-size-complex="15pt" style:font-weight-complex="normal"/>
    </style:style>
    <style:style style:name="P30" style:family="paragraph" style:parent-style-name="Standard">
      <style:text-properties style:font-name="Calibri1" fo:font-size="15pt" style:text-underline-style="none" fo:font-weight="normal" officeooo:rsid="06751a48" officeooo:paragraph-rsid="099595ef" style:font-size-asian="15pt" style:font-weight-asian="normal" style:font-size-complex="15pt" style:font-weight-complex="normal"/>
    </style:style>
    <style:style style:name="P31" style:family="paragraph" style:parent-style-name="Standard">
      <style:text-properties style:font-name="Calibri1" fo:font-size="15pt" style:text-underline-style="none" fo:font-weight="normal" officeooo:rsid="0680c04f" officeooo:paragraph-rsid="099595ef" style:font-size-asian="15pt" style:font-weight-asian="normal" style:font-size-complex="15pt" style:font-weight-complex="normal"/>
    </style:style>
    <style:style style:name="P32" style:family="paragraph" style:parent-style-name="Standard">
      <style:text-properties style:font-name="Calibri1" fo:font-size="15pt" style:text-underline-style="none" fo:font-weight="normal" officeooo:rsid="068378de" officeooo:paragraph-rsid="099595ef" style:font-size-asian="15pt" style:font-weight-asian="normal" style:font-size-complex="15pt" style:font-weight-complex="normal"/>
    </style:style>
    <style:style style:name="P33" style:family="paragraph" style:parent-style-name="Standard">
      <style:text-properties style:font-name="Calibri1" fo:font-size="15pt" style:text-underline-style="none" fo:font-weight="normal" officeooo:rsid="06849d92" officeooo:paragraph-rsid="099595ef" style:font-size-asian="15pt" style:font-weight-asian="normal" style:font-size-complex="15pt" style:font-weight-complex="normal"/>
    </style:style>
    <style:style style:name="P34" style:family="paragraph" style:parent-style-name="Standard">
      <style:text-properties style:font-name="Calibri1" fo:font-size="15pt" style:text-underline-style="none" fo:font-weight="normal" officeooo:rsid="069498c7" officeooo:paragraph-rsid="099595ef" style:font-size-asian="15pt" style:font-weight-asian="normal" style:font-size-complex="15pt" style:font-weight-complex="normal"/>
    </style:style>
    <style:style style:name="P35" style:family="paragraph" style:parent-style-name="Standard">
      <style:text-properties style:font-name="Calibri1" fo:font-size="15pt" style:text-underline-style="none" fo:font-weight="normal" officeooo:rsid="0694b76d" officeooo:paragraph-rsid="099595ef" style:font-size-asian="15pt" style:font-weight-asian="normal" style:font-size-complex="15pt" style:font-weight-complex="normal"/>
    </style:style>
    <style:style style:name="P36" style:family="paragraph" style:parent-style-name="Standard">
      <style:text-properties style:font-name="Calibri1" fo:font-size="15pt" style:text-underline-style="none" fo:font-weight="normal" officeooo:rsid="06975749" officeooo:paragraph-rsid="099595ef" style:font-size-asian="15pt" style:font-weight-asian="normal" style:font-size-complex="15pt" style:font-weight-complex="normal"/>
    </style:style>
    <style:style style:name="P37" style:family="paragraph" style:parent-style-name="Standard">
      <style:text-properties style:font-name="Calibri1" fo:font-size="15pt" style:text-underline-style="none" fo:font-weight="normal" officeooo:rsid="0688db88" officeooo:paragraph-rsid="099595ef" style:font-size-asian="15pt" style:font-weight-asian="normal" style:font-size-complex="15pt" style:font-weight-complex="normal"/>
    </style:style>
    <style:style style:name="P38" style:family="paragraph" style:parent-style-name="Standard">
      <style:text-properties style:font-name="Calibri1" fo:font-size="15pt" style:text-underline-style="none" fo:font-weight="normal" officeooo:rsid="06c32fea" officeooo:paragraph-rsid="099595ef" style:font-size-asian="15pt" style:font-weight-asian="normal" style:font-size-complex="15pt" style:font-weight-complex="normal"/>
    </style:style>
    <style:style style:name="P39" style:family="paragraph" style:parent-style-name="Standard">
      <style:paragraph-properties fo:margin-top="0mm" fo:margin-bottom="1.99mm" style:contextual-spacing="false" fo:break-before="page"/>
      <style:text-properties style:font-name="Calibri1" fo:font-size="13pt" style:text-underline-style="none" fo:font-weight="normal" officeooo:rsid="07588562" officeooo:paragraph-rsid="095a2de6" style:font-size-asian="13pt" style:font-weight-asian="normal" style:font-size-complex="13pt" style:font-weight-complex="normal"/>
    </style:style>
    <style:style style:name="P40" style:family="paragraph" style:parent-style-name="Standard">
      <style:paragraph-properties fo:margin-top="0mm" fo:margin-bottom="1.99mm" style:contextual-spacing="false"/>
      <style:text-properties style:font-name="Calibri1" fo:font-size="14pt" style:text-underline-style="none" fo:font-weight="normal" officeooo:rsid="07a5c96b" officeooo:paragraph-rsid="09263c0d" style:font-size-asian="14pt" style:font-weight-asian="normal" style:font-size-complex="14pt" style:font-weight-complex="normal"/>
    </style:style>
    <style:style style:name="P41" style:family="paragraph" style:parent-style-name="Standard">
      <style:paragraph-properties fo:margin-top="0mm" fo:margin-bottom="1.99mm" style:contextual-spacing="false"/>
      <style:text-properties style:font-name="Calibri1" fo:font-size="13pt" style:text-underline-style="none" fo:font-weight="normal" officeooo:rsid="07a5c96b" officeooo:paragraph-rsid="09263c0d" style:font-size-asian="13pt" style:font-weight-asian="normal" style:font-size-complex="13pt" style:font-weight-complex="normal"/>
    </style:style>
    <style:style style:name="P42" style:family="paragraph" style:parent-style-name="Standard">
      <style:paragraph-properties fo:margin-top="0mm" fo:margin-bottom="1.99mm" style:contextual-spacing="false"/>
      <style:text-properties style:font-name="Calibri1" fo:font-size="14pt" style:text-underline-style="none" fo:font-weight="bold" officeooo:rsid="078419f7" officeooo:paragraph-rsid="078bedb1" style:font-size-asian="14pt" style:font-weight-asian="bold" style:font-size-complex="14pt" style:font-weight-complex="bold"/>
    </style:style>
    <style:style style:name="P43" style:family="paragraph" style:parent-style-name="Standard">
      <style:paragraph-properties fo:margin-top="0mm" fo:margin-bottom="1.99mm" style:contextual-spacing="false"/>
      <style:text-properties style:font-name="Calibri1" fo:font-size="14pt" style:text-underline-style="none" fo:font-weight="bold" officeooo:rsid="0788e3ff" officeooo:paragraph-rsid="078bedb1" style:font-size-asian="14pt" style:font-weight-asian="bold" style:font-size-complex="14pt" style:font-weight-complex="bold"/>
    </style:style>
    <style:style style:name="P44" style:family="paragraph" style:parent-style-name="Standard">
      <style:paragraph-properties fo:margin-top="0mm" fo:margin-bottom="1.99mm" style:contextual-spacing="false"/>
      <style:text-properties style:font-name="Calibri1" fo:font-size="14pt" style:text-underline-style="none" fo:font-weight="bold" officeooo:rsid="077b6ecd" officeooo:paragraph-rsid="078232ca" style:font-size-asian="14pt" style:font-weight-asian="bold" style:font-size-complex="14pt" style:font-weight-complex="bold"/>
    </style:style>
    <style:style style:name="P45" style:family="paragraph" style:parent-style-name="Standard">
      <style:paragraph-properties fo:break-before="page"/>
      <style:text-properties fo:color="#c9211e" loext:opacity="100%" style:font-name="Calibri1" fo:font-size="24pt" style:text-underline-style="none" fo:font-weight="bold" officeooo:rsid="0638819d" officeooo:paragraph-rsid="08f4efaf" style:font-size-asian="24pt" style:font-weight-asian="bold" style:font-size-complex="24pt" style:font-weight-complex="bold"/>
    </style:style>
    <style:style style:name="P46" style:family="paragraph" style:parent-style-name="Standard">
      <style:text-properties style:font-name="Calibri1" fo:font-size="15pt" fo:font-weight="normal" officeooo:rsid="033ccd16" officeooo:paragraph-rsid="08f4efaf" style:font-size-asian="15pt" style:font-weight-asian="normal" style:font-size-complex="15pt" style:font-weight-complex="normal"/>
    </style:style>
    <style:style style:name="P47" style:family="paragraph" style:parent-style-name="Standard">
      <style:text-properties style:font-name="Calibri1" fo:font-size="15pt" style:text-underline-style="none" fo:font-weight="normal" officeooo:rsid="071ff5bb" officeooo:paragraph-rsid="08f4efaf" style:font-size-asian="15pt" style:font-weight-asian="normal" style:font-size-complex="15pt" style:font-weight-complex="normal"/>
    </style:style>
    <style:style style:name="P48" style:family="paragraph" style:parent-style-name="Standard">
      <style:text-properties style:font-name="Calibri1" fo:font-size="15pt" style:text-underline-style="none" fo:font-weight="normal" officeooo:rsid="069bb595" officeooo:paragraph-rsid="08f4efaf" style:font-size-asian="15pt" style:font-weight-asian="normal" style:font-size-complex="15pt" style:font-weight-complex="normal"/>
    </style:style>
    <style:style style:name="P49" style:family="paragraph" style:parent-style-name="Standard">
      <style:text-properties style:font-name="Calibri1" fo:font-size="15pt" style:text-underline-style="none" fo:font-weight="normal" officeooo:rsid="069bb595" officeooo:paragraph-rsid="095e0ef3" style:font-size-asian="15pt" style:font-weight-asian="normal" style:font-size-complex="15pt" style:font-weight-complex="normal"/>
    </style:style>
    <style:style style:name="P50" style:family="paragraph" style:parent-style-name="Standard">
      <style:text-properties style:font-name="Calibri1" fo:font-size="15pt" style:text-underline-style="none" fo:font-weight="normal" officeooo:rsid="071ff5bb" officeooo:paragraph-rsid="09533fc7" style:font-size-asian="15pt" style:font-weight-asian="normal" style:font-size-complex="15pt" style:font-weight-complex="normal"/>
    </style:style>
    <style:style style:name="P51" style:family="paragraph" style:parent-style-name="Standard">
      <style:paragraph-properties fo:margin-top="0mm" fo:margin-bottom="1.99mm" style:contextual-spacing="false"/>
      <style:text-properties style:font-name="Calibri1" fo:font-size="15pt" style:text-underline-style="none" fo:font-weight="normal" officeooo:rsid="07341243" officeooo:paragraph-rsid="096240a2" style:font-size-asian="15pt" style:font-weight-asian="normal" style:font-size-complex="15pt" style:font-weight-complex="normal"/>
    </style:style>
    <style:style style:name="P52" style:family="paragraph" style:parent-style-name="Standard">
      <style:text-properties style:font-name="Calibri1" fo:font-size="15pt" style:text-underline-style="none" fo:font-weight="normal" officeooo:rsid="07341243" officeooo:paragraph-rsid="096240a2" style:font-size-asian="15pt" style:font-weight-asian="normal" style:font-size-complex="15pt" style:font-weight-complex="normal"/>
    </style:style>
    <style:style style:name="P53" style:family="paragraph" style:parent-style-name="Standard">
      <style:paragraph-properties fo:margin-top="0mm" fo:margin-bottom="1.99mm" style:contextual-spacing="false" fo:line-height="100%" fo:break-before="page"/>
      <style:text-properties style:font-name="Calibri1" fo:font-size="15pt" style:text-underline-style="solid" style:text-underline-width="auto" style:text-underline-color="font-color" fo:font-weight="bold" officeooo:rsid="0760048a" officeooo:paragraph-rsid="08efd06f" style:font-size-asian="15pt" style:font-weight-asian="bold" style:font-size-complex="15pt" style:font-weight-complex="bold"/>
    </style:style>
    <style:style style:name="P54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5pt" style:text-underline-style="none" fo:font-weight="bold" officeooo:rsid="072e2990" officeooo:paragraph-rsid="0904f94e" style:font-name-asian="Calibri" style:font-size-asian="15pt" style:font-weight-asian="bold" style:font-name-complex="Calibri" style:font-size-complex="15pt" style:font-weight-complex="bold"/>
    </style:style>
    <style:style style:name="P55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4pt" style:text-underline-style="none" fo:font-weight="bold" officeooo:rsid="0762dd27" officeooo:paragraph-rsid="0904f94e" style:font-name-asian="Calibri" style:font-size-asian="14pt" style:font-weight-asian="bold" style:font-name-complex="Calibri" style:font-size-complex="14pt" style:font-weight-complex="bold"/>
    </style:style>
    <style:style style:name="P56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4pt" style:text-underline-style="none" fo:font-weight="bold" officeooo:rsid="0762dd27" officeooo:paragraph-rsid="0906beba" style:font-name-asian="Calibri" style:font-size-asian="14pt" style:font-weight-asian="bold" style:font-name-complex="Calibri" style:font-size-complex="14pt" style:font-weight-complex="bold"/>
    </style:style>
    <style:style style:name="P57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4pt" style:text-underline-style="none" fo:font-weight="bold" officeooo:rsid="0762dd27" officeooo:paragraph-rsid="0909a71b" style:font-name-asian="Calibri" style:font-size-asian="14pt" style:font-weight-asian="bold" style:font-name-complex="Calibri" style:font-size-complex="14pt" style:font-weight-complex="bold"/>
    </style:style>
    <style:style style:name="P58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4pt" style:text-underline-style="none" fo:font-weight="normal" officeooo:rsid="0767146c" officeooo:paragraph-rsid="08f1615a" style:font-name-asian="Calibri" style:font-size-asian="14pt" style:font-weight-asian="normal" style:font-name-complex="Calibri" style:font-size-complex="14pt" style:font-weight-complex="normal"/>
    </style:style>
    <style:style style:name="P59" style:family="paragraph" style:parent-style-name="Standard">
      <style:paragraph-properties fo:margin-top="0mm" fo:margin-bottom="1.99mm" style:contextual-spacing="false" fo:line-height="100%" fo:break-before="page"/>
      <style:text-properties style:font-name="Calibri1" fo:font-size="15pt" style:text-underline-style="solid" style:text-underline-width="auto" style:text-underline-color="font-color" fo:font-weight="bold" officeooo:rsid="0760048a" officeooo:paragraph-rsid="092acf8f" style:font-size-asian="15pt" style:font-weight-asian="bold" style:font-size-complex="15pt" style:font-weight-complex="bold"/>
    </style:style>
    <style:style style:name="P60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4pt" style:text-underline-style="none" fo:font-weight="bold" officeooo:rsid="0762dd27" officeooo:paragraph-rsid="0913623f" style:font-size-asian="14pt" style:font-weight-asian="bold" style:font-size-complex="14pt" style:font-weight-complex="bold"/>
    </style:style>
    <style:style style:name="P61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4pt" style:text-underline-style="none" fo:font-weight="bold" officeooo:rsid="0762dd27" officeooo:paragraph-rsid="091631ec" style:font-name-asian="Calibri" style:font-size-asian="14pt" style:font-weight-asian="bold" style:font-name-complex="Calibri" style:font-size-complex="14pt" style:font-weight-complex="bold"/>
    </style:style>
    <style:style style:name="P62" style:family="paragraph" style:parent-style-name="Standard">
      <style:paragraph-properties fo:margin-top="0mm" fo:margin-bottom="1.99mm" style:contextual-spacing="false" fo:break-before="page"/>
      <style:text-properties fo:color="#c9211e" loext:opacity="100%" style:font-name="Calibri1" fo:font-size="15pt" style:text-underline-style="solid" style:text-underline-width="auto" style:text-underline-color="font-color" fo:font-weight="bold" officeooo:rsid="0760048a" officeooo:paragraph-rsid="092c3b1c" style:font-size-asian="15pt" style:font-weight-asian="bold" style:font-size-complex="15pt" style:font-weight-complex="bold"/>
    </style:style>
    <style:style style:name="P63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4pt" style:text-underline-style="none" fo:font-weight="bold" officeooo:rsid="0762dd27" officeooo:paragraph-rsid="093e1cc2" style:font-name-asian="Calibri" style:font-size-asian="14pt" style:font-weight-asian="bold" style:font-name-complex="Calibri" style:font-size-complex="14pt" style:font-weight-complex="bold"/>
    </style:style>
    <style:style style:name="P64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3pt" style:text-underline-style="none" fo:font-weight="bold" officeooo:rsid="0762dd27" officeooo:paragraph-rsid="097b4dca" style:font-name-asian="Calibri" style:font-size-asian="13pt" style:font-weight-asian="bold" style:font-name-complex="Calibri" style:font-size-complex="13pt" style:font-weight-complex="bold"/>
    </style:style>
    <style:style style:name="P65" style:family="paragraph" style:parent-style-name="Standard">
      <style:paragraph-properties fo:margin-top="0mm" fo:margin-bottom="1.99mm" style:contextual-spacing="false"/>
      <style:text-properties style:font-name="Calibri1" fo:font-size="13pt" style:text-underline-style="none" fo:font-weight="bold" officeooo:rsid="0765305a" officeooo:paragraph-rsid="092e9cff" style:font-size-asian="13pt" style:font-weight-asian="bold" style:font-size-complex="13pt" style:font-weight-complex="bold"/>
    </style:style>
    <style:style style:name="P66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4pt" style:text-underline-style="none" fo:font-weight="normal" officeooo:rsid="0767146c" officeooo:paragraph-rsid="0965f4dc" style:font-name-asian="Calibri" style:font-size-asian="14pt" style:font-weight-asian="normal" style:font-name-complex="Calibri" style:font-size-complex="14pt" style:font-weight-complex="normal"/>
    </style:style>
    <style:style style:name="P67" style:family="paragraph" style:parent-style-name="Standard">
      <style:paragraph-properties fo:margin-top="0mm" fo:margin-bottom="1.99mm" style:contextual-spacing="false" fo:break-before="page"/>
      <style:text-properties fo:color="#c9211e" loext:opacity="100%" style:font-name="Calibri1" fo:font-size="15pt" style:text-underline-style="solid" style:text-underline-width="auto" style:text-underline-color="font-color" fo:font-weight="bold" officeooo:rsid="0760048a" officeooo:paragraph-rsid="093f9a8a" style:font-size-asian="15pt" style:font-weight-asian="bold" style:font-size-complex="15pt" style:font-weight-complex="bold"/>
    </style:style>
    <style:style style:name="P68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4pt" style:text-underline-style="none" fo:font-weight="bold" officeooo:rsid="0762dd27" officeooo:paragraph-rsid="07e77cfd" style:font-name-asian="Calibri" style:font-size-asian="14pt" style:font-weight-asian="bold" style:font-name-complex="Calibri" style:font-size-complex="14pt" style:font-weight-complex="bold"/>
    </style:style>
    <style:style style:name="P69" style:family="paragraph" style:parent-style-name="Standard">
      <style:paragraph-properties fo:margin-top="0mm" fo:margin-bottom="1.99mm" style:contextual-spacing="false"/>
      <style:text-properties style:font-name="Calibri1" fo:font-size="13pt" style:text-underline-style="none" fo:font-weight="bold" officeooo:rsid="0765305a" officeooo:paragraph-rsid="098404bd" style:font-size-asian="13pt" style:font-weight-asian="bold" style:font-size-complex="13pt" style:font-weight-complex="bold"/>
    </style:style>
    <style:style style:name="P70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3pt" style:text-underline-style="none" fo:font-weight="normal" officeooo:rsid="0767146c" officeooo:paragraph-rsid="0987796a" style:font-name-asian="Calibri" style:font-size-asian="13pt" style:font-weight-asian="normal" style:font-name-complex="Calibri" style:font-size-complex="13pt" style:font-weight-complex="normal"/>
    </style:style>
    <style:style style:name="P71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5pt" style:text-underline-style="none" fo:font-weight="normal" officeooo:rsid="0767146c" officeooo:paragraph-rsid="0968407d" style:font-name-asian="Calibri" style:font-size-asian="15pt" style:font-weight-asian="normal" style:font-name-complex="Calibri" style:font-size-complex="15pt" style:font-weight-complex="normal"/>
    </style:style>
    <style:style style:name="P72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5pt" style:text-underline-style="none" fo:font-weight="normal" officeooo:rsid="0767146c" officeooo:paragraph-rsid="0969673d" style:font-name-asian="Calibri" style:font-size-asian="15pt" style:font-weight-asian="normal" style:font-name-complex="Calibri" style:font-size-complex="15pt" style:font-weight-complex="normal"/>
    </style:style>
    <style:style style:name="P73" style:family="paragraph" style:parent-style-name="Standard">
      <style:paragraph-properties fo:margin-top="0mm" fo:margin-bottom="1.99mm" style:contextual-spacing="false" fo:break-before="page"/>
      <style:text-properties fo:color="#c9211e" loext:opacity="100%" style:font-name="Calibri1" fo:font-size="15pt" style:text-underline-style="solid" style:text-underline-width="auto" style:text-underline-color="font-color" fo:font-weight="bold" officeooo:rsid="0760048a" officeooo:paragraph-rsid="080a3812" style:font-size-asian="15pt" style:font-weight-asian="bold" style:font-size-complex="15pt" style:font-weight-complex="bold"/>
    </style:style>
    <style:style style:name="P74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4pt" style:text-underline-style="none" fo:font-weight="bold" officeooo:rsid="0762dd27" officeooo:paragraph-rsid="080ec1a5" style:font-name-asian="Calibri" style:font-size-asian="14pt" style:font-weight-asian="bold" style:font-name-complex="Calibri" style:font-size-complex="14pt" style:font-weight-complex="bold"/>
    </style:style>
    <style:style style:name="P75" style:family="paragraph" style:parent-style-name="Standard">
      <style:paragraph-properties fo:margin-top="0mm" fo:margin-bottom="1.99mm" style:contextual-spacing="false"/>
      <style:text-properties style:font-name="Calibri1" fo:font-size="13pt" style:text-underline-style="none" fo:font-weight="bold" officeooo:rsid="0765305a" officeooo:paragraph-rsid="0982f7e9" style:font-size-asian="13pt" style:font-weight-asian="bold" style:font-size-complex="13pt" style:font-weight-complex="bold"/>
    </style:style>
    <style:style style:name="P76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3pt" style:text-underline-style="none" fo:font-weight="normal" officeooo:rsid="0767146c" officeooo:paragraph-rsid="09a1338a" style:font-name-asian="Calibri" style:font-size-asian="13pt" style:font-weight-asian="normal" style:font-name-complex="Calibri" style:font-size-complex="13pt" style:font-weight-complex="normal"/>
    </style:style>
    <style:style style:name="P77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5pt" style:text-underline-style="none" fo:font-weight="normal" officeooo:rsid="0767146c" officeooo:paragraph-rsid="096aad45" style:font-name-asian="Calibri" style:font-size-asian="15pt" style:font-weight-asian="normal" style:font-name-complex="Calibri" style:font-size-complex="15pt" style:font-weight-complex="normal"/>
    </style:style>
    <style:style style:name="P78" style:family="paragraph" style:parent-style-name="Standard">
      <style:paragraph-properties fo:margin-top="0mm" fo:margin-bottom="1.99mm" style:contextual-spacing="false" fo:line-height="100%" fo:break-before="page"/>
      <style:text-properties fo:color="#c9211e" loext:opacity="100%" style:font-name="Calibri1" fo:font-size="15pt" style:text-underline-style="solid" style:text-underline-width="auto" style:text-underline-color="font-color" fo:font-weight="bold" officeooo:rsid="0760048a" officeooo:paragraph-rsid="094158c7" style:font-size-asian="15pt" style:font-weight-asian="bold" style:font-size-complex="15pt" style:font-weight-complex="bold"/>
    </style:style>
    <style:style style:name="P79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3pt" style:text-underline-style="none" fo:font-weight="bold" officeooo:rsid="0762dd27" officeooo:paragraph-rsid="081c4430" style:font-name-asian="Calibri" style:font-size-asian="13pt" style:font-weight-asian="bold" style:font-name-complex="Calibri" style:font-size-complex="13pt" style:font-weight-complex="bold"/>
    </style:style>
    <style:style style:name="P80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3pt" style:text-underline-style="none" fo:font-weight="normal" officeooo:rsid="0767146c" officeooo:paragraph-rsid="09a76351" style:font-name-asian="Calibri" style:font-size-asian="13pt" style:font-weight-asian="normal" style:font-name-complex="Calibri" style:font-size-complex="13pt" style:font-weight-complex="normal"/>
    </style:style>
    <style:style style:name="P81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5pt" style:text-underline-style="none" fo:font-weight="normal" officeooo:rsid="0767146c" officeooo:paragraph-rsid="096c8be7" style:font-name-asian="Calibri" style:font-size-asian="15pt" style:font-weight-asian="normal" style:font-name-complex="Calibri" style:font-size-complex="15pt" style:font-weight-complex="normal"/>
    </style:style>
    <style:style style:name="P82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4pt" style:text-underline-style="none" fo:font-weight="normal" officeooo:rsid="0767146c" officeooo:paragraph-rsid="096d9c13" style:font-name-asian="Calibri" style:font-size-asian="14pt" style:font-weight-asian="normal" style:font-name-complex="Calibri" style:font-size-complex="14pt" style:font-weight-complex="normal"/>
    </style:style>
    <style:style style:name="P83" style:family="paragraph" style:parent-style-name="Standard">
      <style:paragraph-properties fo:margin-top="0mm" fo:margin-bottom="1.99mm" style:contextual-spacing="false" fo:line-height="100%" fo:break-before="page"/>
      <style:text-properties fo:color="#c9211e" loext:opacity="100%" style:font-name="Calibri1" fo:font-size="15pt" style:text-underline-style="solid" style:text-underline-width="auto" style:text-underline-color="font-color" fo:font-weight="bold" officeooo:rsid="0760048a" officeooo:paragraph-rsid="09432de0" style:font-size-asian="15pt" style:font-weight-asian="bold" style:font-size-complex="15pt" style:font-weight-complex="bold"/>
    </style:style>
    <style:style style:name="P84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3pt" style:text-underline-style="none" fo:font-weight="bold" officeooo:rsid="0762dd27" officeooo:paragraph-rsid="097bd9d9" style:font-name-asian="Calibri" style:font-size-asian="13pt" style:font-weight-asian="bold" style:font-name-complex="Calibri" style:font-size-complex="13pt" style:font-weight-complex="bold"/>
    </style:style>
    <style:style style:name="P85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4pt" style:text-underline-style="none" fo:font-weight="normal" officeooo:rsid="0767146c" officeooo:paragraph-rsid="096da429" style:font-name-asian="Calibri" style:font-size-asian="14pt" style:font-weight-asian="normal" style:font-name-complex="Calibri" style:font-size-complex="14pt" style:font-weight-complex="normal"/>
    </style:style>
    <style:style style:name="P86" style:family="paragraph" style:parent-style-name="Standard">
      <style:paragraph-properties fo:margin-top="0mm" fo:margin-bottom="1.99mm" style:contextual-spacing="false" fo:line-height="100%" fo:break-before="page"/>
      <style:text-properties fo:color="#c9211e" loext:opacity="100%" style:font-name="Calibri1" fo:font-size="15pt" style:text-underline-style="solid" style:text-underline-width="auto" style:text-underline-color="font-color" fo:font-weight="bold" officeooo:rsid="0760048a" officeooo:paragraph-rsid="0944dd9b" style:font-size-asian="15pt" style:font-weight-asian="bold" style:font-size-complex="15pt" style:font-weight-complex="bold"/>
    </style:style>
    <style:style style:name="P87" style:family="paragraph" style:parent-style-name="Standard">
      <style:paragraph-properties fo:margin-top="0mm" fo:margin-bottom="0mm" style:contextual-spacing="false"/>
      <style:text-properties fo:color="#000000" loext:opacity="100%" style:font-name="Calibri1" fo:font-size="13pt" style:text-underline-style="none" fo:font-weight="bold" officeooo:rsid="0762dd27" officeooo:paragraph-rsid="097c64e5" style:font-name-asian="Calibri" style:font-size-asian="13pt" style:font-weight-asian="bold" style:font-name-complex="Calibri" style:font-size-complex="13pt" style:font-weight-complex="bold"/>
    </style:style>
    <style:style style:name="P88" style:family="paragraph" style:parent-style-name="Standard">
      <style:paragraph-properties fo:margin-top="0mm" fo:margin-bottom="1.99mm" style:contextual-spacing="false"/>
      <style:text-properties style:font-name="Calibri1" fo:font-size="13pt" style:text-underline-style="none" fo:font-weight="bold" officeooo:rsid="0765305a" officeooo:paragraph-rsid="09b432d3" style:font-size-asian="13pt" style:font-weight-asian="bold" style:font-size-complex="13pt" style:font-weight-complex="bold"/>
    </style:style>
    <style:style style:name="P89" style:family="paragraph" style:parent-style-name="Standard">
      <style:paragraph-properties fo:margin-top="0mm" fo:margin-bottom="0mm" style:contextual-spacing="false"/>
      <style:text-properties style:font-name="Calibri1" fo:font-size="13pt" style:text-underline-style="none" fo:font-weight="bold" officeooo:rsid="0765305a" officeooo:paragraph-rsid="09b432d3" style:font-size-asian="13pt" style:font-weight-asian="bold" style:font-size-complex="13pt" style:font-weight-complex="bold"/>
    </style:style>
    <style:style style:name="P90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4pt" style:text-underline-style="none" fo:font-weight="normal" officeooo:rsid="0767146c" officeooo:paragraph-rsid="096da833" style:font-name-asian="Calibri" style:font-size-asian="14pt" style:font-weight-asian="normal" style:font-name-complex="Calibri" style:font-size-complex="14pt" style:font-weight-complex="normal"/>
    </style:style>
    <style:style style:name="P91" style:family="paragraph" style:parent-style-name="Standard">
      <style:paragraph-properties fo:margin-top="0mm" fo:margin-bottom="1.99mm" style:contextual-spacing="false" fo:line-height="100%" fo:break-before="page"/>
      <style:text-properties fo:color="#c9211e" loext:opacity="100%" style:font-name="Calibri1" fo:font-size="15pt" style:text-underline-style="solid" style:text-underline-width="auto" style:text-underline-color="font-color" fo:font-weight="bold" officeooo:rsid="0760048a" officeooo:paragraph-rsid="0946763c" style:font-size-asian="15pt" style:font-weight-asian="bold" style:font-size-complex="15pt" style:font-weight-complex="bold"/>
    </style:style>
    <style:style style:name="P92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3pt" style:text-underline-style="none" fo:font-weight="bold" officeooo:rsid="0762dd27" officeooo:paragraph-rsid="097d41e3" style:font-name-asian="Calibri" style:font-size-asian="13pt" style:font-weight-asian="bold" style:font-name-complex="Calibri" style:font-size-complex="13pt" style:font-weight-complex="bold"/>
    </style:style>
    <style:style style:name="P93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4pt" style:text-underline-style="none" fo:font-weight="normal" officeooo:rsid="0767146c" officeooo:paragraph-rsid="096eda2e" style:font-name-asian="Calibri" style:font-size-asian="14pt" style:font-weight-asian="normal" style:font-name-complex="Calibri" style:font-size-complex="14pt" style:font-weight-complex="normal"/>
    </style:style>
    <style:style style:name="P94" style:family="paragraph" style:parent-style-name="Standard">
      <style:paragraph-properties fo:margin-top="0mm" fo:margin-bottom="1.99mm" style:contextual-spacing="false" fo:line-height="100%" fo:break-before="page"/>
      <style:text-properties fo:color="#c9211e" loext:opacity="100%" style:font-name="Calibri1" fo:font-size="15pt" style:text-underline-style="solid" style:text-underline-width="auto" style:text-underline-color="font-color" fo:font-weight="bold" officeooo:rsid="0760048a" officeooo:paragraph-rsid="094a94bd" style:font-size-asian="15pt" style:font-weight-asian="bold" style:font-size-complex="15pt" style:font-weight-complex="bold"/>
    </style:style>
    <style:style style:name="P95" style:family="paragraph" style:parent-style-name="Standard">
      <style:paragraph-properties fo:margin-top="0mm" fo:margin-bottom="1.99mm" style:contextual-spacing="false"/>
      <style:text-properties fo:color="#c9211e" loext:opacity="100%" style:font-name="Calibri1" fo:font-size="15pt" style:text-underline-style="solid" style:text-underline-width="auto" style:text-underline-color="font-color" fo:font-weight="normal" officeooo:rsid="07609e43" officeooo:paragraph-rsid="093e1cc2" style:font-size-asian="15pt" style:font-weight-asian="normal" style:font-size-complex="15pt" style:font-weight-complex="normal"/>
    </style:style>
    <style:style style:name="P96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3pt" style:text-underline-style="none" fo:font-weight="bold" officeooo:rsid="0762dd27" officeooo:paragraph-rsid="0978220e" style:font-name-asian="Calibri" style:font-size-asian="13pt" style:font-weight-asian="bold" style:font-name-complex="Calibri" style:font-size-complex="13pt" style:font-weight-complex="bold"/>
    </style:style>
    <style:style style:name="P97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4pt" style:text-underline-style="none" fo:font-weight="normal" officeooo:rsid="0767146c" officeooo:paragraph-rsid="0971dae2" style:font-name-asian="Calibri" style:font-size-asian="14pt" style:font-weight-asian="normal" style:font-name-complex="Calibri" style:font-size-complex="14pt" style:font-weight-complex="normal"/>
    </style:style>
    <style:style style:name="P98" style:family="paragraph" style:parent-style-name="Standard">
      <style:paragraph-properties fo:margin-top="0mm" fo:margin-bottom="1.99mm" style:contextual-spacing="false" fo:break-before="page"/>
      <style:text-properties fo:color="#c9211e" loext:opacity="100%" style:font-name="Calibri1" fo:font-size="15pt" style:text-underline-style="solid" style:text-underline-width="auto" style:text-underline-color="font-color" fo:font-weight="bold" officeooo:rsid="0760048a" officeooo:paragraph-rsid="094b46ae" style:font-size-asian="15pt" style:font-weight-asian="bold" style:font-size-complex="15pt" style:font-weight-complex="bold"/>
    </style:style>
    <style:style style:name="P99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3pt" style:text-underline-style="none" fo:font-weight="bold" officeooo:rsid="0762dd27" officeooo:paragraph-rsid="097c64e5" style:font-name-asian="Calibri" style:font-size-asian="13pt" style:font-weight-asian="bold" style:font-name-complex="Calibri" style:font-size-complex="13pt" style:font-weight-complex="bold"/>
    </style:style>
    <style:style style:name="P100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3pt" style:text-underline-style="none" fo:font-weight="normal" officeooo:rsid="0767146c" officeooo:paragraph-rsid="0971dae2" style:font-name-asian="Calibri" style:font-size-asian="13pt" style:font-weight-asian="normal" style:font-name-complex="Calibri" style:font-size-complex="13pt" style:font-weight-complex="normal"/>
    </style:style>
    <style:style style:name="P101" style:family="paragraph" style:parent-style-name="Standard">
      <style:paragraph-properties fo:margin-top="0mm" fo:margin-bottom="1.99mm" style:contextual-spacing="false" fo:break-before="page"/>
      <style:text-properties fo:color="#c9211e" loext:opacity="100%" style:font-name="Calibri1" fo:font-size="15pt" style:text-underline-style="solid" style:text-underline-width="auto" style:text-underline-color="font-color" fo:font-weight="bold" officeooo:rsid="0760048a" officeooo:paragraph-rsid="094b5d08" style:font-size-asian="15pt" style:font-weight-asian="bold" style:font-size-complex="15pt" style:font-weight-complex="bold"/>
    </style:style>
    <style:style style:name="P102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3pt" style:text-underline-style="none" fo:font-weight="bold" officeooo:rsid="0762dd27" officeooo:paragraph-rsid="08939ac7" style:font-name-asian="Calibri" style:font-size-asian="13pt" style:font-weight-asian="bold" style:font-name-complex="Calibri" style:font-size-complex="13pt" style:font-weight-complex="bold"/>
    </style:style>
    <style:style style:name="P103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4pt" style:text-underline-style="none" fo:font-weight="normal" officeooo:rsid="0767146c" officeooo:paragraph-rsid="097281b8" style:font-name-asian="Calibri" style:font-size-asian="14pt" style:font-weight-asian="normal" style:font-name-complex="Calibri" style:font-size-complex="14pt" style:font-weight-complex="normal"/>
    </style:style>
    <style:style style:name="P104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3pt" style:text-underline-style="none" fo:font-weight="bold" officeooo:rsid="0762dd27" officeooo:paragraph-rsid="08b1d11a" style:font-name-asian="Calibri" style:font-size-asian="13pt" style:font-weight-asian="bold" style:font-name-complex="Calibri" style:font-size-complex="13pt" style:font-weight-complex="bold"/>
    </style:style>
    <style:style style:name="P105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3pt" style:text-underline-style="none" fo:font-weight="normal" officeooo:rsid="0767146c" officeooo:paragraph-rsid="0985eb35" style:font-name-asian="Calibri" style:font-size-asian="13pt" style:font-weight-asian="normal" style:font-name-complex="Calibri" style:font-size-complex="13pt" style:font-weight-complex="normal"/>
    </style:style>
    <style:style style:name="P106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4pt" style:text-underline-style="none" fo:font-weight="normal" officeooo:rsid="0767146c" officeooo:paragraph-rsid="09745543" style:font-name-asian="Calibri" style:font-size-asian="14pt" style:font-weight-asian="normal" style:font-name-complex="Calibri" style:font-size-complex="14pt" style:font-weight-complex="normal"/>
    </style:style>
    <style:style style:name="P107" style:family="paragraph" style:parent-style-name="Standard">
      <style:paragraph-properties fo:margin-top="0mm" fo:margin-bottom="1.99mm" style:contextual-spacing="false" fo:break-before="page"/>
      <style:text-properties fo:color="#c9211e" loext:opacity="100%" style:font-name="Calibri1" fo:font-size="15pt" style:text-underline-style="solid" style:text-underline-width="auto" style:text-underline-color="font-color" fo:font-weight="bold" officeooo:rsid="0760048a" officeooo:paragraph-rsid="08ca7f80" style:font-size-asian="15pt" style:font-weight-asian="bold" style:font-size-complex="15pt" style:font-weight-complex="bold"/>
    </style:style>
    <style:style style:name="P108" style:family="paragraph" style:parent-style-name="Standard">
      <style:paragraph-properties fo:margin-top="0mm" fo:margin-bottom="1.99mm" style:contextual-spacing="false"/>
      <style:text-properties fo:color="#c9211e" loext:opacity="100%" style:font-name="Calibri1" fo:font-size="15pt" style:text-underline-style="solid" style:text-underline-width="auto" style:text-underline-color="font-color" fo:font-weight="normal" officeooo:rsid="07609e43" officeooo:paragraph-rsid="08ca7f80" style:font-size-asian="15pt" style:font-weight-asian="normal" style:font-size-complex="15pt" style:font-weight-complex="normal"/>
    </style:style>
    <style:style style:name="P109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3pt" style:text-underline-style="none" fo:font-weight="bold" officeooo:rsid="0762dd27" officeooo:paragraph-rsid="08d0a709" style:font-name-asian="Calibri" style:font-size-asian="13pt" style:font-weight-asian="bold" style:font-name-complex="Calibri" style:font-size-complex="13pt" style:font-weight-complex="bold"/>
    </style:style>
    <style:style style:name="P110" style:family="paragraph" style:parent-style-name="Standard">
      <style:paragraph-properties fo:margin-top="0mm" fo:margin-bottom="1.99mm" style:contextual-spacing="false"/>
      <style:text-properties style:font-name="Calibri1" fo:font-size="13pt" style:text-underline-style="none" fo:font-weight="bold" officeooo:rsid="0765305a" officeooo:paragraph-rsid="0980c799" style:font-size-asian="13pt" style:font-weight-asian="bold" style:font-size-complex="13pt" style:font-weight-complex="bold"/>
    </style:style>
    <style:style style:name="P111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4pt" style:text-underline-style="none" fo:font-weight="normal" officeooo:rsid="0767146c" officeooo:paragraph-rsid="097698d2" style:font-name-asian="Calibri" style:font-size-asian="14pt" style:font-weight-asian="normal" style:font-name-complex="Calibri" style:font-size-complex="14pt" style:font-weight-complex="normal"/>
    </style:style>
    <style:style style:name="P112" style:family="paragraph" style:parent-style-name="Standard">
      <style:paragraph-properties fo:margin-top="0mm" fo:margin-bottom="1.99mm" style:contextual-spacing="false" fo:break-before="page"/>
      <style:text-properties fo:color="#000000" loext:opacity="100%" style:font-name="Calibri1" fo:font-size="14pt" style:text-underline-style="none" fo:font-weight="normal" officeooo:rsid="08db9664" officeooo:paragraph-rsid="08deae49" style:font-name-asian="Calibri" style:font-size-asian="14pt" style:font-weight-asian="normal" style:font-name-complex="Calibri" style:font-size-complex="14pt" style:font-weight-complex="normal"/>
    </style:style>
    <style:style style:name="P113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4pt" style:text-underline-style="none" fo:font-weight="normal" officeooo:rsid="08db9664" officeooo:paragraph-rsid="08deae49" style:font-name-asian="Calibri" style:font-size-asian="14pt" style:font-weight-asian="normal" style:font-name-complex="Calibri" style:font-size-complex="14pt" style:font-weight-complex="normal"/>
    </style:style>
    <style:style style:name="P114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5pt" style:text-underline-style="none" fo:font-weight="bold" officeooo:rsid="08ddbd66" officeooo:paragraph-rsid="08df4482" style:font-name-asian="Calibri" style:font-size-asian="15pt" style:font-weight-asian="bold" style:font-name-complex="Calibri" style:font-size-complex="15pt" style:font-weight-complex="bold"/>
    </style:style>
    <style:style style:name="P115" style:family="paragraph" style:parent-style-name="Standard">
      <style:paragraph-properties fo:break-before="page"/>
      <style:text-properties style:font-name="Calibri1" fo:font-size="14pt" style:text-underline-style="solid" style:text-underline-width="auto" style:text-underline-color="font-color" fo:font-weight="bold" officeooo:rsid="065bc2d5" officeooo:paragraph-rsid="065bc2d5" style:font-size-asian="14pt" style:font-weight-asian="bold" style:font-size-complex="14pt" style:font-weight-complex="bold"/>
    </style:style>
    <style:style style:name="P116" style:family="paragraph" style:parent-style-name="Standard">
      <style:text-properties style:font-name="Calibri1" fo:font-size="14pt" style:text-underline-style="none" fo:font-weight="normal" officeooo:rsid="065bc2d5" officeooo:paragraph-rsid="08a8cb19" style:font-size-asian="14pt" style:font-weight-asian="normal" style:font-size-complex="14pt" style:font-weight-complex="normal"/>
    </style:style>
    <style:style style:name="P117" style:family="paragraph" style:parent-style-name="Standard">
      <style:text-properties style:font-name="Calibri1" fo:font-size="14pt" style:text-underline-style="none" fo:font-weight="normal" officeooo:rsid="065bc2d5" officeooo:paragraph-rsid="08a9ccc2" style:font-size-asian="14pt" style:font-weight-asian="normal" style:font-size-complex="14pt" style:font-weight-complex="normal"/>
    </style:style>
    <style:style style:name="P118" style:family="paragraph" style:parent-style-name="Standard">
      <style:text-properties style:font-name="Calibri1" fo:font-size="14pt" style:text-underline-style="none" fo:font-weight="normal" officeooo:rsid="065bc2d5" officeooo:paragraph-rsid="08ac7dfc" style:font-size-asian="14pt" style:font-weight-asian="normal" style:font-size-complex="14pt" style:font-weight-complex="normal"/>
    </style:style>
    <style:style style:name="P119" style:family="paragraph" style:parent-style-name="Standard">
      <style:text-properties style:font-name="Calibri1" fo:font-size="14pt" style:text-underline-style="none" fo:font-weight="normal" officeooo:rsid="065bc2d5" officeooo:paragraph-rsid="08adbdf1" style:font-size-asian="14pt" style:font-weight-asian="normal" style:font-size-complex="14pt" style:font-weight-complex="normal"/>
    </style:style>
    <style:style style:name="P120" style:family="paragraph" style:parent-style-name="Standard">
      <style:text-properties style:font-name="Calibri1" fo:font-size="14pt" style:text-underline-style="none" fo:font-weight="normal" officeooo:rsid="065bc2d5" officeooo:paragraph-rsid="08adc845" style:font-size-asian="14pt" style:font-weight-asian="normal" style:font-size-complex="14pt" style:font-weight-complex="normal"/>
    </style:style>
    <style:style style:name="P121" style:family="paragraph" style:parent-style-name="Standard">
      <style:paragraph-properties fo:break-before="page"/>
      <style:text-properties style:font-name="Calibri1" fo:font-size="10pt" style:text-underline-style="solid" style:text-underline-width="auto" style:text-underline-color="font-color" fo:font-weight="normal" officeooo:rsid="0645caf6" officeooo:paragraph-rsid="09c30a9f" style:font-size-asian="10pt" style:font-weight-asian="normal" style:font-size-complex="10pt" style:font-weight-complex="normal"/>
    </style:style>
    <style:style style:name="P122" style:family="paragraph" style:parent-style-name="Standard">
      <style:text-properties style:font-name="Calibri1" fo:font-size="12pt" style:text-underline-style="none" fo:font-weight="bold" officeooo:rsid="0645caf6" officeooo:paragraph-rsid="08dfac88" style:font-size-asian="12pt" style:font-weight-asian="bold" style:font-size-complex="12pt" style:font-weight-complex="bold"/>
    </style:style>
    <style:style style:name="P123" style:family="paragraph" style:parent-style-name="Standard">
      <style:text-properties style:font-name="Calibri1" fo:font-size="12pt" style:text-underline-style="none" fo:font-weight="normal" officeooo:rsid="0645caf6" officeooo:paragraph-rsid="08dfac88" style:font-size-asian="12pt" style:font-weight-asian="normal" style:font-size-complex="12pt" style:font-weight-complex="normal"/>
    </style:style>
    <style:style style:name="P124" style:family="paragraph" style:parent-style-name="Standard">
      <style:text-properties style:font-name="Calibri1" fo:font-size="12pt" style:text-underline-style="none" fo:font-weight="bold" officeooo:rsid="0645caf6" officeooo:paragraph-rsid="08e369d6" style:font-size-asian="12pt" style:font-weight-asian="bold" style:font-size-complex="12pt" style:font-weight-complex="bold"/>
    </style:style>
    <style:style style:name="P125" style:family="paragraph" style:parent-style-name="Standard">
      <style:text-properties style:font-name="Calibri1" fo:font-size="12pt" style:text-underline-style="none" fo:font-weight="normal" officeooo:rsid="0645caf6" officeooo:paragraph-rsid="08e55ff5" style:font-size-asian="12pt" style:font-weight-asian="normal" style:font-size-complex="12pt" style:font-weight-complex="normal"/>
    </style:style>
    <style:style style:name="P126" style:family="paragraph" style:parent-style-name="Standard">
      <style:text-properties style:font-name="Calibri1" fo:font-size="12pt" style:text-underline-style="none" fo:font-weight="bold" officeooo:rsid="0646f3de" officeooo:paragraph-rsid="08e369d6" style:font-size-asian="12pt" style:font-weight-asian="bold" style:font-size-complex="12pt" style:font-weight-complex="bold"/>
    </style:style>
    <style:style style:name="P127" style:family="paragraph" style:parent-style-name="Standard">
      <style:text-properties style:font-name="Calibri1" fo:font-size="12pt" style:text-underline-style="none" fo:font-weight="normal" officeooo:rsid="0646f3de" officeooo:paragraph-rsid="08e55ff5" style:font-size-asian="12pt" style:font-weight-asian="normal" style:font-size-complex="12pt" style:font-weight-complex="normal"/>
    </style:style>
    <style:style style:name="P128" style:family="paragraph" style:parent-style-name="Standard">
      <style:text-properties style:font-name="Calibri1" fo:font-size="12pt" style:text-underline-style="none" fo:font-weight="normal" officeooo:rsid="0646f3de" officeooo:paragraph-rsid="08dfac88" style:font-size-asian="12pt" style:font-weight-asian="normal" style:font-size-complex="12pt" style:font-weight-complex="normal"/>
    </style:style>
    <style:style style:name="P129" style:family="paragraph" style:parent-style-name="Standard">
      <style:text-properties style:font-name="Calibri1" fo:font-size="12pt" style:text-underline-style="none" fo:font-weight="normal" officeooo:rsid="0646f3de" officeooo:paragraph-rsid="08e369d6" style:font-size-asian="12pt" style:font-weight-asian="normal" style:font-size-complex="12pt" style:font-weight-complex="normal"/>
    </style:style>
    <style:style style:name="P130" style:family="paragraph" style:parent-style-name="Standard">
      <style:text-properties style:font-name="Calibri1" fo:font-size="12pt" style:text-underline-style="none" fo:font-weight="bold" officeooo:rsid="064a32f7" officeooo:paragraph-rsid="08e369d6" style:font-size-asian="12pt" style:font-weight-asian="bold" style:font-size-complex="12pt" style:font-weight-complex="bold"/>
    </style:style>
    <style:style style:name="P131" style:family="paragraph" style:parent-style-name="Standard">
      <style:text-properties style:font-name="Calibri1" fo:font-size="12pt" style:text-underline-style="none" fo:font-weight="normal" officeooo:rsid="064a32f7" officeooo:paragraph-rsid="08dfac88" style:font-size-asian="12pt" style:font-weight-asian="normal" style:font-size-complex="12pt" style:font-weight-complex="normal"/>
    </style:style>
    <style:style style:name="P132" style:family="paragraph" style:parent-style-name="Standard">
      <style:text-properties style:font-name="Calibri1" fo:font-size="12pt" style:text-underline-style="none" fo:font-weight="bold" officeooo:rsid="064aa396" officeooo:paragraph-rsid="08e55ff5" style:font-size-asian="12pt" style:font-weight-asian="bold" style:font-size-complex="12pt" style:font-weight-complex="bold"/>
    </style:style>
    <style:style style:name="P133" style:family="paragraph" style:parent-style-name="Standard">
      <style:text-properties style:font-name="Calibri1" fo:font-size="12pt" style:text-underline-style="none" fo:font-weight="normal" officeooo:rsid="064aa396" officeooo:paragraph-rsid="08dfac88" style:font-size-asian="12pt" style:font-weight-asian="normal" style:font-size-complex="12pt" style:font-weight-complex="normal"/>
    </style:style>
    <style:style style:name="P134" style:family="paragraph" style:parent-style-name="Standard">
      <style:text-properties style:font-name="Calibri1" fo:font-size="12pt" style:text-underline-style="none" fo:font-weight="bold" officeooo:rsid="064c976f" officeooo:paragraph-rsid="08e55ff5" style:font-size-asian="12pt" style:font-weight-asian="bold" style:font-size-complex="12pt" style:font-weight-complex="bold"/>
    </style:style>
    <style:style style:name="P135" style:family="paragraph" style:parent-style-name="Standard">
      <style:text-properties style:font-name="Calibri1" fo:font-size="12pt" style:text-underline-style="none" fo:font-weight="normal" officeooo:rsid="064c976f" officeooo:paragraph-rsid="08dfac88" style:font-size-asian="12pt" style:font-weight-asian="normal" style:font-size-complex="12pt" style:font-weight-complex="normal"/>
    </style:style>
    <style:style style:name="P136" style:family="paragraph" style:parent-style-name="Standard">
      <style:text-properties style:font-name="Calibri1" fo:font-size="12pt" style:text-underline-style="none" fo:font-weight="bold" officeooo:rsid="0665f634" officeooo:paragraph-rsid="08dfac88" style:font-size-asian="12pt" style:font-weight-asian="bold" style:font-size-complex="12pt" style:font-weight-complex="bold"/>
    </style:style>
    <style:style style:name="P137" style:family="paragraph" style:parent-style-name="Standard">
      <style:text-properties style:font-name="Calibri1" fo:font-size="12pt" style:text-underline-style="none" fo:font-weight="normal" officeooo:rsid="0665f634" officeooo:paragraph-rsid="08dfac88" style:font-size-asian="12pt" style:font-weight-asian="normal" style:font-size-complex="12pt" style:font-weight-complex="normal"/>
    </style:style>
    <style:style style:name="P138" style:family="paragraph" style:parent-style-name="Standard">
      <style:text-properties style:font-name="Calibri1" fo:font-size="12pt" style:text-underline-style="none" fo:font-weight="bold" officeooo:rsid="06872ea3" officeooo:paragraph-rsid="08e55ff5" style:font-size-asian="12pt" style:font-weight-asian="bold" style:font-size-complex="12pt" style:font-weight-complex="bold"/>
    </style:style>
    <style:style style:name="P139" style:family="paragraph" style:parent-style-name="Standard">
      <style:text-properties style:font-name="Calibri1" fo:font-size="12pt" style:text-underline-style="none" fo:font-weight="normal" officeooo:rsid="06873a14" officeooo:paragraph-rsid="08dfac88" style:font-size-asian="12pt" style:font-weight-asian="normal" style:font-size-complex="12pt" style:font-weight-complex="normal"/>
    </style:style>
    <style:style style:name="P140" style:family="paragraph" style:parent-style-name="Standard">
      <style:text-properties style:font-name="Calibri1" fo:font-size="12pt" style:text-underline-style="none" fo:font-weight="bold" officeooo:rsid="06872ea3" officeooo:paragraph-rsid="08dfac88" style:font-size-asian="12pt" style:font-weight-asian="bold" style:font-size-complex="12pt" style:font-weight-complex="bold"/>
    </style:style>
    <style:style style:name="P141" style:family="paragraph" style:parent-style-name="Standard">
      <style:paragraph-properties fo:break-before="page"/>
      <style:text-properties style:font-name="Calibri1" fo:font-size="24pt" style:text-underline-style="none" fo:font-weight="bold" officeooo:rsid="0633d6b7" officeooo:paragraph-rsid="09cdd9ff" style:font-size-asian="24pt" style:font-weight-asian="bold" style:font-size-complex="24pt" style:font-weight-complex="bold"/>
    </style:style>
    <style:style style:name="P142" style:family="paragraph" style:parent-style-name="Standard">
      <style:text-properties style:font-name="Calibri1" fo:font-size="15pt" style:text-underline-style="none" fo:font-weight="normal" officeooo:rsid="09cdd9ff" officeooo:paragraph-rsid="09cea52f" style:font-size-asian="15pt" style:font-weight-asian="normal" style:font-size-complex="15pt" style:font-weight-complex="normal"/>
    </style:style>
    <style:style style:name="P143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5pt" style:text-underline-style="none" fo:font-weight="normal" officeooo:rsid="05a685e2" officeooo:paragraph-rsid="09d79f74" style:font-name-asian="Calibri" style:font-size-asian="15pt" style:font-weight-asian="normal" style:font-name-complex="Calibri" style:font-size-complex="15pt" style:font-weight-complex="normal"/>
    </style:style>
    <style:style style:name="P144" style:family="paragraph" style:parent-style-name="Standard">
      <style:text-properties fo:color="#000000" loext:opacity="100%" style:font-name="Calibri1" fo:font-size="15pt" style:text-underline-style="none" fo:font-weight="normal" officeooo:rsid="05a685e2" officeooo:paragraph-rsid="09d79f74" style:font-name-asian="Calibri" style:font-size-asian="15pt" style:font-weight-asian="normal" style:font-name-complex="Calibri" style:font-size-complex="15pt" style:font-weight-complex="normal"/>
    </style:style>
    <style:style style:name="P145" style:family="paragraph" style:parent-style-name="Standard">
      <style:paragraph-properties fo:margin-top="0mm" fo:margin-bottom="1.99mm" style:contextual-spacing="false" fo:break-before="page"/>
      <style:text-properties fo:color="#000000" loext:opacity="100%" style:font-name="Calibri1" fo:font-size="15pt" style:text-underline-style="none" fo:font-weight="normal" officeooo:rsid="09d20901" officeooo:paragraph-rsid="09da2ded" style:font-name-asian="Calibri" style:font-size-asian="15pt" style:font-weight-asian="normal" style:font-name-complex="Calibri" style:font-size-complex="15pt" style:font-weight-complex="normal"/>
    </style:style>
    <style:style style:name="P146" style:family="paragraph" style:parent-style-name="Standard">
      <style:text-properties fo:color="#000000" loext:opacity="100%" style:font-name="Calibri1" fo:font-size="15pt" style:text-underline-style="none" fo:font-weight="normal" officeooo:rsid="09d20901" officeooo:paragraph-rsid="09da2ded" style:font-name-asian="Calibri" style:font-size-asian="15pt" style:font-weight-asian="normal" style:font-name-complex="Calibri" style:font-size-complex="15pt" style:font-weight-complex="normal"/>
    </style:style>
    <style:style style:name="P147" style:family="paragraph" style:parent-style-name="Standard">
      <style:paragraph-properties fo:margin-top="0mm" fo:margin-bottom="1.99mm" style:contextual-spacing="false" fo:break-before="page"/>
      <style:text-properties fo:color="#000000" loext:opacity="100%" style:font-name="Calibri1" fo:font-size="15pt" style:text-underline-style="none" fo:font-weight="normal" officeooo:rsid="09d20901" officeooo:paragraph-rsid="09deb5ad" style:font-name-asian="Calibri" style:font-size-asian="15pt" style:font-weight-asian="normal" style:font-name-complex="Calibri" style:font-size-complex="15pt" style:font-weight-complex="normal"/>
    </style:style>
    <style:style style:name="P148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5pt" style:text-underline-style="none" fo:font-weight="normal" officeooo:rsid="09d20901" officeooo:paragraph-rsid="09deb5ad" style:font-name-asian="Calibri" style:font-size-asian="15pt" style:font-weight-asian="normal" style:font-name-complex="Calibri" style:font-size-complex="15pt" style:font-weight-complex="normal"/>
    </style:style>
    <style:style style:name="P149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5pt" style:text-underline-style="none" fo:font-weight="normal" officeooo:rsid="09d20901" officeooo:paragraph-rsid="09e0547e" style:font-name-asian="Calibri" style:font-size-asian="15pt" style:font-weight-asian="normal" style:font-name-complex="Calibri" style:font-size-complex="15pt" style:font-weight-complex="normal"/>
    </style:style>
    <style:style style:name="P150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5pt" style:text-underline-style="none" fo:font-weight="normal" officeooo:rsid="09d20901" officeooo:paragraph-rsid="09e23ab8" style:font-name-asian="Calibri" style:font-size-asian="15pt" style:font-weight-asian="normal" style:font-name-complex="Calibri" style:font-size-complex="15pt" style:font-weight-complex="normal"/>
    </style:style>
    <style:style style:name="T1" style:family="text">
      <style:text-properties fo:color="#c9211e" loext:opacity="100%" fo:font-size="24pt" fo:font-weight="bold" officeooo:rsid="099595ef" style:font-size-asian="24pt" style:font-weight-asian="bold" style:font-size-complex="24pt" style:font-weight-complex="bold"/>
    </style:style>
    <style:style style:name="T2" style:family="text">
      <style:text-properties fo:font-weight="bold" officeooo:rsid="05f4c1f5" style:font-weight-asian="bold" style:font-weight-complex="bold"/>
    </style:style>
    <style:style style:name="T3" style:family="text">
      <style:text-properties officeooo:rsid="05f4c1f5"/>
    </style:style>
    <style:style style:name="T4" style:family="text">
      <style:text-properties officeooo:rsid="0606e190"/>
    </style:style>
    <style:style style:name="T5" style:family="text">
      <style:text-properties officeooo:rsid="070a8819"/>
    </style:style>
    <style:style style:name="T6" style:family="text">
      <style:text-properties officeooo:rsid="070f0cc0"/>
    </style:style>
    <style:style style:name="T7" style:family="text">
      <style:text-properties officeooo:rsid="0717e278"/>
    </style:style>
    <style:style style:name="T8" style:family="text">
      <style:text-properties fo:font-weight="bold" officeooo:rsid="070a9d84" style:font-weight-asian="bold" style:font-weight-complex="bold"/>
    </style:style>
    <style:style style:name="T9" style:family="text">
      <style:text-properties officeooo:rsid="070a9d84"/>
    </style:style>
    <style:style style:name="T10" style:family="text">
      <style:text-properties officeooo:rsid="07079ad5"/>
    </style:style>
    <style:style style:name="T11" style:family="text">
      <style:text-properties officeooo:rsid="071d2f81"/>
    </style:style>
    <style:style style:name="T12" style:family="text">
      <style:text-properties officeooo:rsid="071e59a9"/>
    </style:style>
    <style:style style:name="T13" style:family="text">
      <style:text-properties style:font-name="Calibri" officeooo:rsid="05f4c1f5" style:font-name-asian="Calibri" style:font-name-complex="Calibri"/>
    </style:style>
    <style:style style:name="T14" style:family="text">
      <style:text-properties officeooo:rsid="0711d4e3"/>
    </style:style>
    <style:style style:name="T15" style:family="text">
      <style:text-properties officeooo:rsid="0713b447"/>
    </style:style>
    <style:style style:name="T16" style:family="text">
      <style:text-properties officeooo:rsid="0715917c"/>
    </style:style>
    <style:style style:name="T17" style:family="text">
      <style:text-properties officeooo:rsid="071af92b"/>
    </style:style>
    <style:style style:name="T18" style:family="text">
      <style:text-properties officeooo:rsid="071b9dc8"/>
    </style:style>
    <style:style style:name="T19" style:family="text">
      <style:text-properties officeooo:rsid="08e830df"/>
    </style:style>
    <style:style style:name="T20" style:family="text">
      <style:text-properties officeooo:rsid="0708d874"/>
    </style:style>
    <style:style style:name="T21" style:family="text">
      <style:text-properties officeooo:rsid="07094716"/>
    </style:style>
    <style:style style:name="T22" style:family="text">
      <style:text-properties officeooo:rsid="060b2f44"/>
    </style:style>
    <style:style style:name="T23" style:family="text">
      <style:text-properties officeooo:rsid="0717b949"/>
    </style:style>
    <style:style style:name="T24" style:family="text">
      <style:text-properties officeooo:rsid="07085e08"/>
    </style:style>
    <style:style style:name="T25" style:family="text">
      <style:text-properties fo:font-weight="bold" officeooo:rsid="07085e08" style:font-weight-asian="bold" style:font-weight-complex="bold"/>
    </style:style>
    <style:style style:name="T26" style:family="text">
      <style:text-properties officeooo:rsid="0715baf8"/>
    </style:style>
    <style:style style:name="T27" style:family="text">
      <style:text-properties officeooo:rsid="05f82fd4"/>
    </style:style>
    <style:style style:name="T28" style:family="text">
      <style:text-properties officeooo:rsid="072e2990"/>
    </style:style>
    <style:style style:name="T29" style:family="text">
      <style:text-properties fo:font-weight="bold" officeooo:rsid="072e2990" style:font-weight-asian="bold" style:font-weight-complex="bold"/>
    </style:style>
    <style:style style:name="T30" style:family="text">
      <style:text-properties officeooo:rsid="0774397f"/>
    </style:style>
    <style:style style:name="T31" style:family="text">
      <style:text-properties fo:font-weight="bold" officeooo:rsid="08e830df" style:font-weight-asian="bold" style:font-weight-complex="bold"/>
    </style:style>
    <style:style style:name="T32" style:family="text">
      <style:text-properties officeooo:rsid="08e6b676"/>
    </style:style>
    <style:style style:name="T33" style:family="text">
      <style:text-properties fo:font-weight="bold" officeooo:rsid="08e6b676" style:font-weight-asian="bold" style:font-weight-complex="bold"/>
    </style:style>
    <style:style style:name="T34" style:family="text">
      <style:text-properties officeooo:rsid="05f36428"/>
    </style:style>
    <style:style style:name="T35" style:family="text">
      <style:text-properties officeooo:rsid="07062d9c"/>
    </style:style>
    <style:style style:name="T36" style:family="text">
      <style:text-properties officeooo:rsid="07055008"/>
    </style:style>
    <style:style style:name="T37" style:family="text">
      <style:text-properties style:font-name="Calibri" officeooo:rsid="07055008" style:font-name-asian="Calibri" style:font-name-complex="Calibri"/>
    </style:style>
    <style:style style:name="T38" style:family="text">
      <style:text-properties style:font-name="Calibri" officeooo:rsid="07055008" style:font-name-asian="NSimSun" style:font-name-complex="Lucida Sans1"/>
    </style:style>
    <style:style style:name="T39" style:family="text">
      <style:text-properties officeooo:rsid="0701ec5d"/>
    </style:style>
    <style:style style:name="T40" style:family="text">
      <style:text-properties officeooo:rsid="07c58456"/>
    </style:style>
    <style:style style:name="T41" style:family="text">
      <style:text-properties officeooo:rsid="07751978"/>
    </style:style>
    <style:style style:name="T42" style:family="text">
      <style:text-properties fo:font-weight="bold" officeooo:rsid="0774397f" style:font-weight-asian="bold" style:font-weight-complex="bold"/>
    </style:style>
    <style:style style:name="T43" style:family="text">
      <style:text-properties officeooo:rsid="05f5a80f"/>
    </style:style>
    <style:style style:name="T44" style:family="text">
      <style:text-properties officeooo:rsid="05fa20f1"/>
    </style:style>
    <style:style style:name="T45" style:family="text">
      <style:text-properties officeooo:rsid="06055bd2"/>
    </style:style>
    <style:style style:name="T46" style:family="text">
      <style:text-properties officeooo:rsid="06eb1828"/>
    </style:style>
    <style:style style:name="T47" style:family="text">
      <style:text-properties officeooo:rsid="05ffbbaf"/>
    </style:style>
    <style:style style:name="T48" style:family="text">
      <style:text-properties officeooo:rsid="06010079"/>
    </style:style>
    <style:style style:name="T49" style:family="text">
      <style:text-properties officeooo:rsid="060779f4"/>
    </style:style>
    <style:style style:name="T50" style:family="text">
      <style:text-properties officeooo:rsid="06025d6d"/>
    </style:style>
    <style:style style:name="T51" style:family="text">
      <style:text-properties style:font-name="Calibri1" style:text-underline-style="none" fo:font-weight="normal" officeooo:rsid="07c7989f" style:font-weight-asian="normal" style:font-weight-complex="normal"/>
    </style:style>
    <style:style style:name="T52" style:family="text">
      <style:text-properties style:font-name="Calibri1" style:text-underline-style="none" fo:font-weight="normal" officeooo:rsid="07c8ac22" style:font-weight-asian="normal" style:font-weight-complex="normal"/>
    </style:style>
    <style:style style:name="T53" style:family="text">
      <style:text-properties style:font-name="Calibri1" style:text-underline-style="none" fo:font-weight="normal" officeooo:rsid="07a5c96b" style:font-weight-asian="normal" style:font-weight-complex="normal"/>
    </style:style>
    <style:style style:name="T54" style:family="text">
      <style:text-properties style:font-name="Calibri1" style:text-underline-style="none" fo:font-weight="normal" officeooo:rsid="07b08e14" style:font-weight-asian="normal" style:font-weight-complex="normal"/>
    </style:style>
    <style:style style:name="T55" style:family="text">
      <style:text-properties style:font-name="Calibri1" style:text-underline-style="none" fo:font-weight="normal" officeooo:rsid="08505bd1" style:font-weight-asian="normal" style:font-weight-complex="normal"/>
    </style:style>
    <style:style style:name="T56" style:family="text">
      <style:text-properties style:font-name="Calibri1" fo:font-size="11pt" style:text-underline-style="none" fo:font-weight="normal" officeooo:rsid="08505bd1" style:font-size-asian="11pt" style:font-weight-asian="normal" style:font-size-complex="11pt" style:font-weight-complex="normal"/>
    </style:style>
    <style:style style:name="T57" style:family="text">
      <style:text-properties style:font-name="Calibri1" style:text-underline-style="none" fo:font-weight="normal" officeooo:rsid="07a2c63e" style:font-weight-asian="normal" style:font-weight-complex="normal"/>
    </style:style>
    <style:style style:name="T58" style:family="text">
      <style:text-properties fo:font-weight="bold" officeooo:rsid="07b12422" style:font-weight-asian="bold" style:font-weight-complex="bold"/>
    </style:style>
    <style:style style:name="T59" style:family="text">
      <style:text-properties officeooo:rsid="07b12422"/>
    </style:style>
    <style:style style:name="T60" style:family="text">
      <style:text-properties style:font-name="Calibri" officeooo:rsid="0928fabe"/>
    </style:style>
    <style:style style:name="T61" style:family="text">
      <style:text-properties officeooo:rsid="0928fabe"/>
    </style:style>
    <style:style style:name="T62" style:family="text">
      <style:text-properties fo:font-weight="bold" officeooo:rsid="07ab1865" style:font-weight-asian="bold" style:font-weight-complex="bold"/>
    </style:style>
    <style:style style:name="T63" style:family="text">
      <style:text-properties officeooo:rsid="0635d0f9"/>
    </style:style>
    <style:style style:name="T64" style:family="text">
      <style:text-properties officeooo:rsid="06351933"/>
    </style:style>
    <style:style style:name="T65" style:family="text">
      <style:text-properties officeooo:rsid="06a0b058"/>
    </style:style>
    <style:style style:name="T66" style:family="text">
      <style:text-properties fo:font-weight="bold" style:font-weight-asian="bold" style:font-weight-complex="bold"/>
    </style:style>
    <style:style style:name="T67" style:family="text">
      <style:text-properties style:font-name-asian="Calibri" style:font-name-complex="Calibri"/>
    </style:style>
    <style:style style:name="T68" style:family="text">
      <style:text-properties officeooo:rsid="09c11043"/>
    </style:style>
    <style:style style:name="T69" style:family="text">
      <style:text-properties fo:font-weight="bold" officeooo:rsid="06ba73f9" style:font-weight-asian="bold" style:font-weight-complex="bold"/>
    </style:style>
    <style:style style:name="T70" style:family="text">
      <style:text-properties officeooo:rsid="06ba73f9"/>
    </style:style>
    <style:style style:name="T71" style:family="text">
      <style:text-properties officeooo:rsid="06afd51e"/>
    </style:style>
    <style:style style:name="T72" style:family="text">
      <style:text-properties officeooo:rsid="09c1594b"/>
    </style:style>
    <style:style style:name="T73" style:family="text">
      <style:text-properties officeooo:rsid="06b03ec7"/>
    </style:style>
    <style:style style:name="T74" style:family="text">
      <style:text-properties officeooo:rsid="06bb98a7"/>
    </style:style>
    <style:style style:name="T75" style:family="text">
      <style:text-properties style:font-name="Calibri" officeooo:rsid="06bb98a7" style:font-name-asian="Calibri" style:font-name-complex="Calibri"/>
    </style:style>
    <style:style style:name="T76" style:family="text">
      <style:text-properties fo:font-weight="bold" officeooo:rsid="09c11043" style:font-weight-asian="bold" style:font-weight-complex="bold"/>
    </style:style>
    <style:style style:name="T77" style:family="text">
      <style:text-properties officeooo:rsid="09c11043" style:font-name-asian="Calibri" style:font-name-complex="Calibri"/>
    </style:style>
    <style:style style:name="T78" style:family="text">
      <style:text-properties officeooo:rsid="06bb98a7" style:font-name-asian="Calibri" style:font-name-complex="Calibri"/>
    </style:style>
    <style:style style:name="T79" style:family="text">
      <style:text-properties officeooo:rsid="066860c5"/>
    </style:style>
    <style:style style:name="T80" style:family="text">
      <style:text-properties fo:font-weight="bold" officeooo:rsid="066860c5" style:font-weight-asian="bold" style:font-weight-complex="bold"/>
    </style:style>
    <style:style style:name="T81" style:family="text">
      <style:text-properties officeooo:rsid="09c818d3"/>
    </style:style>
    <style:style style:name="T82" style:family="text">
      <style:text-properties fo:font-weight="bold" officeooo:rsid="09c11043" style:font-name-asian="Calibri" style:font-weight-asian="bold" style:font-name-complex="Calibri" style:font-weight-complex="bold"/>
    </style:style>
    <style:style style:name="T83" style:family="text">
      <style:text-properties fo:font-weight="bold" officeooo:rsid="09c5f30c" style:font-weight-asian="bold" style:font-weight-complex="bold"/>
    </style:style>
    <style:style style:name="T84" style:family="text">
      <style:text-properties officeooo:rsid="0667ec0d"/>
    </style:style>
    <style:style style:name="T85" style:family="text">
      <style:text-properties officeooo:rsid="0665fa54"/>
    </style:style>
    <style:style style:name="T86" style:family="text">
      <style:text-properties fo:font-weight="bold" officeooo:rsid="098bd758" style:font-weight-asian="bold" style:font-weight-complex="bold"/>
    </style:style>
    <style:style style:name="T87" style:family="text">
      <style:text-properties fo:font-weight="bold" officeooo:rsid="069d1327" style:font-weight-asian="bold" style:font-weight-complex="bold"/>
    </style:style>
    <style:style style:name="T88" style:family="text">
      <style:text-properties officeooo:rsid="069d1327"/>
    </style:style>
    <style:style style:name="T89" style:family="text">
      <style:text-properties officeooo:rsid="06694287"/>
    </style:style>
    <style:style style:name="T90" style:family="text">
      <style:text-properties fo:color="#c9211e" loext:opacity="100%" fo:font-weight="bold" officeooo:rsid="09c92213" style:font-weight-asian="bold" style:font-weight-complex="bold"/>
    </style:style>
    <style:style style:name="T91" style:family="text">
      <style:text-properties officeooo:rsid="068da797"/>
    </style:style>
    <style:style style:name="T92" style:family="text">
      <style:text-properties officeooo:rsid="09c92213"/>
    </style:style>
    <style:style style:name="T93" style:family="text">
      <style:text-properties fo:font-weight="bold" officeooo:rsid="068d0d48" style:font-weight-asian="bold" style:font-weight-complex="bold"/>
    </style:style>
    <style:style style:name="T94" style:family="text">
      <style:text-properties officeooo:rsid="068d0d48"/>
    </style:style>
    <style:style style:name="T95" style:family="text">
      <style:text-properties fo:font-weight="bold" officeooo:rsid="0676658b" style:font-weight-asian="bold" style:font-weight-complex="bold"/>
    </style:style>
    <style:style style:name="T96" style:family="text">
      <style:text-properties officeooo:rsid="0676658b"/>
    </style:style>
    <style:style style:name="T97" style:family="text">
      <style:text-properties officeooo:rsid="06b084e5"/>
    </style:style>
    <style:style style:name="T98" style:family="text">
      <style:text-properties officeooo:rsid="06772181"/>
    </style:style>
    <style:style style:name="T99" style:family="text">
      <style:text-properties officeooo:rsid="067405d7"/>
    </style:style>
    <style:style style:name="T100" style:family="text">
      <style:text-properties officeooo:rsid="06a8a1ee"/>
    </style:style>
    <style:style style:name="T101" style:family="text">
      <style:text-properties fo:font-weight="bold" officeooo:rsid="066ee345" style:font-weight-asian="bold" style:font-weight-complex="bold"/>
    </style:style>
    <style:style style:name="T102" style:family="text">
      <style:text-properties officeooo:rsid="06ae1225"/>
    </style:style>
    <style:style style:name="T103" style:family="text">
      <style:text-properties officeooo:rsid="066ee345"/>
    </style:style>
    <style:style style:name="T104" style:family="text">
      <style:text-properties officeooo:rsid="06b38235"/>
    </style:style>
    <style:style style:name="T105" style:family="text">
      <style:text-properties officeooo:rsid="06a5b96b"/>
    </style:style>
    <style:style style:name="T106" style:family="text">
      <style:text-properties officeooo:rsid="06a6544a"/>
    </style:style>
    <style:style style:name="T107" style:family="text">
      <style:text-properties officeooo:rsid="06b24f27"/>
    </style:style>
    <style:style style:name="T108" style:family="text">
      <style:text-properties fo:font-weight="bold" officeooo:rsid="06a6544a" style:font-weight-asian="bold" style:font-weight-complex="bold"/>
    </style:style>
    <style:style style:name="T109" style:family="text">
      <style:text-properties style:font-name="Calibri" officeooo:rsid="06a6544a" style:font-name-asian="Calibri" style:font-name-complex="Calibri"/>
    </style:style>
    <style:style style:name="T110" style:family="text">
      <style:text-properties style:font-name="Calibri" officeooo:rsid="06a6544a" style:font-name-asian="NSimSun" style:font-name-complex="Lucida Sans1"/>
    </style:style>
    <style:style style:name="T111" style:family="text">
      <style:text-properties officeooo:rsid="06937a70"/>
    </style:style>
    <style:style style:name="T112" style:family="text">
      <style:text-properties officeooo:rsid="067fc37d"/>
    </style:style>
    <style:style style:name="T113" style:family="text">
      <style:text-properties officeooo:rsid="06b4d5d9"/>
    </style:style>
    <style:style style:name="T114" style:family="text">
      <style:text-properties officeooo:rsid="06720fb3"/>
    </style:style>
    <style:style style:name="T115" style:family="text">
      <style:text-properties officeooo:rsid="06706419"/>
    </style:style>
    <style:style style:name="T116" style:family="text">
      <style:text-properties fo:font-weight="bold" officeooo:rsid="068ad7b3" style:font-weight-asian="bold" style:font-weight-complex="bold"/>
    </style:style>
    <style:style style:name="T117" style:family="text">
      <style:text-properties officeooo:rsid="067adf4a"/>
    </style:style>
    <style:style style:name="T118" style:family="text">
      <style:text-properties officeooo:rsid="06796b44"/>
    </style:style>
    <style:style style:name="T119" style:family="text">
      <style:text-properties officeooo:rsid="06789852"/>
    </style:style>
    <style:style style:name="T120" style:family="text">
      <style:text-properties officeooo:rsid="067e4368"/>
    </style:style>
    <style:style style:name="T121" style:family="text">
      <style:text-properties officeooo:rsid="067c5565"/>
    </style:style>
    <style:style style:name="T122" style:family="text">
      <style:text-properties officeooo:rsid="06b65db3"/>
    </style:style>
    <style:style style:name="T123" style:family="text">
      <style:text-properties officeooo:rsid="06b25373"/>
    </style:style>
    <style:style style:name="T124" style:family="text">
      <style:text-properties officeooo:rsid="0682bfc7"/>
    </style:style>
    <style:style style:name="T125" style:family="text">
      <style:text-properties officeooo:rsid="06b70edd"/>
    </style:style>
    <style:style style:name="T126" style:family="text">
      <style:text-properties officeooo:rsid="09cae4ad"/>
    </style:style>
    <style:style style:name="T127" style:family="text">
      <style:text-properties fo:font-weight="bold" officeooo:rsid="06b7c46e" style:font-weight-asian="bold" style:font-weight-complex="bold"/>
    </style:style>
    <style:style style:name="T128" style:family="text">
      <style:text-properties officeooo:rsid="06b7c46e"/>
    </style:style>
    <style:style style:name="T129" style:family="text">
      <style:text-properties officeooo:rsid="06b8a16f"/>
    </style:style>
    <style:style style:name="T130" style:family="text">
      <style:text-properties fo:font-weight="bold" officeooo:rsid="0694b76d" style:font-weight-asian="bold" style:font-weight-complex="bold"/>
    </style:style>
    <style:style style:name="T131" style:family="text">
      <style:text-properties officeooo:rsid="0694b76d"/>
    </style:style>
    <style:style style:name="T132" style:family="text">
      <style:text-properties officeooo:rsid="06975749"/>
    </style:style>
    <style:style style:name="T133" style:family="text">
      <style:text-properties officeooo:rsid="06963c1b"/>
    </style:style>
    <style:style style:name="T134" style:family="text">
      <style:text-properties fo:font-weight="bold" officeooo:rsid="06963c1b" style:font-weight-asian="bold" style:font-weight-complex="bold"/>
    </style:style>
    <style:style style:name="T135" style:family="text">
      <style:text-properties fo:font-weight="bold" officeooo:rsid="06bf4adf" style:font-weight-asian="bold" style:font-weight-complex="bold"/>
    </style:style>
    <style:style style:name="T136" style:family="text">
      <style:text-properties officeooo:rsid="06bec7a6"/>
    </style:style>
    <style:style style:name="T137" style:family="text">
      <style:text-properties fo:color="#c9211e" loext:opacity="100%" fo:font-weight="bold" style:font-weight-asian="bold" style:font-weight-complex="bold"/>
    </style:style>
    <style:style style:name="T138" style:family="text">
      <style:text-properties fo:font-weight="bold" officeooo:rsid="06bcb230" style:font-weight-asian="bold" style:font-weight-complex="bold"/>
    </style:style>
    <style:style style:name="T139" style:family="text">
      <style:text-properties officeooo:rsid="06bcb230"/>
    </style:style>
    <style:style style:name="T140" style:family="text">
      <style:text-properties officeooo:rsid="06c32fea"/>
    </style:style>
    <style:style style:name="T141" style:family="text">
      <style:text-properties style:font-name="Calibri" officeooo:rsid="06bd91fb" style:font-name-asian="Calibri" style:font-name-complex="Calibri"/>
    </style:style>
    <style:style style:name="T142" style:family="text">
      <style:text-properties style:font-name="Calibri" officeooo:rsid="06bcb230" style:font-name-asian="Calibri" style:font-name-complex="Calibri"/>
    </style:style>
    <style:style style:name="T143" style:family="text">
      <style:text-properties style:font-name="Calibri" officeooo:rsid="06c17242" style:font-name-asian="Calibri" style:font-name-complex="Calibri"/>
    </style:style>
    <style:style style:name="T144" style:family="text">
      <style:text-properties officeooo:rsid="06bcb230" style:font-name-asian="Calibri" style:font-name-complex="Calibri"/>
    </style:style>
    <style:style style:name="T145" style:family="text">
      <style:text-properties officeooo:rsid="06bd91fb" style:font-name-asian="Calibri" style:font-name-complex="Calibri"/>
    </style:style>
    <style:style style:name="T146" style:family="text">
      <style:text-properties officeooo:rsid="06c17242" style:font-name-asian="Calibri" style:font-name-complex="Calibri"/>
    </style:style>
    <style:style style:name="T147" style:family="text">
      <style:text-properties style:font-name="Calibri" fo:font-weight="bold" officeooo:rsid="06c17242" style:font-weight-asian="bold" style:font-weight-complex="bold"/>
    </style:style>
    <style:style style:name="T148" style:family="text">
      <style:text-properties style:font-name="Calibri" fo:font-weight="bold" style:font-weight-asian="bold" style:font-weight-complex="bold"/>
    </style:style>
    <style:style style:name="T149" style:family="text">
      <style:text-properties style:font-name="Calibri"/>
    </style:style>
    <style:style style:name="T150" style:family="text">
      <style:text-properties fo:font-weight="bold" style:font-name-asian="Calibri" style:font-weight-asian="bold" style:font-name-complex="Calibri" style:font-weight-complex="bold"/>
    </style:style>
    <style:style style:name="T151" style:family="text">
      <style:text-properties officeooo:rsid="075916f2" style:font-name-asian="Calibri" style:font-name-complex="Calibri"/>
    </style:style>
    <style:style style:name="T152" style:family="text">
      <style:text-properties officeooo:rsid="0991633f" style:font-name-asian="Calibri" style:font-name-complex="Calibri"/>
    </style:style>
    <style:style style:name="T153" style:family="text">
      <style:text-properties officeooo:rsid="095ea485" style:font-name-asian="Calibri" style:font-name-complex="Calibri"/>
    </style:style>
    <style:style style:name="T154" style:family="text">
      <style:text-properties officeooo:rsid="098d5e3a" style:font-name-asian="Calibri" style:font-name-complex="Calibri"/>
    </style:style>
    <style:style style:name="T155" style:family="text">
      <style:text-properties officeooo:rsid="095a2de6" style:font-name-asian="Calibri" style:font-name-complex="Calibri"/>
    </style:style>
    <style:style style:name="T156" style:family="text">
      <style:text-properties fo:font-weight="bold" officeooo:rsid="08ea1f5d" style:font-weight-asian="bold" style:font-weight-complex="bold"/>
    </style:style>
    <style:style style:name="T157" style:family="text">
      <style:text-properties fo:font-size="13pt" style:font-size-asian="13pt" style:font-size-complex="13pt"/>
    </style:style>
    <style:style style:name="T158" style:family="text">
      <style:text-properties fo:font-weight="bold" officeooo:rsid="078bedb1" style:font-weight-asian="bold" style:font-weight-complex="bold"/>
    </style:style>
    <style:style style:name="T159" style:family="text">
      <style:text-properties officeooo:rsid="078bedb1"/>
    </style:style>
    <style:style style:name="T160" style:family="text">
      <style:text-properties officeooo:rsid="09914516"/>
    </style:style>
    <style:style style:name="T161" style:family="text">
      <style:text-properties officeooo:rsid="09922a0f"/>
    </style:style>
    <style:style style:name="T162" style:family="text">
      <style:text-properties style:text-underline-style="solid" style:text-underline-width="auto" style:text-underline-color="font-color" officeooo:rsid="078bedb1"/>
    </style:style>
    <style:style style:name="T163" style:family="text">
      <style:text-properties fo:color="#000000" loext:opacity="100%" officeooo:rsid="05a685e2" style:font-name-asian="Calibri" style:font-name-complex="Calibri"/>
    </style:style>
    <style:style style:name="T164" style:family="text">
      <style:text-properties fo:color="#000000" loext:opacity="100%" officeooo:rsid="078bedb1" style:font-name-asian="Calibri" style:font-name-complex="Calibri"/>
    </style:style>
    <style:style style:name="T165" style:family="text">
      <style:text-properties fo:font-weight="normal" style:font-weight-asian="normal" style:font-weight-complex="normal"/>
    </style:style>
    <style:style style:name="T166" style:family="text">
      <style:text-properties style:text-underline-style="solid" style:text-underline-width="auto" style:text-underline-color="font-color" fo:font-weight="normal" style:font-weight-asian="normal" style:font-weight-complex="normal"/>
    </style:style>
    <style:style style:name="T167" style:family="text">
      <style:text-properties style:text-underline-style="solid" style:text-underline-width="auto" style:text-underline-color="font-color"/>
    </style:style>
    <style:style style:name="T168" style:family="text">
      <style:text-properties style:text-underline-style="solid" style:text-underline-width="auto" style:text-underline-color="font-color" officeooo:rsid="07859268" style:font-name-asian="Calibri" style:font-name-complex="Calibri"/>
    </style:style>
    <style:style style:name="T169" style:family="text">
      <style:text-properties style:text-underline-style="solid" style:text-underline-width="auto" style:text-underline-color="font-color" officeooo:rsid="07859268"/>
    </style:style>
    <style:style style:name="T170" style:family="text">
      <style:text-properties fo:font-weight="normal" officeooo:rsid="07859268" style:font-weight-asian="normal" style:font-weight-complex="normal"/>
    </style:style>
    <style:style style:name="T171" style:family="text">
      <style:text-properties fo:font-weight="normal" officeooo:rsid="077b6ecd" style:font-weight-asian="normal" style:font-weight-complex="normal"/>
    </style:style>
    <style:style style:name="T172" style:family="text">
      <style:text-properties fo:font-weight="normal" officeooo:rsid="0785c191" style:font-weight-asian="normal" style:font-weight-complex="normal"/>
    </style:style>
    <style:style style:name="T173" style:family="text">
      <style:text-properties fo:color="#000000" loext:opacity="100%" fo:font-weight="normal" officeooo:rsid="05a685e2" style:font-name-asian="Calibri" style:font-weight-asian="normal" style:font-name-complex="Calibri" style:font-weight-complex="normal"/>
    </style:style>
    <style:style style:name="T174" style:family="text">
      <style:text-properties fo:color="#000000" loext:opacity="100%" fo:font-weight="normal" officeooo:rsid="0785c191" style:font-name-asian="Calibri" style:font-weight-asian="normal" style:font-name-complex="Calibri" style:font-weight-complex="normal"/>
    </style:style>
    <style:style style:name="T175" style:family="text">
      <style:text-properties fo:color="#000000" loext:opacity="100%" fo:font-weight="normal" officeooo:rsid="0787391f" style:font-name-asian="Calibri" style:font-weight-asian="normal" style:font-name-complex="Calibri" style:font-weight-complex="normal"/>
    </style:style>
    <style:style style:name="T176" style:family="text">
      <style:text-properties fo:font-weight="normal" officeooo:rsid="078a9363" style:font-weight-asian="normal" style:font-weight-complex="normal"/>
    </style:style>
    <style:style style:name="T177" style:family="text">
      <style:text-properties fo:font-weight="normal" officeooo:rsid="078bedb1" style:font-weight-asian="normal" style:font-weight-complex="normal"/>
    </style:style>
    <style:style style:name="T178" style:family="text">
      <style:text-properties fo:color="#000000" loext:opacity="100%" fo:font-weight="normal" officeooo:rsid="078bedb1" style:font-name-asian="Calibri" style:font-weight-asian="normal" style:font-name-complex="Calibri" style:font-weight-complex="normal"/>
    </style:style>
    <style:style style:name="T179" style:family="text">
      <style:text-properties fo:font-weight="normal" officeooo:rsid="077cda57" style:font-weight-asian="normal" style:font-weight-complex="normal"/>
    </style:style>
    <style:style style:name="T180" style:family="text">
      <style:text-properties officeooo:rsid="077e48b3"/>
    </style:style>
    <style:style style:name="T181" style:family="text">
      <style:text-properties fo:font-weight="normal" officeooo:rsid="077e48b3" style:font-weight-asian="normal" style:font-weight-complex="normal"/>
    </style:style>
    <style:style style:name="T182" style:family="text">
      <style:text-properties fo:color="#000000" loext:opacity="100%" fo:font-weight="normal" officeooo:rsid="077e48b3" style:font-name-asian="Calibri" style:font-weight-asian="normal" style:font-name-complex="Calibri" style:font-weight-complex="normal"/>
    </style:style>
    <style:style style:name="T183" style:family="text">
      <style:text-properties fo:color="#000000" loext:opacity="100%" officeooo:rsid="078232ca" style:font-name-asian="Calibri" style:font-name-complex="Calibri"/>
    </style:style>
    <style:style style:name="T184" style:family="text">
      <style:text-properties fo:color="#000000" loext:opacity="100%" officeooo:rsid="077fbedc" style:font-name-asian="Calibri" style:font-name-complex="Calibri"/>
    </style:style>
    <style:style style:name="T185" style:family="text">
      <style:text-properties fo:color="#000000" loext:opacity="100%" officeooo:rsid="0781fc29" style:font-name-asian="Calibri" style:font-name-complex="Calibri"/>
    </style:style>
    <style:style style:name="T186" style:family="text">
      <style:text-properties fo:color="#000000" loext:opacity="100%" fo:font-weight="normal" officeooo:rsid="077fbedc" style:font-name-asian="Calibri" style:font-weight-asian="normal" style:font-name-complex="Calibri" style:font-weight-complex="normal"/>
    </style:style>
    <style:style style:name="T187" style:family="text">
      <style:text-properties fo:color="#000000" loext:opacity="100%" style:text-underline-style="solid" style:text-underline-width="auto" style:text-underline-color="font-color" fo:font-weight="normal" officeooo:rsid="0781fc29" style:font-name-asian="Calibri" style:font-weight-asian="normal" style:font-name-complex="Calibri" style:font-weight-complex="normal"/>
    </style:style>
    <style:style style:name="T188" style:family="text">
      <style:text-properties fo:color="#000000" loext:opacity="100%" style:text-underline-style="solid" style:text-underline-width="auto" style:text-underline-color="font-color" fo:font-weight="normal" officeooo:rsid="077fbedc" style:font-name-asian="Calibri" style:font-weight-asian="normal" style:font-name-complex="Calibri" style:font-weight-complex="normal"/>
    </style:style>
    <style:style style:name="T189" style:family="text">
      <style:text-properties fo:color="#000000" loext:opacity="100%" fo:font-weight="normal" officeooo:rsid="0781fc29" style:font-name-asian="Calibri" style:font-weight-asian="normal" style:font-name-complex="Calibri" style:font-weight-complex="normal"/>
    </style:style>
    <style:style style:name="T190" style:family="text">
      <style:text-properties fo:color="#000000" loext:opacity="100%" fo:font-weight="normal" officeooo:rsid="0781fc29" fo:background-color="#eeeeee" loext:char-shading-value="0" style:font-name-asian="Calibri" style:font-weight-asian="normal" style:font-name-complex="Calibri" style:font-weight-complex="normal"/>
    </style:style>
    <style:style style:name="T191" style:family="text">
      <style:text-properties fo:color="#000000" loext:opacity="100%" fo:font-weight="normal" officeooo:rsid="096299aa" style:font-name-asian="Calibri" style:font-weight-asian="normal" style:font-name-complex="Calibri" style:font-weight-complex="normal"/>
    </style:style>
    <style:style style:name="T192" style:family="text">
      <style:text-properties style:text-underline-style="none" fo:font-weight="bold" officeooo:rsid="07a66396" style:font-weight-asian="bold" style:font-weight-complex="bold"/>
    </style:style>
    <style:style style:name="T193" style:family="text">
      <style:text-properties style:text-underline-style="none" fo:font-weight="bold" officeooo:rsid="0726ecd8" style:font-weight-asian="bold" style:font-weight-complex="bold"/>
    </style:style>
    <style:style style:name="T194" style:family="text">
      <style:text-properties style:text-underline-style="none" fo:font-weight="bold" officeooo:rsid="071d2f81" style:font-weight-asian="bold" style:font-weight-complex="bold"/>
    </style:style>
    <style:style style:name="T195" style:family="text">
      <style:text-properties style:text-underline-style="none" fo:font-weight="bold" officeooo:rsid="071e59a9" style:font-weight-asian="bold" style:font-weight-complex="bold"/>
    </style:style>
    <style:style style:name="T196" style:family="text">
      <style:text-properties style:text-underline-style="none" fo:font-weight="bold" style:font-weight-asian="bold" style:font-weight-complex="bold"/>
    </style:style>
    <style:style style:name="T197" style:family="text">
      <style:text-properties style:text-underline-style="none"/>
    </style:style>
    <style:style style:name="T198" style:family="text">
      <style:text-properties style:text-underline-style="none" officeooo:rsid="04f95dc3"/>
    </style:style>
    <style:style style:name="T199" style:family="text">
      <style:text-properties style:text-underline-style="none" officeooo:rsid="0793db4c"/>
    </style:style>
    <style:style style:name="T200" style:family="text">
      <style:text-properties style:text-underline-style="none" fo:font-weight="bold" officeooo:rsid="04fd7c08" style:font-weight-asian="bold" style:font-weight-complex="bold"/>
    </style:style>
    <style:style style:name="T201" style:family="text">
      <style:text-properties style:text-underline-style="none" officeooo:rsid="071f6c44"/>
    </style:style>
    <style:style style:name="T202" style:family="text">
      <style:text-properties style:text-underline-style="none" fo:font-weight="bold" officeooo:rsid="071f6c44" style:font-weight-asian="bold" style:font-weight-complex="bold"/>
    </style:style>
    <style:style style:name="T203" style:family="text">
      <style:text-properties style:text-underline-style="none" fo:font-weight="bold" officeooo:rsid="0793db4c" style:font-weight-asian="bold" style:font-weight-complex="bold"/>
    </style:style>
    <style:style style:name="T204" style:family="text">
      <style:text-properties style:text-underline-style="none" fo:font-weight="bold" officeooo:rsid="06378cfe" style:font-weight-asian="bold" style:font-weight-complex="bold"/>
    </style:style>
    <style:style style:name="T205" style:family="text">
      <style:text-properties style:text-underline-style="none" officeooo:rsid="06378cfe"/>
    </style:style>
    <style:style style:name="T206" style:family="text">
      <style:text-properties fo:font-weight="bold" officeooo:rsid="07a66396" style:font-weight-asian="bold" style:font-weight-complex="bold"/>
    </style:style>
    <style:style style:name="T207" style:family="text">
      <style:text-properties fo:font-weight="bold" officeooo:rsid="0726ecd8" style:font-weight-asian="bold" style:font-weight-complex="bold"/>
    </style:style>
    <style:style style:name="T208" style:family="text">
      <style:text-properties fo:font-weight="bold" officeooo:rsid="0723d162" style:font-weight-asian="bold" style:font-weight-complex="bold"/>
    </style:style>
    <style:style style:name="T209" style:family="text">
      <style:text-properties fo:font-size="14pt" officeooo:rsid="0723d162" style:font-size-asian="14pt" style:font-size-complex="14pt"/>
    </style:style>
    <style:style style:name="T210" style:family="text">
      <style:text-properties fo:font-size="14pt" officeooo:rsid="07993520" style:font-size-asian="14pt" style:font-size-complex="14pt"/>
    </style:style>
    <style:style style:name="T211" style:family="text">
      <style:text-properties fo:font-weight="bold" officeooo:rsid="071d2f81" style:font-weight-asian="bold" style:font-weight-complex="bold"/>
    </style:style>
    <style:style style:name="T212" style:family="text">
      <style:text-properties fo:font-weight="bold" officeooo:rsid="08f1615a" style:font-weight-asian="bold" style:font-weight-complex="bold"/>
    </style:style>
    <style:style style:name="T213" style:family="text">
      <style:text-properties officeooo:rsid="072549a6"/>
    </style:style>
    <style:style style:name="T214" style:family="text">
      <style:text-properties officeooo:rsid="0796f5e9"/>
    </style:style>
    <style:style style:name="T215" style:family="text">
      <style:text-properties officeooo:rsid="0799f436"/>
    </style:style>
    <style:style style:name="T216" style:family="text">
      <style:text-properties officeooo:rsid="08f01ac5"/>
    </style:style>
    <style:style style:name="T217" style:family="text">
      <style:text-properties fo:font-weight="bold" officeooo:rsid="072549a6" style:font-weight-asian="bold" style:font-weight-complex="bold"/>
    </style:style>
    <style:style style:name="T218" style:family="text">
      <style:text-properties officeooo:rsid="08f1615a"/>
    </style:style>
    <style:style style:name="T219" style:family="text">
      <style:text-properties officeooo:rsid="07215e17"/>
    </style:style>
    <style:style style:name="T220" style:family="text">
      <style:text-properties fo:font-style="italic" officeooo:rsid="07215e17" style:font-style-asian="italic" style:font-style-complex="italic"/>
    </style:style>
    <style:style style:name="T221" style:family="text">
      <style:text-properties fo:font-style="italic" style:font-style-asian="italic" style:font-style-complex="italic"/>
    </style:style>
    <style:style style:name="T222" style:family="text">
      <style:text-properties officeooo:rsid="07226345"/>
    </style:style>
    <style:style style:name="T223" style:family="text">
      <style:text-properties fo:font-style="italic" officeooo:rsid="095e0ef3" style:font-style-asian="italic" style:font-style-complex="italic"/>
    </style:style>
    <style:style style:name="T224" style:family="text">
      <style:text-properties fo:font-weight="bold" officeooo:rsid="095d6141" style:font-weight-asian="bold" style:font-weight-complex="bold"/>
    </style:style>
    <style:style style:name="T225" style:family="text">
      <style:text-properties fo:font-weight="bold" officeooo:rsid="08fa8d61" style:font-weight-asian="bold" style:font-weight-complex="bold"/>
    </style:style>
    <style:style style:name="T226" style:family="text">
      <style:text-properties fo:font-weight="bold" officeooo:rsid="0728bb06" style:font-weight-asian="bold" style:font-weight-complex="bold"/>
    </style:style>
    <style:style style:name="T227" style:family="text">
      <style:text-properties officeooo:rsid="072a31cb"/>
    </style:style>
    <style:style style:name="T228" style:family="text">
      <style:text-properties officeooo:rsid="07b022c4"/>
    </style:style>
    <style:style style:name="T229" style:family="text">
      <style:text-properties fo:font-weight="bold" officeooo:rsid="094fbdae" style:font-name-asian="Calibri" style:font-weight-asian="bold" style:font-name-complex="Calibri" style:font-weight-complex="bold"/>
    </style:style>
    <style:style style:name="T230" style:family="text">
      <style:text-properties officeooo:rsid="07503abd" style:font-name-asian="Calibri" style:font-name-complex="Calibri"/>
    </style:style>
    <style:style style:name="T231" style:family="text">
      <style:text-properties fo:font-weight="bold" officeooo:rsid="0737aad6" style:font-name-asian="Calibri" style:font-weight-asian="bold" style:font-name-complex="Calibri" style:font-weight-complex="bold"/>
    </style:style>
    <style:style style:name="T232" style:family="text">
      <style:text-properties fo:font-weight="bold" officeooo:rsid="073751e9" style:font-name-asian="Calibri" style:font-weight-asian="bold" style:font-name-complex="Calibri" style:font-weight-complex="bold"/>
    </style:style>
    <style:style style:name="T233" style:family="text">
      <style:text-properties fo:font-weight="bold" officeooo:rsid="078ea701" style:font-name-asian="Calibri" style:font-weight-asian="bold" style:font-name-complex="Calibri" style:font-weight-complex="bold"/>
    </style:style>
    <style:style style:name="T234" style:family="text">
      <style:text-properties officeooo:rsid="073751e9" style:font-name-asian="Calibri" style:font-name-complex="Calibri"/>
    </style:style>
    <style:style style:name="T235" style:family="text">
      <style:text-properties officeooo:rsid="0737aad6" style:font-name-asian="Calibri" style:font-name-complex="Calibri"/>
    </style:style>
    <style:style style:name="T236" style:family="text">
      <style:text-properties officeooo:rsid="0760048a" style:font-name-asian="Calibri" style:font-name-complex="Calibri"/>
    </style:style>
    <style:style style:name="T237" style:family="text">
      <style:text-properties fo:font-weight="bold" officeooo:rsid="0728bb06" style:font-name-asian="Calibri" style:font-weight-asian="bold" style:font-name-complex="Calibri" style:font-weight-complex="bold"/>
    </style:style>
    <style:style style:name="T238" style:family="text">
      <style:text-properties officeooo:rsid="0728bb06" style:font-name-asian="Calibri" style:font-name-complex="Calibri"/>
    </style:style>
    <style:style style:name="T239" style:family="text">
      <style:text-properties fo:font-weight="bold" officeooo:rsid="073aa085" style:font-name-asian="Calibri" style:font-weight-asian="bold" style:font-name-complex="Calibri" style:font-weight-complex="bold"/>
    </style:style>
    <style:style style:name="T240" style:family="text">
      <style:text-properties officeooo:rsid="073aa085" style:font-name-asian="Calibri" style:font-name-complex="Calibri"/>
    </style:style>
    <style:style style:name="T241" style:family="text">
      <style:text-properties officeooo:rsid="07ab1865" style:font-name-asian="Calibri" style:font-name-complex="Calibri"/>
    </style:style>
    <style:style style:name="T242" style:family="text">
      <style:text-properties officeooo:rsid="073d05e9" style:font-name-asian="Calibri" style:font-name-complex="Calibri"/>
    </style:style>
    <style:style style:name="T243" style:family="text">
      <style:text-properties fo:font-weight="bold" officeooo:rsid="07ab1865" style:font-name-asian="Calibri" style:font-weight-asian="bold" style:font-name-complex="Calibri" style:font-weight-complex="bold"/>
    </style:style>
    <style:style style:name="T244" style:family="text">
      <style:text-properties officeooo:rsid="094fda26" style:font-name-asian="Calibri" style:font-name-complex="Calibri"/>
    </style:style>
    <style:style style:name="T245" style:family="text">
      <style:text-properties fo:font-weight="bold" officeooo:rsid="094fda26" style:font-name-asian="Calibri" style:font-weight-asian="bold" style:font-name-complex="Calibri" style:font-weight-complex="bold"/>
    </style:style>
    <style:style style:name="T246" style:family="text">
      <style:text-properties fo:font-weight="bold" officeooo:rsid="095247ce" style:font-name-asian="Calibri" style:font-weight-asian="bold" style:font-name-complex="Calibri" style:font-weight-complex="bold"/>
    </style:style>
    <style:style style:name="T247" style:family="text">
      <style:text-properties officeooo:rsid="09533fc7" style:font-name-asian="Calibri" style:font-name-complex="Calibri"/>
    </style:style>
    <style:style style:name="T248" style:family="text">
      <style:text-properties officeooo:rsid="095247ce" style:font-name-asian="Calibri" style:font-name-complex="Calibri"/>
    </style:style>
    <style:style style:name="T249" style:family="text">
      <style:text-properties officeooo:rsid="07393468" style:font-name-asian="Calibri" style:font-name-complex="Calibri"/>
    </style:style>
    <style:style style:name="T250" style:family="text">
      <style:text-properties fo:font-size="12pt" officeooo:rsid="07393468" style:font-name-asian="Calibri" style:font-size-asian="12pt" style:font-name-complex="Calibri" style:font-size-complex="12pt"/>
    </style:style>
    <style:style style:name="T251" style:family="text">
      <style:text-properties fo:font-size="12pt" officeooo:rsid="073aa085" style:font-name-asian="Calibri" style:font-size-asian="12pt" style:font-name-complex="Calibri" style:font-size-complex="12pt"/>
    </style:style>
    <style:style style:name="T252" style:family="text">
      <style:text-properties fo:font-size="12pt" officeooo:rsid="09533fc7" style:font-name-asian="Calibri" style:font-size-asian="12pt" style:font-name-complex="Calibri" style:font-size-complex="12pt"/>
    </style:style>
    <style:style style:name="T253" style:family="text">
      <style:text-properties fo:font-weight="bold" officeooo:rsid="07393468" style:font-name-asian="Calibri" style:font-weight-asian="bold" style:font-name-complex="Calibri" style:font-weight-complex="bold"/>
    </style:style>
    <style:style style:name="T254" style:family="text">
      <style:text-properties fo:font-weight="bold" officeooo:rsid="073ff472" style:font-name-asian="Calibri" style:font-weight-asian="bold" style:font-name-complex="Calibri" style:font-weight-complex="bold"/>
    </style:style>
    <style:style style:name="T255" style:family="text">
      <style:text-properties officeooo:rsid="073ff472" style:font-name-asian="Calibri" style:font-name-complex="Calibri"/>
    </style:style>
    <style:style style:name="T256" style:family="text">
      <style:text-properties officeooo:rsid="0741c942" style:font-name-asian="Calibri" style:font-name-complex="Calibri"/>
    </style:style>
    <style:style style:name="T257" style:family="text">
      <style:text-properties officeooo:rsid="098ea7ac" style:font-name-asian="Calibri" style:font-name-complex="Calibri"/>
    </style:style>
    <style:style style:name="T258" style:family="text">
      <style:text-properties officeooo:rsid="0743bf2a" style:font-name-asian="Calibri" style:font-name-complex="Calibri"/>
    </style:style>
    <style:style style:name="T259" style:family="text">
      <style:text-properties officeooo:rsid="0745795c" style:font-name-asian="Calibri" style:font-name-complex="Calibri"/>
    </style:style>
    <style:style style:name="T260" style:family="text">
      <style:text-properties officeooo:rsid="0746068b" style:font-name-asian="Calibri" style:font-name-complex="Calibri"/>
    </style:style>
    <style:style style:name="T261" style:family="text">
      <style:text-properties fo:font-weight="bold" officeooo:rsid="0746068b" style:font-name-asian="Calibri" style:font-weight-asian="bold" style:font-name-complex="Calibri" style:font-weight-complex="bold"/>
    </style:style>
    <style:style style:name="T262" style:family="text">
      <style:text-properties officeooo:rsid="07475c80" style:font-name-asian="Calibri" style:font-name-complex="Calibri"/>
    </style:style>
    <style:style style:name="T263" style:family="text">
      <style:text-properties officeooo:rsid="07576170" style:font-name-asian="Calibri" style:font-name-complex="Calibri"/>
    </style:style>
    <style:style style:name="T264" style:family="text">
      <style:text-properties officeooo:rsid="09552edb" style:font-name-asian="Calibri" style:font-name-complex="Calibri"/>
    </style:style>
    <style:style style:name="T265" style:family="text">
      <style:text-properties fo:font-weight="bold" officeooo:rsid="074971ee" style:font-name-asian="Calibri" style:font-weight-asian="bold" style:font-name-complex="Calibri" style:font-weight-complex="bold"/>
    </style:style>
    <style:style style:name="T266" style:family="text">
      <style:text-properties officeooo:rsid="074971ee" style:font-name-asian="Calibri" style:font-name-complex="Calibri"/>
    </style:style>
    <style:style style:name="T267" style:family="text">
      <style:text-properties officeooo:rsid="074cbcc9" style:font-name-asian="Calibri" style:font-name-complex="Calibri"/>
    </style:style>
    <style:style style:name="T268" style:family="text">
      <style:text-properties fo:font-weight="bold" officeooo:rsid="07adaeb0" style:font-name-asian="Calibri" style:font-weight-asian="bold" style:font-name-complex="Calibri" style:font-weight-complex="bold"/>
    </style:style>
    <style:style style:name="T269" style:family="text">
      <style:text-properties officeooo:rsid="07499da4" style:font-name-asian="Calibri" style:font-name-complex="Calibri"/>
    </style:style>
    <style:style style:name="T270" style:family="text">
      <style:text-properties fo:font-weight="bold" officeooo:rsid="0748cb7d" style:font-name-asian="Calibri" style:font-weight-asian="bold" style:font-name-complex="Calibri" style:font-weight-complex="bold"/>
    </style:style>
    <style:style style:name="T271" style:family="text">
      <style:text-properties officeooo:rsid="0748cb7d" style:font-name-asian="Calibri" style:font-name-complex="Calibri"/>
    </style:style>
    <style:style style:name="T272" style:family="text">
      <style:text-properties officeooo:rsid="074e5c70" style:font-name-asian="Calibri" style:font-name-complex="Calibri"/>
    </style:style>
    <style:style style:name="T273" style:family="text">
      <style:text-properties fo:font-weight="bold" officeooo:rsid="07aec589" style:font-name-asian="Calibri" style:font-weight-asian="bold" style:font-name-complex="Calibri" style:font-weight-complex="bold"/>
    </style:style>
    <style:style style:name="T274" style:family="text">
      <style:text-properties fo:font-weight="bold" officeooo:rsid="07ae1554" style:font-name-asian="Calibri" style:font-weight-asian="bold" style:font-name-complex="Calibri" style:font-weight-complex="bold"/>
    </style:style>
    <style:style style:name="T275" style:family="text">
      <style:text-properties officeooo:rsid="07ae1554" style:font-name-asian="Calibri" style:font-name-complex="Calibri"/>
    </style:style>
    <style:style style:name="T276" style:family="text">
      <style:text-properties officeooo:rsid="07aec589" style:font-name-asian="Calibri" style:font-name-complex="Calibri"/>
    </style:style>
    <style:style style:name="T277" style:family="text">
      <style:text-properties fo:font-weight="bold" officeooo:rsid="0750c630" style:font-name-asian="Calibri" style:font-weight-asian="bold" style:font-name-complex="Calibri" style:font-weight-complex="bold"/>
    </style:style>
    <style:style style:name="T278" style:family="text">
      <style:text-properties officeooo:rsid="0750c630" style:font-name-asian="Calibri" style:font-name-complex="Calibri"/>
    </style:style>
    <style:style style:name="T279" style:family="text">
      <style:text-properties officeooo:rsid="0754cc85" style:font-name-asian="Calibri" style:font-name-complex="Calibri"/>
    </style:style>
    <style:style style:name="T280" style:family="text">
      <style:text-properties officeooo:rsid="07511424" style:font-name-asian="Calibri" style:font-name-complex="Calibri"/>
    </style:style>
    <style:style style:name="T281" style:family="text">
      <style:text-properties officeooo:rsid="075571c8" style:font-name-asian="Calibri" style:font-name-complex="Calibri"/>
    </style:style>
    <style:style style:name="T282" style:family="text">
      <style:text-properties fo:font-weight="bold" officeooo:rsid="095d6141" style:font-name-asian="Calibri" style:font-weight-asian="bold" style:font-name-complex="Calibri" style:font-weight-complex="bold"/>
    </style:style>
    <style:style style:name="T283" style:family="text">
      <style:text-properties officeooo:rsid="07adaeb0" style:font-name-asian="Calibri" style:font-name-complex="Calibri"/>
    </style:style>
    <style:style style:name="T284" style:family="text">
      <style:text-properties fo:font-weight="bold" officeooo:rsid="078cb0b8" style:font-weight-asian="bold" style:font-weight-complex="bold"/>
    </style:style>
    <style:style style:name="T285" style:family="text">
      <style:text-properties officeooo:rsid="078cb0b8"/>
    </style:style>
    <style:style style:name="T286" style:family="text">
      <style:text-properties fo:font-size="14pt" officeooo:rsid="078cb0b8" style:font-size-asian="14pt" style:font-size-complex="14pt"/>
    </style:style>
    <style:style style:name="T287" style:family="text">
      <style:text-properties fo:font-size="14pt" officeooo:rsid="095ea485" style:font-size-asian="14pt" style:font-size-complex="14pt"/>
    </style:style>
    <style:style style:name="T288" style:family="text">
      <style:text-properties fo:font-size="14pt" officeooo:rsid="0961f6af" style:font-size-asian="14pt" style:font-size-complex="14pt"/>
    </style:style>
    <style:style style:name="T289" style:family="text">
      <style:text-properties fo:font-size="14pt" officeooo:rsid="095ed0d1" style:font-size-asian="14pt" style:font-size-complex="14pt"/>
    </style:style>
    <style:style style:name="T290" style:family="text">
      <style:text-properties fo:font-size="14pt" officeooo:rsid="078ea701" style:font-size-asian="14pt" style:font-size-complex="14pt"/>
    </style:style>
    <style:style style:name="T291" style:family="text">
      <style:text-properties fo:font-size="14pt" officeooo:rsid="078ff82e" style:font-size-asian="14pt" style:font-size-complex="14pt"/>
    </style:style>
    <style:style style:name="T292" style:family="text">
      <style:text-properties fo:font-size="14pt" officeooo:rsid="095f880f" style:font-size-asian="14pt" style:font-size-complex="14pt"/>
    </style:style>
    <style:style style:name="T293" style:family="text">
      <style:text-properties fo:font-size="14pt" officeooo:rsid="0791114e" style:font-size-asian="14pt" style:font-size-complex="14pt"/>
    </style:style>
    <style:style style:name="T294" style:family="text">
      <style:text-properties fo:font-size="14pt" officeooo:rsid="096177c3" style:font-size-asian="14pt" style:font-size-complex="14pt"/>
    </style:style>
    <style:style style:name="T295" style:family="text">
      <style:text-properties fo:color="#c9211e" loext:opacity="100%" fo:font-size="24pt" style:text-underline-style="none" officeooo:rsid="08efd06f" style:font-size-asian="24pt" style:font-size-complex="24pt"/>
    </style:style>
    <style:style style:name="T296" style:family="text">
      <style:text-properties fo:color="#c9211e" loext:opacity="100%" fo:font-size="24pt" style:text-underline-style="none" style:font-size-asian="24pt" style:font-size-complex="24pt"/>
    </style:style>
    <style:style style:name="T297" style:family="text">
      <style:text-properties fo:color="#c9211e" loext:opacity="100%" fo:font-size="24pt" style:text-underline-style="none" officeooo:rsid="08f4efaf" style:font-size-asian="24pt" style:font-size-complex="24pt"/>
    </style:style>
    <style:style style:name="T298" style:family="text">
      <style:text-properties fo:color="#c9211e" loext:opacity="100%" style:text-underline-style="none"/>
    </style:style>
    <style:style style:name="T299" style:family="text">
      <style:text-properties fo:color="#c9211e" loext:opacity="100%" style:text-underline-style="none" officeooo:rsid="07d7af07"/>
    </style:style>
    <style:style style:name="T300" style:family="text">
      <style:text-properties fo:color="#c9211e" loext:opacity="100%" style:text-underline-style="none" officeooo:rsid="08fb4192"/>
    </style:style>
    <style:style style:name="T301" style:family="text">
      <style:text-properties fo:color="#c9211e" loext:opacity="100%" style:text-underline-style="none" fo:font-weight="normal" style:font-weight-asian="normal" style:font-weight-complex="normal"/>
    </style:style>
    <style:style style:name="T302" style:family="text">
      <style:text-properties fo:color="#c9211e" loext:opacity="100%" style:text-underline-style="none" fo:font-weight="normal" officeooo:rsid="08fb4192" style:font-weight-asian="normal" style:font-weight-complex="normal"/>
    </style:style>
    <style:style style:name="T303" style:family="text">
      <style:text-properties fo:color="#c9211e" loext:opacity="100%" style:text-underline-style="none" fo:font-weight="normal" officeooo:rsid="08fb4192" style:font-name-asian="Calibri" style:font-weight-asian="normal" style:font-name-complex="Calibri" style:font-weight-complex="normal"/>
    </style:style>
    <style:style style:name="T304" style:family="text">
      <style:text-properties fo:color="#c9211e" loext:opacity="100%" style:text-underline-style="none" fo:font-weight="normal" officeooo:rsid="08fb4192" style:font-name-asian="NSimSun" style:font-weight-asian="normal" style:font-name-complex="Lucida Sans1" style:font-weight-complex="normal"/>
    </style:style>
    <style:style style:name="T305" style:family="text">
      <style:text-properties style:text-underline-style="none" fo:font-weight="normal" officeooo:rsid="072b4cea" style:font-name-asian="Calibri" style:font-weight-asian="normal" style:font-name-complex="Calibri" style:font-weight-complex="normal"/>
    </style:style>
    <style:style style:name="T306" style:family="text">
      <style:text-properties fo:color="#c9211e" loext:opacity="100%" style:text-underline-style="none" fo:font-weight="normal" officeooo:rsid="072b4cea" style:font-name-asian="Calibri" style:font-weight-asian="normal" style:font-name-complex="Calibri" style:font-weight-complex="normal"/>
    </style:style>
    <style:style style:name="T307" style:family="text">
      <style:text-properties fo:color="#c9211e" loext:opacity="100%" style:text-underline-style="none" fo:font-weight="normal" officeooo:rsid="0728bb06" style:font-weight-asian="normal" style:font-weight-complex="normal"/>
    </style:style>
    <style:style style:name="T308" style:family="text">
      <style:text-properties fo:color="#c9211e" loext:opacity="100%" style:text-underline-style="none" fo:font-weight="normal" officeooo:rsid="08fb5298" style:font-weight-asian="normal" style:font-weight-complex="normal"/>
    </style:style>
    <style:style style:name="T309" style:family="text">
      <style:text-properties fo:color="#c9211e" loext:opacity="100%" style:text-underline-style="none" officeooo:rsid="0728bb06"/>
    </style:style>
    <style:style style:name="T310" style:family="text">
      <style:text-properties fo:font-size="15pt" officeooo:rsid="0904f94e" style:font-size-asian="15pt" style:font-size-complex="15pt"/>
    </style:style>
    <style:style style:name="T311" style:family="text">
      <style:text-properties fo:font-size="15pt" officeooo:rsid="08fb5298" style:font-size-asian="15pt" style:font-size-complex="15pt"/>
    </style:style>
    <style:style style:name="T312" style:family="text">
      <style:text-properties fo:font-size="15pt" officeooo:rsid="08fd423d" style:font-size-asian="15pt" style:font-size-complex="15pt"/>
    </style:style>
    <style:style style:name="T313" style:family="text">
      <style:text-properties fo:font-size="15pt" officeooo:rsid="072e2990" style:font-size-asian="15pt" style:font-size-complex="15pt"/>
    </style:style>
    <style:style style:name="T314" style:family="text">
      <style:text-properties fo:font-size="15pt" fo:font-weight="normal" officeooo:rsid="072c8312" style:font-size-asian="15pt" style:font-weight-asian="normal" style:font-size-complex="15pt" style:font-weight-complex="normal"/>
    </style:style>
    <style:style style:name="T315" style:family="text">
      <style:text-properties fo:font-size="15pt" fo:font-weight="normal" officeooo:rsid="07226345" style:font-size-asian="15pt" style:font-weight-asian="normal" style:font-size-complex="15pt" style:font-weight-complex="normal"/>
    </style:style>
    <style:style style:name="T316" style:family="text">
      <style:text-properties fo:font-size="12pt" fo:font-weight="normal" officeooo:rsid="072c8312" style:font-size-asian="12pt" style:font-weight-asian="normal" style:font-size-complex="12pt" style:font-weight-complex="normal"/>
    </style:style>
    <style:style style:name="T317" style:family="text">
      <style:text-properties fo:font-size="12pt" fo:font-weight="normal" officeooo:rsid="08fd423d" style:font-size-asian="12pt" style:font-weight-asian="normal" style:font-size-complex="12pt" style:font-weight-complex="normal"/>
    </style:style>
    <style:style style:name="T318" style:family="text">
      <style:text-properties fo:font-size="12pt" fo:font-weight="normal" officeooo:rsid="08fb5298" style:font-size-asian="12pt" style:font-weight-asian="normal" style:font-size-complex="12pt" style:font-weight-complex="normal"/>
    </style:style>
    <style:style style:name="T319" style:family="text">
      <style:text-properties fo:font-size="15pt" fo:font-weight="normal" officeooo:rsid="08fd423d" style:font-size-asian="15pt" style:font-weight-asian="normal" style:font-size-complex="15pt" style:font-weight-complex="normal"/>
    </style:style>
    <style:style style:name="T320" style:family="text">
      <style:text-properties fo:font-size="15pt" fo:font-weight="normal" officeooo:rsid="07215e17" style:font-size-asian="15pt" style:font-weight-asian="normal" style:font-size-complex="15pt" style:font-weight-complex="normal"/>
    </style:style>
    <style:style style:name="T321" style:family="text">
      <style:text-properties fo:font-size="15pt" officeooo:rsid="07a917bd" style:font-size-asian="15pt" style:font-size-complex="15pt"/>
    </style:style>
    <style:style style:name="T322" style:family="text">
      <style:text-properties fo:font-size="15pt" officeooo:rsid="08fec0b9" style:font-size-asian="15pt" style:font-size-complex="15pt"/>
    </style:style>
    <style:style style:name="T323" style:family="text">
      <style:text-properties fo:font-size="15pt" officeooo:rsid="0767146c" style:font-size-asian="15pt" style:font-size-complex="15pt"/>
    </style:style>
    <style:style style:name="T324" style:family="text">
      <style:text-properties fo:font-weight="normal" officeooo:rsid="0767146c" style:font-weight-asian="normal" style:font-weight-complex="normal"/>
    </style:style>
    <style:style style:name="T325" style:family="text">
      <style:text-properties fo:font-weight="normal" officeooo:rsid="07672d3d" style:font-weight-asian="normal" style:font-weight-complex="normal"/>
    </style:style>
    <style:style style:name="T326" style:family="text">
      <style:text-properties fo:font-weight="normal" officeooo:rsid="08ffb2a9" style:font-weight-asian="normal" style:font-weight-complex="normal"/>
    </style:style>
    <style:style style:name="T327" style:family="text">
      <style:text-properties officeooo:rsid="0767146c"/>
    </style:style>
    <style:style style:name="T328" style:family="text">
      <style:text-properties fo:font-weight="normal" officeooo:rsid="090461d8" style:font-weight-asian="normal" style:font-weight-complex="normal"/>
    </style:style>
    <style:style style:name="T329" style:family="text">
      <style:text-properties fo:font-weight="normal" officeooo:rsid="07d3352e" style:font-weight-asian="normal" style:font-weight-complex="normal"/>
    </style:style>
    <style:style style:name="T330" style:family="text">
      <style:text-properties fo:font-weight="normal" officeooo:rsid="0921949a" style:font-weight-asian="normal" style:font-weight-complex="normal"/>
    </style:style>
    <style:style style:name="T331" style:family="text">
      <style:text-properties fo:font-weight="normal" officeooo:rsid="0903a753" style:font-weight-asian="normal" style:font-weight-complex="normal"/>
    </style:style>
    <style:style style:name="T332" style:family="text">
      <style:text-properties fo:font-weight="normal" officeooo:rsid="090139a6" style:font-weight-asian="normal" style:font-weight-complex="normal"/>
    </style:style>
    <style:style style:name="T333" style:family="text">
      <style:text-properties fo:font-weight="normal" officeooo:rsid="0904f94e" style:font-weight-asian="normal" style:font-weight-complex="normal"/>
    </style:style>
    <style:style style:name="T334" style:family="text">
      <style:text-properties fo:font-weight="normal" officeooo:rsid="0902208c" style:font-weight-asian="normal" style:font-weight-complex="normal"/>
    </style:style>
    <style:style style:name="T335" style:family="text">
      <style:text-properties fo:font-weight="normal" officeooo:rsid="091b255d" style:font-weight-asian="normal" style:font-weight-complex="normal"/>
    </style:style>
    <style:style style:name="T336" style:family="text">
      <style:text-properties officeooo:rsid="090139a6"/>
    </style:style>
    <style:style style:name="T337" style:family="text">
      <style:text-properties fo:font-weight="normal" officeooo:rsid="076a0d12" style:font-weight-asian="normal" style:font-weight-complex="normal"/>
    </style:style>
    <style:style style:name="T338" style:family="text">
      <style:text-properties fo:font-weight="normal" officeooo:rsid="0901a0a7" style:font-weight-asian="normal" style:font-weight-complex="normal"/>
    </style:style>
    <style:style style:name="T339" style:family="text">
      <style:text-properties fo:font-weight="normal" officeooo:rsid="07d81a1c" style:font-weight-asian="normal" style:font-weight-complex="normal"/>
    </style:style>
    <style:style style:name="T340" style:family="text">
      <style:text-properties fo:font-weight="normal" officeooo:rsid="076ba242" style:font-weight-asian="normal" style:font-weight-complex="normal"/>
    </style:style>
    <style:style style:name="T341" style:family="text">
      <style:text-properties fo:font-weight="normal" officeooo:rsid="090397f6" style:font-weight-asian="normal" style:font-weight-complex="normal"/>
    </style:style>
    <style:style style:name="T342" style:family="text">
      <style:text-properties fo:font-weight="normal" officeooo:rsid="090443cf" style:font-weight-asian="normal" style:font-weight-complex="normal"/>
    </style:style>
    <style:style style:name="T343" style:family="text">
      <style:text-properties fo:font-weight="normal" officeooo:rsid="076ca14d" style:font-weight-asian="normal" style:font-weight-complex="normal"/>
    </style:style>
    <style:style style:name="T344" style:family="text">
      <style:text-properties officeooo:rsid="090443cf"/>
    </style:style>
    <style:style style:name="T345" style:family="text">
      <style:text-properties fo:font-weight="normal" officeooo:rsid="0906beba" style:font-weight-asian="normal" style:font-weight-complex="normal"/>
    </style:style>
    <style:style style:name="T346" style:family="text">
      <style:text-properties fo:font-weight="normal" officeooo:rsid="076eecf5" style:font-weight-asian="normal" style:font-weight-complex="normal"/>
    </style:style>
    <style:style style:name="T347" style:family="text">
      <style:text-properties officeooo:rsid="0904f94e"/>
    </style:style>
    <style:style style:name="T348" style:family="text">
      <style:text-properties officeooo:rsid="076ba242"/>
    </style:style>
    <style:style style:name="T349" style:family="text">
      <style:text-properties fo:font-size="15pt" officeooo:rsid="072e5bbb" style:font-size-asian="15pt" style:font-size-complex="15pt"/>
    </style:style>
    <style:style style:name="T350" style:family="text">
      <style:text-properties fo:font-size="15pt" fo:font-weight="normal" officeooo:rsid="072e5bbb" style:font-size-asian="15pt" style:font-weight-asian="normal" style:font-size-complex="15pt" style:font-weight-complex="normal"/>
    </style:style>
    <style:style style:name="T351" style:family="text">
      <style:text-properties fo:font-size="15pt" fo:font-weight="normal" officeooo:rsid="0909a71b" style:font-size-asian="15pt" style:font-weight-asian="normal" style:font-size-complex="15pt" style:font-weight-complex="normal"/>
    </style:style>
    <style:style style:name="T352" style:family="text">
      <style:text-properties style:font-name="Calibri" fo:font-size="15pt" fo:font-weight="normal" officeooo:rsid="07055008" style:font-size-asian="15pt" style:font-weight-asian="normal" style:font-size-complex="15pt" style:font-weight-complex="normal"/>
    </style:style>
    <style:style style:name="T353" style:family="text">
      <style:text-properties style:font-name="Calibri" fo:font-size="15pt" fo:font-weight="normal" officeooo:rsid="07b2db15" style:font-size-asian="15pt" style:font-weight-asian="normal" style:font-size-complex="15pt" style:font-weight-complex="normal"/>
    </style:style>
    <style:style style:name="T354" style:family="text">
      <style:text-properties style:font-name="Calibri" fo:font-size="15pt" fo:font-weight="normal" officeooo:rsid="07a8210b" style:font-size-asian="15pt" style:font-weight-asian="normal" style:font-size-complex="15pt" style:font-weight-complex="normal"/>
    </style:style>
    <style:style style:name="T355" style:family="text">
      <style:text-properties style:font-name="Calibri" fo:font-size="15pt" fo:font-weight="normal" officeooo:rsid="072b4cea" style:font-size-asian="15pt" style:font-weight-asian="normal" style:font-size-complex="15pt" style:font-weight-complex="normal"/>
    </style:style>
    <style:style style:name="T356" style:family="text">
      <style:text-properties style:font-name="Calibri" fo:font-size="15pt" fo:font-weight="normal" officeooo:rsid="0909a71b" style:font-size-asian="15pt" style:font-weight-asian="normal" style:font-size-complex="15pt" style:font-weight-complex="normal"/>
    </style:style>
    <style:style style:name="T357" style:family="text">
      <style:text-properties style:font-name="Calibri" fo:font-size="15pt" fo:font-weight="normal" officeooo:rsid="072e5bbb" style:font-size-asian="15pt" style:font-weight-asian="normal" style:font-size-complex="15pt" style:font-weight-complex="normal"/>
    </style:style>
    <style:style style:name="T358" style:family="text">
      <style:text-properties fo:font-size="15pt" fo:font-weight="normal" officeooo:rsid="07b44216" style:font-size-asian="15pt" style:font-weight-asian="normal" style:font-size-complex="15pt" style:font-weight-complex="normal"/>
    </style:style>
    <style:style style:name="T359" style:family="text">
      <style:text-properties fo:font-size="15pt" officeooo:rsid="07b44216" style:font-size-asian="15pt" style:font-size-complex="15pt"/>
    </style:style>
    <style:style style:name="T360" style:family="text">
      <style:text-properties fo:font-size="15pt" officeooo:rsid="0731633c" style:font-size-asian="15pt" style:font-size-complex="15pt"/>
    </style:style>
    <style:style style:name="T361" style:family="text">
      <style:text-properties style:font-name="Calibri" fo:font-size="15pt" fo:font-weight="normal" officeooo:rsid="0731633c" style:font-size-asian="15pt" style:font-weight-asian="normal" style:font-size-complex="15pt" style:font-weight-complex="normal"/>
    </style:style>
    <style:style style:name="T362" style:family="text">
      <style:text-properties fo:font-size="15pt" officeooo:rsid="0909a71b" style:font-size-asian="15pt" style:font-size-complex="15pt"/>
    </style:style>
    <style:style style:name="T363" style:family="text">
      <style:text-properties fo:font-size="15pt" fo:font-weight="normal" officeooo:rsid="0731633c" style:font-size-asian="15pt" style:font-weight-asian="normal" style:font-size-complex="15pt" style:font-weight-complex="normal"/>
    </style:style>
    <style:style style:name="T364" style:family="text">
      <style:text-properties fo:font-size="15pt" fo:font-weight="normal" officeooo:rsid="0732e147" style:font-size-asian="15pt" style:font-weight-asian="normal" style:font-size-complex="15pt" style:font-weight-complex="normal"/>
    </style:style>
    <style:style style:name="T365" style:family="text">
      <style:text-properties fo:font-size="15pt" fo:font-weight="normal" officeooo:rsid="075916f2" style:font-size-asian="15pt" style:font-weight-asian="normal" style:font-size-complex="15pt" style:font-weight-complex="normal"/>
    </style:style>
    <style:style style:name="T366" style:family="text">
      <style:text-properties fo:font-size="15pt" fo:font-weight="normal" officeooo:rsid="07341243" style:font-size-asian="15pt" style:font-weight-asian="normal" style:font-size-complex="15pt" style:font-weight-complex="normal"/>
    </style:style>
    <style:style style:name="T367" style:family="text">
      <style:text-properties fo:font-size="15pt" officeooo:rsid="07341243" style:font-size-asian="15pt" style:font-size-complex="15pt"/>
    </style:style>
    <style:style style:name="T368" style:family="text">
      <style:text-properties fo:font-size="15pt" fo:font-weight="normal" officeooo:rsid="07b75f17" style:font-size-asian="15pt" style:font-weight-asian="normal" style:font-size-complex="15pt" style:font-weight-complex="normal"/>
    </style:style>
    <style:style style:name="T369" style:family="text">
      <style:text-properties fo:font-size="15pt" fo:font-weight="normal" officeooo:rsid="07b63512" style:font-size-asian="15pt" style:font-weight-asian="normal" style:font-size-complex="15pt" style:font-weight-complex="normal"/>
    </style:style>
    <style:style style:name="T370" style:family="text">
      <style:text-properties fo:font-size="15pt" fo:font-weight="normal" officeooo:rsid="090aadee" style:font-size-asian="15pt" style:font-weight-asian="normal" style:font-size-complex="15pt" style:font-weight-complex="normal"/>
    </style:style>
    <style:style style:name="T371" style:family="text">
      <style:text-properties fo:color="#c9211e" loext:opacity="100%" fo:font-size="24pt" style:text-underline-style="none" officeooo:rsid="090cf6c0" style:font-size-asian="24pt" style:font-size-complex="24pt"/>
    </style:style>
    <style:style style:name="T372" style:family="text">
      <style:text-properties fo:color="#c9211e" loext:opacity="100%" style:text-underline-style="none" officeooo:rsid="0910e31e"/>
    </style:style>
    <style:style style:name="T373" style:family="text">
      <style:text-properties fo:color="#c9211e" loext:opacity="100%" style:text-underline-style="none" fo:font-weight="normal" style:font-name-asian="NSimSun" style:font-weight-asian="normal" style:font-name-complex="Lucida Sans1" style:font-weight-complex="normal"/>
    </style:style>
    <style:style style:name="T374" style:family="text">
      <style:text-properties fo:color="#c9211e" loext:opacity="100%" style:text-underline-style="none" fo:font-weight="normal" officeooo:rsid="090d2aa8" style:font-name-asian="Calibri" style:font-weight-asian="normal" style:font-name-complex="Calibri" style:font-weight-complex="normal"/>
    </style:style>
    <style:style style:name="T375" style:family="text">
      <style:text-properties fo:color="#c9211e" loext:opacity="100%" style:text-underline-style="none" fo:font-weight="normal" officeooo:rsid="0728bb06" style:font-name-asian="Calibri" style:font-weight-asian="normal" style:font-name-complex="Calibri" style:font-weight-complex="normal"/>
    </style:style>
    <style:style style:name="T376" style:family="text">
      <style:text-properties fo:color="#c9211e" loext:opacity="100%" style:text-underline-style="none" fo:font-weight="normal" officeooo:rsid="08fb5298" style:font-name-asian="Calibri" style:font-weight-asian="normal" style:font-name-complex="Calibri" style:font-weight-complex="normal"/>
    </style:style>
    <style:style style:name="T377" style:family="text">
      <style:text-properties fo:color="#c9211e" loext:opacity="100%" style:text-underline-style="none" officeooo:rsid="0728bb06" style:font-name-asian="Calibri" style:font-name-complex="Calibri"/>
    </style:style>
    <style:style style:name="T378" style:family="text">
      <style:text-properties fo:color="#000000" loext:opacity="100%" style:text-underline-style="none" officeooo:rsid="090ed0d7" style:font-name-asian="Calibri" style:font-name-complex="Calibri"/>
    </style:style>
    <style:style style:name="T379" style:family="text">
      <style:text-properties fo:color="#000000" loext:opacity="100%" style:text-underline-style="none" fo:font-weight="normal" officeooo:rsid="090ed0d7" style:font-name-asian="Calibri" style:font-weight-asian="normal" style:font-name-complex="Calibri" style:font-weight-complex="normal"/>
    </style:style>
    <style:style style:name="T380" style:family="text">
      <style:text-properties fo:color="#000000" loext:opacity="100%" fo:font-size="12pt" style:text-underline-style="none" fo:font-weight="normal" officeooo:rsid="090f640c" style:font-name-asian="Calibri" style:font-size-asian="12pt" style:font-weight-asian="normal" style:font-name-complex="Calibri" style:font-size-complex="12pt" style:font-weight-complex="normal"/>
    </style:style>
    <style:style style:name="T381" style:family="text">
      <style:text-properties fo:font-size="15pt" officeooo:rsid="07a917bd" style:font-name-asian="Calibri" style:font-size-asian="15pt" style:font-name-complex="Calibri" style:font-size-complex="15pt"/>
    </style:style>
    <style:style style:name="T382" style:family="text">
      <style:text-properties fo:font-size="15pt" officeooo:rsid="08fec0b9" style:font-name-asian="Calibri" style:font-size-asian="15pt" style:font-name-complex="Calibri" style:font-size-complex="15pt"/>
    </style:style>
    <style:style style:name="T383" style:family="text">
      <style:text-properties fo:font-size="15pt" officeooo:rsid="0767146c" style:font-name-asian="Calibri" style:font-size-asian="15pt" style:font-name-complex="Calibri" style:font-size-complex="15pt"/>
    </style:style>
    <style:style style:name="T384" style:family="text">
      <style:text-properties fo:font-weight="normal" officeooo:rsid="0767146c" style:font-name-asian="Calibri" style:font-weight-asian="normal" style:font-name-complex="Calibri" style:font-weight-complex="normal"/>
    </style:style>
    <style:style style:name="T385" style:family="text">
      <style:text-properties fo:font-weight="normal" officeooo:rsid="07672d3d" style:font-name-asian="Calibri" style:font-weight-asian="normal" style:font-name-complex="Calibri" style:font-weight-complex="normal"/>
    </style:style>
    <style:style style:name="T386" style:family="text">
      <style:text-properties fo:font-weight="normal" officeooo:rsid="08ffb2a9" style:font-name-asian="Calibri" style:font-weight-asian="normal" style:font-name-complex="Calibri" style:font-weight-complex="normal"/>
    </style:style>
    <style:style style:name="T387" style:family="text">
      <style:text-properties officeooo:rsid="0767146c" style:font-name-asian="Calibri" style:font-name-complex="Calibri"/>
    </style:style>
    <style:style style:name="T388" style:family="text">
      <style:text-properties fo:font-weight="normal" officeooo:rsid="090461d8" style:font-name-asian="Calibri" style:font-weight-asian="normal" style:font-name-complex="Calibri" style:font-weight-complex="normal"/>
    </style:style>
    <style:style style:name="T389" style:family="text">
      <style:text-properties fo:font-weight="normal" officeooo:rsid="07d3352e" style:font-name-asian="Calibri" style:font-weight-asian="normal" style:font-name-complex="Calibri" style:font-weight-complex="normal"/>
    </style:style>
    <style:style style:name="T390" style:family="text">
      <style:text-properties fo:font-weight="normal" officeooo:rsid="09207634" style:font-name-asian="Calibri" style:font-weight-asian="normal" style:font-name-complex="Calibri" style:font-weight-complex="normal"/>
    </style:style>
    <style:style style:name="T391" style:family="text">
      <style:text-properties fo:font-weight="normal" officeooo:rsid="0903a753" style:font-name-asian="Calibri" style:font-weight-asian="normal" style:font-name-complex="Calibri" style:font-weight-complex="normal"/>
    </style:style>
    <style:style style:name="T392" style:family="text">
      <style:text-properties fo:font-weight="normal" officeooo:rsid="090139a6" style:font-name-asian="Calibri" style:font-weight-asian="normal" style:font-name-complex="Calibri" style:font-weight-complex="normal"/>
    </style:style>
    <style:style style:name="T393" style:family="text">
      <style:text-properties fo:font-weight="normal" officeooo:rsid="0904f94e" style:font-name-asian="Calibri" style:font-weight-asian="normal" style:font-name-complex="Calibri" style:font-weight-complex="normal"/>
    </style:style>
    <style:style style:name="T394" style:family="text">
      <style:text-properties fo:font-weight="normal" officeooo:rsid="0902208c" style:font-name-asian="Calibri" style:font-weight-asian="normal" style:font-name-complex="Calibri" style:font-weight-complex="normal"/>
    </style:style>
    <style:style style:name="T395" style:family="text">
      <style:text-properties fo:font-weight="normal" officeooo:rsid="091a1af1" style:font-name-asian="Calibri" style:font-weight-asian="normal" style:font-name-complex="Calibri" style:font-weight-complex="normal"/>
    </style:style>
    <style:style style:name="T396" style:family="text">
      <style:text-properties officeooo:rsid="090139a6" style:font-name-asian="Calibri" style:font-name-complex="Calibri"/>
    </style:style>
    <style:style style:name="T397" style:family="text">
      <style:text-properties fo:font-weight="normal" officeooo:rsid="076a0d12" style:font-name-asian="Calibri" style:font-weight-asian="normal" style:font-name-complex="Calibri" style:font-weight-complex="normal"/>
    </style:style>
    <style:style style:name="T398" style:family="text">
      <style:text-properties fo:font-weight="normal" officeooo:rsid="0901a0a7" style:font-name-asian="Calibri" style:font-weight-asian="normal" style:font-name-complex="Calibri" style:font-weight-complex="normal"/>
    </style:style>
    <style:style style:name="T399" style:family="text">
      <style:text-properties fo:font-weight="normal" officeooo:rsid="07d81a1c" style:font-name-asian="Calibri" style:font-weight-asian="normal" style:font-name-complex="Calibri" style:font-weight-complex="normal"/>
    </style:style>
    <style:style style:name="T400" style:family="text">
      <style:text-properties fo:font-weight="normal" officeooo:rsid="076ba242" style:font-name-asian="Calibri" style:font-weight-asian="normal" style:font-name-complex="Calibri" style:font-weight-complex="normal"/>
    </style:style>
    <style:style style:name="T401" style:family="text">
      <style:text-properties fo:font-weight="normal" officeooo:rsid="090397f6" style:font-name-asian="Calibri" style:font-weight-asian="normal" style:font-name-complex="Calibri" style:font-weight-complex="normal"/>
    </style:style>
    <style:style style:name="T402" style:family="text">
      <style:text-properties fo:font-weight="normal" officeooo:rsid="090443cf" style:font-name-asian="Calibri" style:font-weight-asian="normal" style:font-name-complex="Calibri" style:font-weight-complex="normal"/>
    </style:style>
    <style:style style:name="T403" style:family="text">
      <style:text-properties fo:font-weight="normal" officeooo:rsid="076ca14d" style:font-name-asian="Calibri" style:font-weight-asian="normal" style:font-name-complex="Calibri" style:font-weight-complex="normal"/>
    </style:style>
    <style:style style:name="T404" style:family="text">
      <style:text-properties officeooo:rsid="090443cf" style:font-name-asian="Calibri" style:font-name-complex="Calibri"/>
    </style:style>
    <style:style style:name="T405" style:family="text">
      <style:text-properties fo:font-weight="normal" officeooo:rsid="0906beba" style:font-name-asian="Calibri" style:font-weight-asian="normal" style:font-name-complex="Calibri" style:font-weight-complex="normal"/>
    </style:style>
    <style:style style:name="T406" style:family="text">
      <style:text-properties fo:font-weight="normal" officeooo:rsid="076eecf5" style:font-name-asian="Calibri" style:font-weight-asian="normal" style:font-name-complex="Calibri" style:font-weight-complex="normal"/>
    </style:style>
    <style:style style:name="T407" style:family="text">
      <style:text-properties officeooo:rsid="0904f94e" style:font-name-asian="Calibri" style:font-name-complex="Calibri"/>
    </style:style>
    <style:style style:name="T408" style:family="text">
      <style:text-properties officeooo:rsid="076ba242" style:font-name-asian="Calibri" style:font-name-complex="Calibri"/>
    </style:style>
    <style:style style:name="T409" style:family="text">
      <style:text-properties style:font-name="Calibri" fo:font-size="15pt" fo:font-weight="normal" officeooo:rsid="0913623f" style:font-size-asian="15pt" style:font-weight-asian="normal" style:font-size-complex="15pt" style:font-weight-complex="normal"/>
    </style:style>
    <style:style style:name="T410" style:family="text">
      <style:text-properties style:font-name="Calibri" fo:font-size="15pt" fo:font-weight="normal" officeooo:rsid="07b44216" style:font-size-asian="15pt" style:font-weight-asian="normal" style:font-size-complex="15pt" style:font-weight-complex="normal"/>
    </style:style>
    <style:style style:name="T411" style:family="text">
      <style:text-properties fo:font-size="15pt" fo:font-weight="normal" officeooo:rsid="0913623f" style:font-size-asian="15pt" style:font-weight-asian="normal" style:font-size-complex="15pt" style:font-weight-complex="normal"/>
    </style:style>
    <style:style style:name="T412" style:family="text">
      <style:text-properties fo:font-size="15pt" officeooo:rsid="0913623f" style:font-size-asian="15pt" style:font-size-complex="15pt"/>
    </style:style>
    <style:style style:name="T413" style:family="text">
      <style:text-properties style:font-name="Calibri" fo:font-size="15pt" officeooo:rsid="0913623f" style:font-size-asian="15pt" style:font-size-complex="15pt"/>
    </style:style>
    <style:style style:name="T414" style:family="text">
      <style:text-properties style:font-name="Calibri" fo:font-size="15pt" officeooo:rsid="09148c9a" style:font-size-asian="15pt" style:font-size-complex="15pt"/>
    </style:style>
    <style:style style:name="T415" style:family="text">
      <style:text-properties style:font-name="Calibri" fo:font-size="15pt" fo:font-weight="normal" officeooo:rsid="09148c9a" style:font-size-asian="15pt" style:font-weight-asian="normal" style:font-size-complex="15pt" style:font-weight-complex="normal"/>
    </style:style>
    <style:style style:name="T416" style:family="text">
      <style:text-properties fo:font-size="15pt" fo:font-weight="normal" officeooo:rsid="09148c9a" style:font-size-asian="15pt" style:font-weight-asian="normal" style:font-size-complex="15pt" style:font-weight-complex="normal"/>
    </style:style>
    <style:style style:name="T417" style:family="text">
      <style:text-properties fo:font-size="15pt" officeooo:rsid="09148c9a" style:font-size-asian="15pt" style:font-size-complex="15pt"/>
    </style:style>
    <style:style style:name="T418" style:family="text">
      <style:text-properties fo:font-size="15pt" fo:font-weight="normal" officeooo:rsid="091631ec" style:font-size-asian="15pt" style:font-weight-asian="normal" style:font-size-complex="15pt" style:font-weight-complex="normal"/>
    </style:style>
    <style:style style:name="T419" style:family="text">
      <style:text-properties style:font-name="Calibri" fo:font-size="15pt" fo:font-weight="normal" officeooo:rsid="091631ec" style:font-size-asian="15pt" style:font-weight-asian="normal" style:font-size-complex="15pt" style:font-weight-complex="normal"/>
    </style:style>
    <style:style style:name="T420" style:family="text">
      <style:text-properties fo:font-size="15pt" officeooo:rsid="091631ec" style:font-size-asian="15pt" style:font-size-complex="15pt"/>
    </style:style>
    <style:style style:name="T421" style:family="text">
      <style:text-properties fo:font-size="24pt" style:text-underline-style="none" style:font-size-asian="24pt" style:font-size-complex="24pt"/>
    </style:style>
    <style:style style:name="T422" style:family="text">
      <style:text-properties style:text-underline-style="none" officeooo:rsid="07d7af07"/>
    </style:style>
    <style:style style:name="T423" style:family="text">
      <style:text-properties style:text-underline-style="none" fo:font-weight="normal" style:font-weight-asian="normal" style:font-weight-complex="normal"/>
    </style:style>
    <style:style style:name="T424" style:family="text">
      <style:text-properties fo:font-size="14pt" style:text-underline-style="none" fo:font-weight="normal" style:font-size-asian="14pt" style:font-weight-asian="normal" style:font-size-complex="14pt" style:font-weight-complex="normal"/>
    </style:style>
    <style:style style:name="T425" style:family="text">
      <style:text-properties fo:font-size="14pt" style:text-underline-style="none" fo:font-weight="normal" officeooo:rsid="072b4cea" style:font-name-asian="Calibri" style:font-size-asian="14pt" style:font-weight-asian="normal" style:font-name-complex="Calibri" style:font-size-complex="14pt" style:font-weight-complex="normal"/>
    </style:style>
    <style:style style:name="T426" style:family="text">
      <style:text-properties fo:font-size="14pt" style:text-underline-style="none" fo:font-weight="normal" officeooo:rsid="0728bb06" style:font-size-asian="14pt" style:font-weight-asian="normal" style:font-size-complex="14pt" style:font-weight-complex="normal"/>
    </style:style>
    <style:style style:name="T427" style:family="text">
      <style:text-properties fo:font-size="14pt" style:text-underline-style="none" fo:font-weight="normal" officeooo:rsid="08fb5298" style:font-size-asian="14pt" style:font-weight-asian="normal" style:font-size-complex="14pt" style:font-weight-complex="normal"/>
    </style:style>
    <style:style style:name="T428" style:family="text">
      <style:text-properties fo:font-size="14pt" style:text-underline-style="none" officeooo:rsid="0728bb06" style:font-size-asian="14pt" style:font-size-complex="14pt"/>
    </style:style>
    <style:style style:name="T429" style:family="text">
      <style:text-properties fo:font-size="14pt" style:text-underline-style="none" fo:font-weight="normal" officeooo:rsid="092c3b1c" style:font-size-asian="14pt" style:font-weight-asian="normal" style:font-size-complex="14pt" style:font-weight-complex="normal"/>
    </style:style>
    <style:style style:name="T430" style:family="text">
      <style:text-properties fo:font-size="14pt" style:text-underline-style="none" officeooo:rsid="092c3b1c" style:font-size-asian="14pt" style:font-size-complex="14pt"/>
    </style:style>
    <style:style style:name="T431" style:family="text">
      <style:text-properties fo:font-size="14pt" fo:font-weight="normal" officeooo:rsid="07609e43" style:font-size-asian="14pt" style:font-weight-asian="normal" style:font-size-complex="14pt" style:font-weight-complex="normal"/>
    </style:style>
    <style:style style:name="T432" style:family="text">
      <style:text-properties fo:font-size="14pt" style:text-underline-style="none" officeooo:rsid="07609e43" style:font-size-asian="14pt" style:font-size-complex="14pt"/>
    </style:style>
    <style:style style:name="T433" style:family="text">
      <style:text-properties fo:font-size="14pt" style:text-underline-style="none" fo:font-weight="normal" officeooo:rsid="07609e43" style:font-size-asian="14pt" style:font-weight-asian="normal" style:font-size-complex="14pt" style:font-weight-complex="normal"/>
    </style:style>
    <style:style style:name="T434" style:family="text">
      <style:text-properties officeooo:rsid="07d81a1c"/>
    </style:style>
    <style:style style:name="T435" style:family="text">
      <style:text-properties style:text-underline-style="solid" style:text-underline-width="auto" style:text-underline-color="font-color" fo:font-weight="normal" officeooo:rsid="076388e2" style:font-weight-asian="normal" style:font-weight-complex="normal"/>
    </style:style>
    <style:style style:name="T436" style:family="text">
      <style:text-properties fo:font-weight="normal" officeooo:rsid="076393a9" style:font-weight-asian="normal" style:font-weight-complex="normal"/>
    </style:style>
    <style:style style:name="T437" style:family="text">
      <style:text-properties fo:font-weight="normal" officeooo:rsid="07f5aa2e" style:font-weight-asian="normal" style:font-weight-complex="normal"/>
    </style:style>
    <style:style style:name="T438" style:family="text">
      <style:text-properties fo:font-size="13pt" fo:font-weight="normal" officeooo:rsid="07f6d8bc" style:font-size-asian="13pt" style:font-weight-asian="normal" style:font-size-complex="13pt" style:font-weight-complex="normal"/>
    </style:style>
    <style:style style:name="T439" style:family="text">
      <style:text-properties fo:font-weight="normal" officeooo:rsid="076388e2" style:font-weight-asian="normal" style:font-weight-complex="normal"/>
    </style:style>
    <style:style style:name="T440" style:family="text">
      <style:text-properties fo:font-weight="normal" officeooo:rsid="093e1cc2" style:font-weight-asian="normal" style:font-weight-complex="normal"/>
    </style:style>
    <style:style style:name="T441" style:family="text">
      <style:text-properties fo:font-weight="normal" officeooo:rsid="07055008" style:font-weight-asian="normal" style:font-weight-complex="normal"/>
    </style:style>
    <style:style style:name="T442" style:family="text">
      <style:text-properties officeooo:rsid="0765305a"/>
    </style:style>
    <style:style style:name="T443" style:family="text">
      <style:text-properties officeooo:rsid="079e0630"/>
    </style:style>
    <style:style style:name="T444" style:family="text">
      <style:text-properties officeooo:rsid="07617598"/>
    </style:style>
    <style:style style:name="T445" style:family="text">
      <style:text-properties style:text-underline-style="solid" style:text-underline-width="auto" style:text-underline-color="font-color" fo:font-weight="normal" officeooo:rsid="07d3352e" style:font-weight-asian="normal" style:font-weight-complex="normal"/>
    </style:style>
    <style:style style:name="T446" style:family="text">
      <style:text-properties style:text-underline-style="solid" style:text-underline-width="auto" style:text-underline-color="font-color" fo:font-weight="normal" officeooo:rsid="0765305a" style:font-weight-asian="normal" style:font-weight-complex="normal"/>
    </style:style>
    <style:style style:name="T447" style:family="text">
      <style:text-properties fo:font-weight="normal" officeooo:rsid="0765305a" style:font-weight-asian="normal" style:font-weight-complex="normal"/>
    </style:style>
    <style:style style:name="T448" style:family="text">
      <style:text-properties style:text-underline-style="solid" style:text-underline-width="auto" style:text-underline-color="font-color" fo:font-weight="normal" officeooo:rsid="07617598" style:font-weight-asian="normal" style:font-weight-complex="normal"/>
    </style:style>
    <style:style style:name="T449" style:family="text">
      <style:text-properties fo:font-weight="normal" officeooo:rsid="07617598" style:font-weight-asian="normal" style:font-weight-complex="normal"/>
    </style:style>
    <style:style style:name="T450" style:family="text">
      <style:text-properties fo:font-weight="normal" officeooo:rsid="05a685e2" style:font-weight-asian="normal" style:font-weight-complex="normal"/>
    </style:style>
    <style:style style:name="T451" style:family="text">
      <style:text-properties fo:font-weight="normal" officeooo:rsid="08885b69" style:font-weight-asian="normal" style:font-weight-complex="normal"/>
    </style:style>
    <style:style style:name="T452" style:family="text">
      <style:text-properties fo:font-weight="normal" officeooo:rsid="080a3812" style:font-weight-asian="normal" style:font-weight-complex="normal"/>
    </style:style>
    <style:style style:name="T453" style:family="text">
      <style:text-properties fo:font-weight="normal" officeooo:rsid="07db8150" style:font-weight-asian="normal" style:font-weight-complex="normal"/>
    </style:style>
    <style:style style:name="T454" style:family="text">
      <style:text-properties fo:font-weight="normal" officeooo:rsid="097b4dca" style:font-weight-asian="normal" style:font-weight-complex="normal"/>
    </style:style>
    <style:style style:name="T455" style:family="text">
      <style:text-properties fo:font-weight="normal" officeooo:rsid="07e1d9b0" style:font-weight-asian="normal" style:font-weight-complex="normal"/>
    </style:style>
    <style:style style:name="T456" style:family="text">
      <style:text-properties fo:font-weight="normal" officeooo:rsid="09771e4b" style:font-weight-asian="normal" style:font-weight-complex="normal"/>
    </style:style>
    <style:style style:name="T457" style:family="text">
      <style:text-properties fo:font-weight="normal" officeooo:rsid="07d6f247" style:font-weight-asian="normal" style:font-weight-complex="normal"/>
    </style:style>
    <style:style style:name="T458" style:family="text">
      <style:text-properties fo:font-weight="normal" officeooo:rsid="07f84b6f" style:font-weight-asian="normal" style:font-weight-complex="normal"/>
    </style:style>
    <style:style style:name="T459" style:family="text">
      <style:text-properties fo:color="#000000" loext:opacity="100%" officeooo:rsid="0766b133" style:font-name-asian="Calibri" style:font-name-complex="Calibri"/>
    </style:style>
    <style:style style:name="T460" style:family="text">
      <style:text-properties fo:color="#000000" loext:opacity="100%" officeooo:rsid="0767146c" style:font-name-asian="Calibri" style:font-name-complex="Calibri"/>
    </style:style>
    <style:style style:name="T461" style:family="text">
      <style:text-properties fo:color="#000000" loext:opacity="100%" fo:font-weight="normal" officeooo:rsid="0767146c" style:font-name-asian="Calibri" style:font-weight-asian="normal" style:font-name-complex="Calibri" style:font-weight-complex="normal"/>
    </style:style>
    <style:style style:name="T462" style:family="text">
      <style:text-properties fo:color="#000000" loext:opacity="100%" fo:font-weight="normal" officeooo:rsid="097d6c63" style:font-name-asian="Calibri" style:font-weight-asian="normal" style:font-name-complex="Calibri" style:font-weight-complex="normal"/>
    </style:style>
    <style:style style:name="T463" style:family="text">
      <style:text-properties fo:color="#000000" loext:opacity="100%" fo:font-weight="normal" officeooo:rsid="097f1bcc" style:font-name-asian="Calibri" style:font-weight-asian="normal" style:font-name-complex="Calibri" style:font-weight-complex="normal"/>
    </style:style>
    <style:style style:name="T464" style:family="text">
      <style:text-properties fo:color="#000000" loext:opacity="100%" fo:font-weight="normal" officeooo:rsid="0766b133" style:font-name-asian="Calibri" style:font-weight-asian="normal" style:font-name-complex="Calibri" style:font-weight-complex="normal"/>
    </style:style>
    <style:style style:name="T465" style:family="text">
      <style:text-properties fo:color="#000000" loext:opacity="100%" fo:font-weight="normal" officeooo:rsid="092cf09d" style:font-name-asian="Calibri" style:font-weight-asian="normal" style:font-name-complex="Calibri" style:font-weight-complex="normal"/>
    </style:style>
    <style:style style:name="T466" style:family="text">
      <style:text-properties fo:color="#000000" loext:opacity="100%" fo:font-weight="normal" officeooo:rsid="093196d9" style:font-name-asian="Calibri" style:font-weight-asian="normal" style:font-name-complex="Calibri" style:font-weight-complex="normal"/>
    </style:style>
    <style:style style:name="T467" style:family="text">
      <style:text-properties fo:color="#000000" loext:opacity="100%" fo:font-weight="normal" officeooo:rsid="07e9c109" style:font-name-asian="Calibri" style:font-weight-asian="normal" style:font-name-complex="Calibri" style:font-weight-complex="normal"/>
    </style:style>
    <style:style style:name="T468" style:family="text">
      <style:text-properties fo:color="#000000" loext:opacity="100%" fo:font-weight="normal" officeooo:rsid="0803d1e0" style:font-name-asian="Calibri" style:font-weight-asian="normal" style:font-name-complex="Calibri" style:font-weight-complex="normal"/>
    </style:style>
    <style:style style:name="T469" style:family="text">
      <style:text-properties fo:color="#000000" loext:opacity="100%" fo:font-weight="normal" officeooo:rsid="092e9cff" style:font-name-asian="Calibri" style:font-weight-asian="normal" style:font-name-complex="Calibri" style:font-weight-complex="normal"/>
    </style:style>
    <style:style style:name="T470" style:family="text">
      <style:text-properties fo:color="#000000" loext:opacity="100%" fo:font-weight="normal" style:font-name-asian="Calibri" style:font-weight-asian="normal" style:font-name-complex="Calibri" style:font-weight-complex="normal"/>
    </style:style>
    <style:style style:name="T471" style:family="text">
      <style:text-properties fo:color="#000000" loext:opacity="100%" fo:font-weight="normal" officeooo:rsid="09314522" style:font-name-asian="Calibri" style:font-weight-asian="normal" style:font-name-complex="Calibri" style:font-weight-complex="normal"/>
    </style:style>
    <style:style style:name="T472" style:family="text">
      <style:text-properties fo:color="#000000" loext:opacity="100%" fo:font-weight="normal" officeooo:rsid="098404bd" style:font-name-asian="Calibri" style:font-weight-asian="normal" style:font-name-complex="Calibri" style:font-weight-complex="normal"/>
    </style:style>
    <style:style style:name="T473" style:family="text">
      <style:text-properties fo:color="#000000" loext:opacity="100%" fo:font-weight="normal" officeooo:rsid="09303acd" style:font-name-asian="Calibri" style:font-weight-asian="normal" style:font-name-complex="Calibri" style:font-weight-complex="normal"/>
    </style:style>
    <style:style style:name="T474" style:family="text">
      <style:text-properties fo:font-size="13pt" fo:font-weight="bold" style:font-size-asian="13pt" style:font-weight-asian="bold" style:font-size-complex="13pt" style:font-weight-complex="bold"/>
    </style:style>
    <style:style style:name="T475" style:family="text">
      <style:text-properties fo:font-size="13pt" officeooo:rsid="07672d3d" style:font-size-asian="13pt" style:font-size-complex="13pt"/>
    </style:style>
    <style:style style:name="T476" style:family="text">
      <style:text-properties fo:font-size="13pt" officeooo:rsid="0985eb35" style:font-size-asian="13pt" style:font-size-complex="13pt"/>
    </style:style>
    <style:style style:name="T477" style:family="text">
      <style:text-properties fo:font-size="13pt" officeooo:rsid="07f50d40" style:font-size-asian="13pt" style:font-size-complex="13pt"/>
    </style:style>
    <style:style style:name="T478" style:family="text">
      <style:text-properties fo:font-size="13pt" officeooo:rsid="093196d9" style:font-size-asian="13pt" style:font-size-complex="13pt"/>
    </style:style>
    <style:style style:name="T479" style:family="text">
      <style:text-properties fo:font-size="13pt" officeooo:rsid="099956c8" style:font-size-asian="13pt" style:font-size-complex="13pt"/>
    </style:style>
    <style:style style:name="T480" style:family="text">
      <style:text-properties fo:font-size="13pt" officeooo:rsid="0931a710" style:font-size-asian="13pt" style:font-size-complex="13pt"/>
    </style:style>
    <style:style style:name="T481" style:family="text">
      <style:text-properties fo:font-size="13pt" officeooo:rsid="07d3352e" style:font-size-asian="13pt" style:font-size-complex="13pt"/>
    </style:style>
    <style:style style:name="T482" style:family="text">
      <style:text-properties fo:font-size="13pt" officeooo:rsid="07692350" style:font-size-asian="13pt" style:font-size-complex="13pt"/>
    </style:style>
    <style:style style:name="T483" style:family="text">
      <style:text-properties fo:font-size="13pt" officeooo:rsid="09337f4d" style:font-size-asian="13pt" style:font-size-complex="13pt"/>
    </style:style>
    <style:style style:name="T484" style:family="text">
      <style:text-properties fo:font-size="13pt" officeooo:rsid="076a0d12" style:font-size-asian="13pt" style:font-size-complex="13pt"/>
    </style:style>
    <style:style style:name="T485" style:family="text">
      <style:text-properties fo:font-size="13pt" officeooo:rsid="0934b17b" style:font-size-asian="13pt" style:font-size-complex="13pt"/>
    </style:style>
    <style:style style:name="T486" style:family="text">
      <style:text-properties fo:font-size="13pt" officeooo:rsid="0806197d" style:font-size-asian="13pt" style:font-size-complex="13pt"/>
    </style:style>
    <style:style style:name="T487" style:family="text">
      <style:text-properties fo:font-size="13pt" officeooo:rsid="0935996c" style:font-size-asian="13pt" style:font-size-complex="13pt"/>
    </style:style>
    <style:style style:name="T488" style:family="text">
      <style:text-properties fo:font-size="13pt" officeooo:rsid="09372c01" style:font-size-asian="13pt" style:font-size-complex="13pt"/>
    </style:style>
    <style:style style:name="T489" style:family="text">
      <style:text-properties fo:font-size="13pt" officeooo:rsid="0937dd73" style:font-size-asian="13pt" style:font-size-complex="13pt"/>
    </style:style>
    <style:style style:name="T490" style:family="text">
      <style:text-properties fo:font-size="13pt" officeooo:rsid="093cc626" style:font-size-asian="13pt" style:font-size-complex="13pt"/>
    </style:style>
    <style:style style:name="T491" style:family="text">
      <style:text-properties fo:font-size="13pt" officeooo:rsid="076ba242" style:font-size-asian="13pt" style:font-size-complex="13pt"/>
    </style:style>
    <style:style style:name="T492" style:family="text">
      <style:text-properties fo:font-size="13pt" officeooo:rsid="093913d4" style:font-size-asian="13pt" style:font-size-complex="13pt"/>
    </style:style>
    <style:style style:name="T493" style:family="text">
      <style:text-properties fo:font-size="13pt" officeooo:rsid="076ca14d" style:font-size-asian="13pt" style:font-size-complex="13pt"/>
    </style:style>
    <style:style style:name="T494" style:family="text">
      <style:text-properties fo:font-size="13pt" officeooo:rsid="093a15f2" style:font-size-asian="13pt" style:font-size-complex="13pt"/>
    </style:style>
    <style:style style:name="T495" style:family="text">
      <style:text-properties fo:font-size="13pt" officeooo:rsid="076db43a" style:font-size-asian="13pt" style:font-size-complex="13pt"/>
    </style:style>
    <style:style style:name="T496" style:family="text">
      <style:text-properties fo:font-size="13pt" officeooo:rsid="093c4a0d" style:font-size-asian="13pt" style:font-size-complex="13pt"/>
    </style:style>
    <style:style style:name="T497" style:family="text">
      <style:text-properties fo:font-size="13pt" officeooo:rsid="093aef1f" style:font-size-asian="13pt" style:font-size-complex="13pt"/>
    </style:style>
    <style:style style:name="T498" style:family="text">
      <style:text-properties fo:font-size="13pt" officeooo:rsid="076eecf5" style:font-size-asian="13pt" style:font-size-complex="13pt"/>
    </style:style>
    <style:style style:name="T499" style:family="text">
      <style:text-properties fo:font-size="13pt" officeooo:rsid="093c726b" style:font-size-asian="13pt" style:font-size-complex="13pt"/>
    </style:style>
    <style:style style:name="T500" style:family="text">
      <style:text-properties fo:font-size="13pt" fo:font-weight="bold" officeooo:rsid="0965f4dc" style:font-size-asian="13pt" style:font-weight-asian="bold" style:font-size-complex="13pt" style:font-weight-complex="bold"/>
    </style:style>
    <style:style style:name="T501" style:family="text">
      <style:text-properties fo:font-size="13pt" officeooo:rsid="0965f4dc" style:font-size-asian="13pt" style:font-size-complex="13pt"/>
    </style:style>
    <style:style style:name="T502" style:family="text">
      <style:text-properties fo:font-weight="bold" officeooo:rsid="07609e43" style:font-weight-asian="bold" style:font-weight-complex="bold"/>
    </style:style>
    <style:style style:name="T503" style:family="text">
      <style:text-properties officeooo:rsid="07609e43"/>
    </style:style>
    <style:style style:name="T504" style:family="text">
      <style:text-properties fo:font-size="24pt" style:text-underline-style="none" officeooo:rsid="07dd64c2" style:font-size-asian="24pt" style:font-size-complex="24pt"/>
    </style:style>
    <style:style style:name="T505" style:family="text">
      <style:text-properties style:text-underline-style="none" officeooo:rsid="07dd64c2"/>
    </style:style>
    <style:style style:name="T506" style:family="text">
      <style:text-properties style:text-underline-style="none" fo:font-weight="normal" officeooo:rsid="07dd64c2" style:font-weight-asian="normal" style:font-weight-complex="normal"/>
    </style:style>
    <style:style style:name="T507" style:family="text">
      <style:text-properties fo:font-weight="normal" officeooo:rsid="07609e43" style:font-weight-asian="normal" style:font-weight-complex="normal"/>
    </style:style>
    <style:style style:name="T508" style:family="text">
      <style:text-properties style:text-underline-style="none" fo:font-weight="normal" officeooo:rsid="07609e43" style:font-weight-asian="normal" style:font-weight-complex="normal"/>
    </style:style>
    <style:style style:name="T509" style:family="text">
      <style:text-properties style:text-underline-style="none" officeooo:rsid="084d7b19"/>
    </style:style>
    <style:style style:name="T510" style:family="text">
      <style:text-properties style:text-underline-style="none" officeooo:rsid="07dd9fed"/>
    </style:style>
    <style:style style:name="T511" style:family="text">
      <style:text-properties style:text-underline-style="none" fo:font-weight="normal" officeooo:rsid="07dd9fed" style:font-weight-asian="normal" style:font-weight-complex="normal"/>
    </style:style>
    <style:style style:name="T512" style:family="text">
      <style:text-properties style:text-underline-style="none" fo:font-weight="normal" officeooo:rsid="0968407d" style:font-weight-asian="normal" style:font-weight-complex="normal"/>
    </style:style>
    <style:style style:name="T513" style:family="text">
      <style:text-properties style:text-underline-style="none" officeooo:rsid="07609e43"/>
    </style:style>
    <style:style style:name="T514" style:family="text">
      <style:text-properties fo:font-size="12pt" style:text-underline-style="solid" style:text-underline-width="auto" style:text-underline-color="font-color" fo:font-weight="normal" style:font-size-asian="12pt" style:font-weight-asian="normal" style:font-size-complex="12pt" style:font-weight-complex="normal"/>
    </style:style>
    <style:style style:name="T515" style:family="text">
      <style:text-properties fo:font-size="12pt" style:text-underline-style="solid" style:text-underline-width="auto" style:text-underline-color="font-color" fo:font-weight="normal" officeooo:rsid="076388e2" style:font-size-asian="12pt" style:font-weight-asian="normal" style:font-size-complex="12pt" style:font-weight-complex="normal"/>
    </style:style>
    <style:style style:name="T516" style:family="text">
      <style:text-properties fo:font-size="12pt" style:text-underline-style="solid" style:text-underline-width="auto" style:text-underline-color="font-color" fo:font-weight="normal" officeooo:rsid="07e77cfd" style:font-size-asian="12pt" style:font-weight-asian="normal" style:font-size-complex="12pt" style:font-weight-complex="normal"/>
    </style:style>
    <style:style style:name="T517" style:family="text">
      <style:text-properties fo:font-size="12pt" fo:font-weight="normal" style:font-size-asian="12pt" style:font-weight-asian="normal" style:font-size-complex="12pt" style:font-weight-complex="normal"/>
    </style:style>
    <style:style style:name="T518" style:family="text">
      <style:text-properties fo:font-size="12pt" fo:font-weight="normal" officeooo:rsid="07e3c851" style:font-size-asian="12pt" style:font-weight-asian="normal" style:font-size-complex="12pt" style:font-weight-complex="normal"/>
    </style:style>
    <style:style style:name="T519" style:family="text">
      <style:text-properties fo:font-size="10pt" fo:font-weight="normal" officeooo:rsid="07e3c851" style:font-size-asian="10pt" style:font-weight-asian="normal" style:font-size-complex="10pt" style:font-weight-complex="normal"/>
    </style:style>
    <style:style style:name="T520" style:family="text">
      <style:text-properties fo:font-size="12pt" fo:font-weight="normal" officeooo:rsid="07e57985" style:font-size-asian="12pt" style:font-weight-asian="normal" style:font-size-complex="12pt" style:font-weight-complex="normal"/>
    </style:style>
    <style:style style:name="T521" style:family="text">
      <style:text-properties fo:font-size="12pt" fo:font-weight="normal" officeooo:rsid="076393a9" style:font-size-asian="12pt" style:font-weight-asian="normal" style:font-size-complex="12pt" style:font-weight-complex="normal"/>
    </style:style>
    <style:style style:name="T522" style:family="text">
      <style:text-properties fo:font-size="12pt" fo:font-weight="normal" officeooo:rsid="07e77cfd" style:font-size-asian="12pt" style:font-weight-asian="normal" style:font-size-complex="12pt" style:font-weight-complex="normal"/>
    </style:style>
    <style:style style:name="T523" style:family="text">
      <style:text-properties fo:font-size="12pt" fo:font-weight="normal" officeooo:rsid="07e83a83" style:font-size-asian="12pt" style:font-weight-asian="normal" style:font-size-complex="12pt" style:font-weight-complex="normal"/>
    </style:style>
    <style:style style:name="T524" style:family="text">
      <style:text-properties fo:font-size="12pt" fo:font-weight="normal" officeooo:rsid="07e62e06" style:font-size-asian="12pt" style:font-weight-asian="normal" style:font-size-complex="12pt" style:font-weight-complex="normal"/>
    </style:style>
    <style:style style:name="T525" style:family="text">
      <style:text-properties fo:font-size="12pt" fo:font-weight="normal" officeooo:rsid="093cf2ab" style:font-size-asian="12pt" style:font-weight-asian="normal" style:font-size-complex="12pt" style:font-weight-complex="normal"/>
    </style:style>
    <style:style style:name="T526" style:family="text">
      <style:text-properties fo:font-size="11pt" fo:font-weight="normal" officeooo:rsid="07e83a83" style:font-size-asian="11pt" style:font-weight-asian="normal" style:font-size-complex="11pt" style:font-weight-complex="normal"/>
    </style:style>
    <style:style style:name="T527" style:family="text">
      <style:text-properties fo:font-size="12pt" fo:font-weight="normal" officeooo:rsid="076388e2" style:font-size-asian="12pt" style:font-weight-asian="normal" style:font-size-complex="12pt" style:font-weight-complex="normal"/>
    </style:style>
    <style:style style:name="T528" style:family="text">
      <style:text-properties fo:font-size="12pt" fo:font-weight="normal" officeooo:rsid="093e1cc2" style:font-size-asian="12pt" style:font-weight-asian="normal" style:font-size-complex="12pt" style:font-weight-complex="normal"/>
    </style:style>
    <style:style style:name="T529" style:family="text">
      <style:text-properties fo:font-size="12pt" fo:font-weight="normal" officeooo:rsid="07055008" style:font-size-asian="12pt" style:font-weight-asian="normal" style:font-size-complex="12pt" style:font-weight-complex="normal"/>
    </style:style>
    <style:style style:name="T530" style:family="text">
      <style:text-properties style:text-underline-style="solid" style:text-underline-width="auto" style:text-underline-color="font-color" fo:font-weight="normal" officeooo:rsid="07e83a83" style:font-weight-asian="normal" style:font-weight-complex="normal"/>
    </style:style>
    <style:style style:name="T531" style:family="text">
      <style:text-properties style:text-underline-style="solid" style:text-underline-width="auto" style:text-underline-color="font-color" fo:font-weight="normal" officeooo:rsid="098a63d7" style:font-weight-asian="normal" style:font-weight-complex="normal"/>
    </style:style>
    <style:style style:name="T532" style:family="text">
      <style:text-properties fo:font-size="12pt" fo:font-weight="normal" officeooo:rsid="0888ac2d" style:font-size-asian="12pt" style:font-weight-asian="normal" style:font-size-complex="12pt" style:font-weight-complex="normal"/>
    </style:style>
    <style:style style:name="T533" style:family="text">
      <style:text-properties fo:font-weight="normal" officeooo:rsid="07e83a83" style:font-weight-asian="normal" style:font-weight-complex="normal"/>
    </style:style>
    <style:style style:name="T534" style:family="text">
      <style:text-properties fo:color="#000000" loext:opacity="100%" fo:font-weight="normal" officeooo:rsid="07edfcef" style:font-name-asian="Calibri" style:font-weight-asian="normal" style:font-name-complex="Calibri" style:font-weight-complex="normal"/>
    </style:style>
    <style:style style:name="T535" style:family="text">
      <style:text-properties fo:color="#000000" loext:opacity="100%" fo:font-weight="normal" officeooo:rsid="07eaa413" style:font-name-asian="Calibri" style:font-weight-asian="normal" style:font-name-complex="Calibri" style:font-weight-complex="normal"/>
    </style:style>
    <style:style style:name="T536" style:family="text">
      <style:text-properties fo:color="#000000" loext:opacity="100%" fo:font-weight="normal" officeooo:rsid="07ec3664" style:font-name-asian="Calibri" style:font-weight-asian="normal" style:font-name-complex="Calibri" style:font-weight-complex="normal"/>
    </style:style>
    <style:style style:name="T537" style:family="text">
      <style:text-properties fo:color="#000000" loext:opacity="100%" fo:font-weight="normal" officeooo:rsid="099956c8" style:font-name-asian="Calibri" style:font-weight-asian="normal" style:font-name-complex="Calibri" style:font-weight-complex="normal"/>
    </style:style>
    <style:style style:name="T538" style:family="text">
      <style:text-properties fo:color="#000000" loext:opacity="100%" fo:font-weight="normal" officeooo:rsid="07efe620" style:font-name-asian="Calibri" style:font-weight-asian="normal" style:font-name-complex="Calibri" style:font-weight-complex="normal"/>
    </style:style>
    <style:style style:name="T539" style:family="text">
      <style:text-properties officeooo:rsid="07672d3d"/>
    </style:style>
    <style:style style:name="T540" style:family="text">
      <style:text-properties officeooo:rsid="0985eb35"/>
    </style:style>
    <style:style style:name="T541" style:family="text">
      <style:text-properties officeooo:rsid="07f50d40"/>
    </style:style>
    <style:style style:name="T542" style:family="text">
      <style:text-properties officeooo:rsid="093196d9"/>
    </style:style>
    <style:style style:name="T543" style:family="text">
      <style:text-properties officeooo:rsid="07f0ad45"/>
    </style:style>
    <style:style style:name="T544" style:family="text">
      <style:text-properties officeooo:rsid="099956c8"/>
    </style:style>
    <style:style style:name="T545" style:family="text">
      <style:text-properties officeooo:rsid="07692350"/>
    </style:style>
    <style:style style:name="T546" style:family="text">
      <style:text-properties officeooo:rsid="076a0d12"/>
    </style:style>
    <style:style style:name="T547" style:family="text">
      <style:text-properties officeooo:rsid="0935996c"/>
    </style:style>
    <style:style style:name="T548" style:family="text">
      <style:text-properties officeooo:rsid="0934b17b"/>
    </style:style>
    <style:style style:name="T549" style:family="text">
      <style:text-properties officeooo:rsid="07f0ce16"/>
    </style:style>
    <style:style style:name="T550" style:family="text">
      <style:text-properties officeooo:rsid="0806197d"/>
    </style:style>
    <style:style style:name="T551" style:family="text">
      <style:text-properties officeooo:rsid="07f17fbb"/>
    </style:style>
    <style:style style:name="T552" style:family="text">
      <style:text-properties officeooo:rsid="076ca14d"/>
    </style:style>
    <style:style style:name="T553" style:family="text">
      <style:text-properties officeooo:rsid="07f25e93"/>
    </style:style>
    <style:style style:name="T554" style:family="text">
      <style:text-properties officeooo:rsid="076db43a"/>
    </style:style>
    <style:style style:name="T555" style:family="text">
      <style:text-properties officeooo:rsid="076eecf5"/>
    </style:style>
    <style:style style:name="T556" style:family="text">
      <style:text-properties fo:font-weight="bold" officeooo:rsid="0965f4dc" style:font-weight-asian="bold" style:font-weight-complex="bold"/>
    </style:style>
    <style:style style:name="T557" style:family="text">
      <style:text-properties officeooo:rsid="0965f4dc"/>
    </style:style>
    <style:style style:name="T558" style:family="text">
      <style:text-properties fo:font-weight="bold" officeooo:rsid="0968407d" style:font-weight-asian="bold" style:font-weight-complex="bold"/>
    </style:style>
    <style:style style:name="T559" style:family="text">
      <style:text-properties officeooo:rsid="0968407d"/>
    </style:style>
    <style:style style:name="T560" style:family="text">
      <style:text-properties fo:font-weight="bold" officeooo:rsid="07dd9fed" style:font-weight-asian="bold" style:font-weight-complex="bold"/>
    </style:style>
    <style:style style:name="T561" style:family="text">
      <style:text-properties fo:font-size="24pt" style:text-underline-style="none" officeooo:rsid="07f9259e" style:font-size-asian="24pt" style:font-size-complex="24pt"/>
    </style:style>
    <style:style style:name="T562" style:family="text">
      <style:text-properties style:text-underline-style="none" officeooo:rsid="07f9259e"/>
    </style:style>
    <style:style style:name="T563" style:family="text">
      <style:text-properties style:text-underline-style="none" fo:font-weight="normal" officeooo:rsid="07f9259e" style:font-weight-asian="normal" style:font-weight-complex="normal"/>
    </style:style>
    <style:style style:name="T564" style:family="text">
      <style:text-properties fo:font-size="12pt" style:text-underline-style="solid" style:text-underline-width="auto" style:text-underline-color="font-color" fo:font-weight="normal" officeooo:rsid="08003407" style:font-size-asian="12pt" style:font-weight-asian="normal" style:font-size-complex="12pt" style:font-weight-complex="normal"/>
    </style:style>
    <style:style style:name="T565" style:family="text">
      <style:text-properties fo:font-size="12pt" fo:font-weight="normal" officeooo:rsid="07fa8635" style:font-size-asian="12pt" style:font-weight-asian="normal" style:font-size-complex="12pt" style:font-weight-complex="normal"/>
    </style:style>
    <style:style style:name="T566" style:family="text">
      <style:text-properties fo:font-size="12pt" fo:font-weight="normal" officeooo:rsid="081842e0" style:font-size-asian="12pt" style:font-weight-asian="normal" style:font-size-complex="12pt" style:font-weight-complex="normal"/>
    </style:style>
    <style:style style:name="T567" style:family="text">
      <style:text-properties fo:font-size="12pt" fo:font-weight="normal" officeooo:rsid="08003407" style:font-size-asian="12pt" style:font-weight-asian="normal" style:font-size-complex="12pt" style:font-weight-complex="normal"/>
    </style:style>
    <style:style style:name="T568" style:family="text">
      <style:text-properties fo:font-size="12pt" fo:font-weight="normal" officeooo:rsid="07fbc43b" style:font-size-asian="12pt" style:font-weight-asian="normal" style:font-size-complex="12pt" style:font-weight-complex="normal"/>
    </style:style>
    <style:style style:name="T569" style:family="text">
      <style:text-properties fo:font-size="12pt" fo:font-weight="normal" officeooo:rsid="07fd3f8f" style:font-size-asian="12pt" style:font-weight-asian="normal" style:font-size-complex="12pt" style:font-weight-complex="normal"/>
    </style:style>
    <style:style style:name="T570" style:family="text">
      <style:text-properties fo:font-size="12pt" fo:font-weight="normal" officeooo:rsid="08014d4b" style:font-size-asian="12pt" style:font-weight-asian="normal" style:font-size-complex="12pt" style:font-weight-complex="normal"/>
    </style:style>
    <style:style style:name="T571" style:family="text">
      <style:text-properties fo:font-size="12pt" fo:font-weight="normal" officeooo:rsid="098d5e3a" style:font-size-asian="12pt" style:font-weight-asian="normal" style:font-size-complex="12pt" style:font-weight-complex="normal"/>
    </style:style>
    <style:style style:name="T572" style:family="text">
      <style:text-properties style:text-underline-style="solid" style:text-underline-width="auto" style:text-underline-color="font-color" fo:font-weight="normal" officeooo:rsid="0801051f" style:font-weight-asian="normal" style:font-weight-complex="normal"/>
    </style:style>
    <style:style style:name="T573" style:family="text">
      <style:text-properties style:text-underline-style="solid" style:text-underline-width="auto" style:text-underline-color="font-color" fo:font-weight="normal" officeooo:rsid="08014d4b" style:font-weight-asian="normal" style:font-weight-complex="normal"/>
    </style:style>
    <style:style style:name="T574" style:family="text">
      <style:text-properties fo:font-weight="normal" officeooo:rsid="0801051f" style:font-weight-asian="normal" style:font-weight-complex="normal"/>
    </style:style>
    <style:style style:name="T575" style:family="text">
      <style:text-properties fo:font-weight="normal" officeooo:rsid="08032095" style:font-weight-asian="normal" style:font-weight-complex="normal"/>
    </style:style>
    <style:style style:name="T576" style:family="text">
      <style:text-properties fo:font-size="12pt" fo:font-weight="normal" officeooo:rsid="08032095" style:font-size-asian="12pt" style:font-weight-asian="normal" style:font-size-complex="12pt" style:font-weight-complex="normal"/>
    </style:style>
    <style:style style:name="T577" style:family="text">
      <style:text-properties fo:color="#000000" loext:opacity="100%" fo:font-weight="normal" officeooo:rsid="08054363" style:font-name-asian="Calibri" style:font-weight-asian="normal" style:font-name-complex="Calibri" style:font-weight-complex="normal"/>
    </style:style>
    <style:style style:name="T578" style:family="text">
      <style:text-properties fo:color="#000000" loext:opacity="100%" fo:font-weight="normal" officeooo:rsid="09999200" style:font-name-asian="Calibri" style:font-weight-asian="normal" style:font-name-complex="Calibri" style:font-weight-complex="normal"/>
    </style:style>
    <style:style style:name="T579" style:family="text">
      <style:text-properties fo:color="#000000" loext:opacity="100%" fo:font-weight="normal" officeooo:rsid="0999e0c2" style:font-name-asian="Calibri" style:font-weight-asian="normal" style:font-name-complex="Calibri" style:font-weight-complex="normal"/>
    </style:style>
    <style:style style:name="T580" style:family="text">
      <style:text-properties fo:color="#000000" loext:opacity="100%" fo:font-weight="normal" officeooo:rsid="0806197d" style:font-name-asian="Calibri" style:font-weight-asian="normal" style:font-name-complex="Calibri" style:font-weight-complex="normal"/>
    </style:style>
    <style:style style:name="T581" style:family="text">
      <style:text-properties officeooo:rsid="099bc2a2"/>
    </style:style>
    <style:style style:name="T582" style:family="text">
      <style:text-properties officeooo:rsid="08072c6d"/>
    </style:style>
    <style:style style:name="T583" style:family="text">
      <style:text-properties officeooo:rsid="08073776"/>
    </style:style>
    <style:style style:name="T584" style:family="text">
      <style:text-properties officeooo:rsid="099cc5ec"/>
    </style:style>
    <style:style style:name="T585" style:family="text">
      <style:text-properties officeooo:rsid="08082386"/>
    </style:style>
    <style:style style:name="T586" style:family="text">
      <style:text-properties officeooo:rsid="0808c178"/>
    </style:style>
    <style:style style:name="T587" style:family="text">
      <style:text-properties fo:font-weight="bold" officeooo:rsid="0969673d" style:font-weight-asian="bold" style:font-weight-complex="bold"/>
    </style:style>
    <style:style style:name="T588" style:family="text">
      <style:text-properties officeooo:rsid="0969673d"/>
    </style:style>
    <style:style style:name="T589" style:family="text">
      <style:text-properties fo:font-size="24pt" style:text-underline-style="none" officeooo:rsid="080a3812" style:font-size-asian="24pt" style:font-size-complex="24pt"/>
    </style:style>
    <style:style style:name="T590" style:family="text">
      <style:text-properties style:text-underline-style="none" fo:font-weight="normal" officeooo:rsid="094158c7" style:font-weight-asian="normal" style:font-weight-complex="normal"/>
    </style:style>
    <style:style style:name="T591" style:family="text">
      <style:text-properties style:text-underline-style="none" officeooo:rsid="080a3812"/>
    </style:style>
    <style:style style:name="T592" style:family="text">
      <style:text-properties style:text-underline-style="none" fo:font-weight="normal" officeooo:rsid="080a3812" style:font-weight-asian="normal" style:font-weight-complex="normal"/>
    </style:style>
    <style:style style:name="T593" style:family="text">
      <style:text-properties style:text-underline-style="none" officeooo:rsid="080c5b67"/>
    </style:style>
    <style:style style:name="T594" style:family="text">
      <style:text-properties fo:font-size="12pt" style:text-underline-style="solid" style:text-underline-width="auto" style:text-underline-color="font-color" fo:font-weight="normal" officeooo:rsid="080d7ab1" style:font-size-asian="12pt" style:font-weight-asian="normal" style:font-size-complex="12pt" style:font-weight-complex="normal"/>
    </style:style>
    <style:style style:name="T595" style:family="text">
      <style:text-properties fo:font-size="12pt" fo:font-weight="normal" officeooo:rsid="080d7ab1" style:font-size-asian="12pt" style:font-weight-asian="normal" style:font-size-complex="12pt" style:font-weight-complex="normal"/>
    </style:style>
    <style:style style:name="T596" style:family="text">
      <style:text-properties fo:font-size="12pt" fo:font-weight="normal" officeooo:rsid="080ec1a5" style:font-size-asian="12pt" style:font-weight-asian="normal" style:font-size-complex="12pt" style:font-weight-complex="normal"/>
    </style:style>
    <style:style style:name="T597" style:family="text">
      <style:text-properties style:text-underline-style="solid" style:text-underline-width="auto" style:text-underline-color="font-color" fo:font-weight="normal" officeooo:rsid="080bd8ff" style:font-weight-asian="normal" style:font-weight-complex="normal"/>
    </style:style>
    <style:style style:name="T598" style:family="text">
      <style:text-properties style:text-underline-style="solid" style:text-underline-width="auto" style:text-underline-color="font-color" fo:font-weight="normal" officeooo:rsid="080c5b67" style:font-weight-asian="normal" style:font-weight-complex="normal"/>
    </style:style>
    <style:style style:name="T599" style:family="text">
      <style:text-properties fo:font-weight="normal" officeooo:rsid="080bd8ff" style:font-weight-asian="normal" style:font-weight-complex="normal"/>
    </style:style>
    <style:style style:name="T600" style:family="text">
      <style:text-properties fo:font-weight="normal" officeooo:rsid="080b592d" style:font-weight-asian="normal" style:font-weight-complex="normal"/>
    </style:style>
    <style:style style:name="T601" style:family="text">
      <style:text-properties fo:font-size="10pt" fo:font-weight="normal" officeooo:rsid="080bd8ff" style:font-size-asian="10pt" style:font-weight-asian="normal" style:font-size-complex="10pt" style:font-weight-complex="normal"/>
    </style:style>
    <style:style style:name="T602" style:family="text">
      <style:text-properties fo:color="#000000" loext:opacity="100%" fo:font-weight="normal" officeooo:rsid="0811faad" style:font-name-asian="Calibri" style:font-weight-asian="normal" style:font-name-complex="Calibri" style:font-weight-complex="normal"/>
    </style:style>
    <style:style style:name="T603" style:family="text">
      <style:text-properties fo:color="#000000" loext:opacity="100%" fo:font-weight="normal" officeooo:rsid="099de6d5" style:font-name-asian="Calibri" style:font-weight-asian="normal" style:font-name-complex="Calibri" style:font-weight-complex="normal"/>
    </style:style>
    <style:style style:name="T604" style:family="text">
      <style:text-properties fo:color="#000000" loext:opacity="100%" fo:font-weight="normal" officeooo:rsid="099fa01d" style:font-name-asian="Calibri" style:font-weight-asian="normal" style:font-name-complex="Calibri" style:font-weight-complex="normal"/>
    </style:style>
    <style:style style:name="T605" style:family="text">
      <style:text-properties fo:color="#000000" loext:opacity="100%" fo:font-weight="normal" officeooo:rsid="08133bb0" style:font-name-asian="Calibri" style:font-weight-asian="normal" style:font-name-complex="Calibri" style:font-weight-complex="normal"/>
    </style:style>
    <style:style style:name="T606" style:family="text">
      <style:text-properties officeooo:rsid="0810502c"/>
    </style:style>
    <style:style style:name="T607" style:family="text">
      <style:text-properties officeooo:rsid="09a0d689"/>
    </style:style>
    <style:style style:name="T608" style:family="text">
      <style:text-properties officeooo:rsid="08139b63"/>
    </style:style>
    <style:style style:name="T609" style:family="text">
      <style:text-properties officeooo:rsid="08136cab"/>
    </style:style>
    <style:style style:name="T610" style:family="text">
      <style:text-properties officeooo:rsid="08155c02"/>
    </style:style>
    <style:style style:name="T611" style:family="text">
      <style:text-properties officeooo:rsid="0815c699"/>
    </style:style>
    <style:style style:name="T612" style:family="text">
      <style:text-properties officeooo:rsid="09a1338a"/>
    </style:style>
    <style:style style:name="T613" style:family="text">
      <style:text-properties officeooo:rsid="078ff82e"/>
    </style:style>
    <style:style style:name="T614" style:family="text">
      <style:text-properties officeooo:rsid="09a19eef"/>
    </style:style>
    <style:style style:name="T615" style:family="text">
      <style:text-properties officeooo:rsid="0815dbee"/>
    </style:style>
    <style:style style:name="T616" style:family="text">
      <style:text-properties fo:font-weight="bold" officeooo:rsid="0815dbee" style:font-weight-asian="bold" style:font-weight-complex="bold"/>
    </style:style>
    <style:style style:name="T617" style:family="text">
      <style:text-properties officeooo:rsid="09a27dce"/>
    </style:style>
    <style:style style:name="T618" style:family="text">
      <style:text-properties officeooo:rsid="08165a6d"/>
    </style:style>
    <style:style style:name="T619" style:family="text">
      <style:text-properties officeooo:rsid="08183056"/>
    </style:style>
    <style:style style:name="T620" style:family="text">
      <style:text-properties fo:font-weight="bold" officeooo:rsid="096aad45" style:font-weight-asian="bold" style:font-weight-complex="bold"/>
    </style:style>
    <style:style style:name="T621" style:family="text">
      <style:text-properties officeooo:rsid="096aad45"/>
    </style:style>
    <style:style style:name="T622" style:family="text">
      <style:text-properties officeooo:rsid="096c5d7f"/>
    </style:style>
    <style:style style:name="T623" style:family="text">
      <style:text-properties fo:font-size="24pt" style:text-underline-style="none" officeooo:rsid="08185303" style:font-size-asian="24pt" style:font-size-complex="24pt"/>
    </style:style>
    <style:style style:name="T624" style:family="text">
      <style:text-properties style:text-underline-style="none" officeooo:rsid="08185303"/>
    </style:style>
    <style:style style:name="T625" style:family="text">
      <style:text-properties style:text-underline-style="none" fo:font-weight="normal" officeooo:rsid="08185303" style:font-weight-asian="normal" style:font-weight-complex="normal"/>
    </style:style>
    <style:style style:name="T626" style:family="text">
      <style:text-properties fo:font-size="12pt" style:text-underline-style="solid" style:text-underline-width="auto" style:text-underline-color="font-color" fo:font-weight="normal" officeooo:rsid="081ae07c" style:font-size-asian="12pt" style:font-weight-asian="normal" style:font-size-complex="12pt" style:font-weight-complex="normal"/>
    </style:style>
    <style:style style:name="T627" style:family="text">
      <style:text-properties fo:font-size="12pt" fo:font-weight="normal" officeooo:rsid="081ae07c" style:font-size-asian="12pt" style:font-weight-asian="normal" style:font-size-complex="12pt" style:font-weight-complex="normal"/>
    </style:style>
    <style:style style:name="T628" style:family="text">
      <style:text-properties style:text-underline-style="solid" style:text-underline-width="auto" style:text-underline-color="font-color" fo:font-weight="normal" officeooo:rsid="081c4430" style:font-weight-asian="normal" style:font-weight-complex="normal"/>
    </style:style>
    <style:style style:name="T629" style:family="text">
      <style:text-properties fo:font-weight="normal" officeooo:rsid="081c4430" style:font-weight-asian="normal" style:font-weight-complex="normal"/>
    </style:style>
    <style:style style:name="T630" style:family="text">
      <style:text-properties fo:font-size="11pt" fo:font-weight="normal" officeooo:rsid="081c4430" style:font-size-asian="11pt" style:font-weight-asian="normal" style:font-size-complex="11pt" style:font-weight-complex="normal"/>
    </style:style>
    <style:style style:name="T631" style:family="text">
      <style:text-properties fo:font-size="11pt" fo:font-weight="normal" officeooo:rsid="080bd8ff" style:font-size-asian="11pt" style:font-weight-asian="normal" style:font-size-complex="11pt" style:font-weight-complex="normal"/>
    </style:style>
    <style:style style:name="T632" style:family="text">
      <style:text-properties fo:font-weight="normal" officeooo:rsid="081dad85" style:font-weight-asian="normal" style:font-weight-complex="normal"/>
    </style:style>
    <style:style style:name="T633" style:family="text">
      <style:text-properties fo:font-weight="normal" officeooo:rsid="081a5479" style:font-weight-asian="normal" style:font-weight-complex="normal"/>
    </style:style>
    <style:style style:name="T634" style:family="text">
      <style:text-properties fo:font-weight="normal" officeooo:rsid="081ae07c" style:font-weight-asian="normal" style:font-weight-complex="normal"/>
    </style:style>
    <style:style style:name="T635" style:family="text">
      <style:text-properties fo:color="#000000" loext:opacity="100%" fo:font-weight="normal" officeooo:rsid="0822aefb" style:font-name-asian="Calibri" style:font-weight-asian="normal" style:font-name-complex="Calibri" style:font-weight-complex="normal"/>
    </style:style>
    <style:style style:name="T636" style:family="text">
      <style:text-properties fo:color="#000000" loext:opacity="100%" fo:font-weight="normal" officeooo:rsid="081f6535" style:font-name-asian="Calibri" style:font-weight-asian="normal" style:font-name-complex="Calibri" style:font-weight-complex="normal"/>
    </style:style>
    <style:style style:name="T637" style:family="text">
      <style:text-properties fo:color="#000000" loext:opacity="100%" fo:font-weight="normal" officeooo:rsid="08211090" style:font-name-asian="Calibri" style:font-weight-asian="normal" style:font-name-complex="Calibri" style:font-weight-complex="normal"/>
    </style:style>
    <style:style style:name="T638" style:family="text">
      <style:text-properties fo:color="#000000" loext:opacity="100%" fo:font-weight="normal" officeooo:rsid="082494c0" style:font-name-asian="Calibri" style:font-weight-asian="normal" style:font-name-complex="Calibri" style:font-weight-complex="normal"/>
    </style:style>
    <style:style style:name="T639" style:family="text">
      <style:text-properties fo:color="#000000" loext:opacity="100%" fo:font-weight="normal" officeooo:rsid="09a3df97" style:font-name-asian="Calibri" style:font-weight-asian="normal" style:font-name-complex="Calibri" style:font-weight-complex="normal"/>
    </style:style>
    <style:style style:name="T640" style:family="text">
      <style:text-properties fo:color="#000000" loext:opacity="100%" fo:font-weight="normal" officeooo:rsid="0825cd0b" style:font-name-asian="Calibri" style:font-weight-asian="normal" style:font-name-complex="Calibri" style:font-weight-complex="normal"/>
    </style:style>
    <style:style style:name="T641" style:family="text">
      <style:text-properties fo:color="#000000" loext:opacity="100%" fo:font-weight="normal" officeooo:rsid="09a541d6" style:font-name-asian="Calibri" style:font-weight-asian="normal" style:font-name-complex="Calibri" style:font-weight-complex="normal"/>
    </style:style>
    <style:style style:name="T642" style:family="text">
      <style:text-properties fo:color="#000000" loext:opacity="100%" fo:font-weight="normal" officeooo:rsid="0826173d" style:font-name-asian="Calibri" style:font-weight-asian="normal" style:font-name-complex="Calibri" style:font-weight-complex="normal"/>
    </style:style>
    <style:style style:name="T643" style:family="text">
      <style:text-properties fo:color="#000000" loext:opacity="100%" fo:font-weight="normal" officeooo:rsid="076ba242" style:font-name-asian="Calibri" style:font-weight-asian="normal" style:font-name-complex="Calibri" style:font-weight-complex="normal"/>
    </style:style>
    <style:style style:name="T644" style:family="text">
      <style:text-properties officeooo:rsid="08280268"/>
    </style:style>
    <style:style style:name="T645" style:family="text">
      <style:text-properties officeooo:rsid="09a69b44"/>
    </style:style>
    <style:style style:name="T646" style:family="text">
      <style:text-properties officeooo:rsid="082890b3"/>
    </style:style>
    <style:style style:name="T647" style:family="text">
      <style:text-properties officeooo:rsid="0828c9aa"/>
    </style:style>
    <style:style style:name="T648" style:family="text">
      <style:text-properties officeooo:rsid="09a76351"/>
    </style:style>
    <style:style style:name="T649" style:family="text">
      <style:text-properties fo:font-weight="bold" officeooo:rsid="096c8be7" style:font-weight-asian="bold" style:font-weight-complex="bold"/>
    </style:style>
    <style:style style:name="T650" style:family="text">
      <style:text-properties officeooo:rsid="096c8be7"/>
    </style:style>
    <style:style style:name="T651" style:family="text">
      <style:text-properties fo:font-size="24pt" style:text-underline-style="none" officeooo:rsid="08297204" style:font-size-asian="24pt" style:font-size-complex="24pt"/>
    </style:style>
    <style:style style:name="T652" style:family="text">
      <style:text-properties fo:font-size="24pt" style:text-underline-style="none" officeooo:rsid="094158c7" style:font-size-asian="24pt" style:font-size-complex="24pt"/>
    </style:style>
    <style:style style:name="T653" style:family="text">
      <style:text-properties style:text-underline-style="none" officeooo:rsid="08297204"/>
    </style:style>
    <style:style style:name="T654" style:family="text">
      <style:text-properties style:text-underline-style="none" officeooo:rsid="082aa8ed"/>
    </style:style>
    <style:style style:name="T655" style:family="text">
      <style:text-properties style:text-underline-style="none" fo:font-weight="normal" officeooo:rsid="082ae5df" style:font-weight-asian="normal" style:font-weight-complex="normal"/>
    </style:style>
    <style:style style:name="T656" style:family="text">
      <style:text-properties fo:font-size="12pt" style:text-underline-style="solid" style:text-underline-width="auto" style:text-underline-color="font-color" fo:font-weight="normal" officeooo:rsid="082de3ec" style:font-size-asian="12pt" style:font-weight-asian="normal" style:font-size-complex="12pt" style:font-weight-complex="normal"/>
    </style:style>
    <style:style style:name="T657" style:family="text">
      <style:text-properties fo:font-size="12pt" fo:font-weight="normal" officeooo:rsid="082de3ec" style:font-size-asian="12pt" style:font-weight-asian="normal" style:font-size-complex="12pt" style:font-weight-complex="normal"/>
    </style:style>
    <style:style style:name="T658" style:family="text">
      <style:text-properties style:text-underline-style="solid" style:text-underline-width="auto" style:text-underline-color="font-color" fo:font-weight="normal" officeooo:rsid="082ce326" style:font-weight-asian="normal" style:font-weight-complex="normal"/>
    </style:style>
    <style:style style:name="T659" style:family="text">
      <style:text-properties fo:font-weight="normal" officeooo:rsid="082ce326" style:font-weight-asian="normal" style:font-weight-complex="normal"/>
    </style:style>
    <style:style style:name="T660" style:family="text">
      <style:text-properties fo:font-weight="normal" officeooo:rsid="082b79a1" style:font-weight-asian="normal" style:font-weight-complex="normal"/>
    </style:style>
    <style:style style:name="T661" style:family="text">
      <style:text-properties fo:font-size="12pt" fo:font-weight="normal" officeooo:rsid="082ce326" style:font-size-asian="12pt" style:font-weight-asian="normal" style:font-size-complex="12pt" style:font-weight-complex="normal"/>
    </style:style>
    <style:style style:name="T662" style:family="text">
      <style:text-properties fo:color="#000000" loext:opacity="100%" fo:font-weight="normal" officeooo:rsid="083122e1" style:font-name-asian="Calibri" style:font-weight-asian="normal" style:font-name-complex="Calibri" style:font-weight-complex="normal"/>
    </style:style>
    <style:style style:name="T663" style:family="text">
      <style:text-properties fo:color="#000000" loext:opacity="100%" fo:font-weight="normal" officeooo:rsid="083318ca" style:font-name-asian="Calibri" style:font-weight-asian="normal" style:font-name-complex="Calibri" style:font-weight-complex="normal"/>
    </style:style>
    <style:style style:name="T664" style:family="text">
      <style:text-properties fo:color="#000000" loext:opacity="100%" fo:font-weight="normal" officeooo:rsid="09a91e92" style:font-name-asian="Calibri" style:font-weight-asian="normal" style:font-name-complex="Calibri" style:font-weight-complex="normal"/>
    </style:style>
    <style:style style:name="T665" style:family="text">
      <style:text-properties fo:color="#000000" loext:opacity="100%" fo:font-weight="normal" officeooo:rsid="0833b7d5" style:font-name-asian="Calibri" style:font-weight-asian="normal" style:font-name-complex="Calibri" style:font-weight-complex="normal"/>
    </style:style>
    <style:style style:name="T666" style:family="text">
      <style:text-properties fo:color="#000000" loext:opacity="100%" fo:font-weight="normal" officeooo:rsid="08349344" style:font-name-asian="Calibri" style:font-weight-asian="normal" style:font-name-complex="Calibri" style:font-weight-complex="normal"/>
    </style:style>
    <style:style style:name="T667" style:family="text">
      <style:text-properties fo:color="#000000" loext:opacity="100%" fo:font-weight="normal" officeooo:rsid="09aa0d13" style:font-name-asian="Calibri" style:font-weight-asian="normal" style:font-name-complex="Calibri" style:font-weight-complex="normal"/>
    </style:style>
    <style:style style:name="T668" style:family="text">
      <style:text-properties fo:color="#000000" loext:opacity="100%" fo:font-weight="normal" officeooo:rsid="08352af6" style:font-name-asian="Calibri" style:font-weight-asian="normal" style:font-name-complex="Calibri" style:font-weight-complex="normal"/>
    </style:style>
    <style:style style:name="T669" style:family="text">
      <style:text-properties fo:color="#000000" loext:opacity="100%" fo:font-weight="normal" officeooo:rsid="09aaf126" style:font-name-asian="Calibri" style:font-weight-asian="normal" style:font-name-complex="Calibri" style:font-weight-complex="normal"/>
    </style:style>
    <style:style style:name="T670" style:family="text">
      <style:text-properties officeooo:rsid="083318ca"/>
    </style:style>
    <style:style style:name="T671" style:family="text">
      <style:text-properties officeooo:rsid="09acd0e2"/>
    </style:style>
    <style:style style:name="T672" style:family="text">
      <style:text-properties officeooo:rsid="0766b133"/>
    </style:style>
    <style:style style:name="T673" style:family="text">
      <style:text-properties officeooo:rsid="08352af6"/>
    </style:style>
    <style:style style:name="T674" style:family="text">
      <style:text-properties officeooo:rsid="0835734c"/>
    </style:style>
    <style:style style:name="T675" style:family="text">
      <style:text-properties officeooo:rsid="0836080d"/>
    </style:style>
    <style:style style:name="T676" style:family="text">
      <style:text-properties officeooo:rsid="0837c812"/>
    </style:style>
    <style:style style:name="T677" style:family="text">
      <style:text-properties officeooo:rsid="0838c1e1"/>
    </style:style>
    <style:style style:name="T678" style:family="text">
      <style:text-properties officeooo:rsid="0839fd48"/>
    </style:style>
    <style:style style:name="T679" style:family="text">
      <style:text-properties officeooo:rsid="085c6825"/>
    </style:style>
    <style:style style:name="T680" style:family="text">
      <style:text-properties fo:font-weight="bold" officeooo:rsid="096d9c13" style:font-weight-asian="bold" style:font-weight-complex="bold"/>
    </style:style>
    <style:style style:name="T681" style:family="text">
      <style:text-properties officeooo:rsid="096d9c13"/>
    </style:style>
    <style:style style:name="T682" style:family="text">
      <style:text-properties fo:font-size="24pt" style:text-underline-style="none" officeooo:rsid="083aefec" style:font-size-asian="24pt" style:font-size-complex="24pt"/>
    </style:style>
    <style:style style:name="T683" style:family="text">
      <style:text-properties style:text-underline-style="none" officeooo:rsid="083aefec"/>
    </style:style>
    <style:style style:name="T684" style:family="text">
      <style:text-properties style:text-underline-style="none" fo:font-weight="normal" officeooo:rsid="0945183e" style:font-weight-asian="normal" style:font-weight-complex="normal"/>
    </style:style>
    <style:style style:name="T685" style:family="text">
      <style:text-properties style:text-underline-style="none" fo:font-weight="normal" officeooo:rsid="083aefec" style:font-weight-asian="normal" style:font-weight-complex="normal"/>
    </style:style>
    <style:style style:name="T686" style:family="text">
      <style:text-properties style:text-underline-style="none" fo:font-weight="normal" officeooo:rsid="083cd331" style:font-weight-asian="normal" style:font-weight-complex="normal"/>
    </style:style>
    <style:style style:name="T687" style:family="text">
      <style:text-properties fo:font-size="12pt" style:text-underline-style="solid" style:text-underline-width="auto" style:text-underline-color="font-color" fo:font-weight="normal" officeooo:rsid="08419475" style:font-size-asian="12pt" style:font-weight-asian="normal" style:font-size-complex="12pt" style:font-weight-complex="normal"/>
    </style:style>
    <style:style style:name="T688" style:family="text">
      <style:text-properties fo:font-size="12pt" fo:font-weight="normal" officeooo:rsid="083e9513" style:font-size-asian="12pt" style:font-weight-asian="normal" style:font-size-complex="12pt" style:font-weight-complex="normal"/>
    </style:style>
    <style:style style:name="T689" style:family="text">
      <style:text-properties fo:font-size="12pt" fo:font-weight="normal" officeooo:rsid="08419475" style:font-size-asian="12pt" style:font-weight-asian="normal" style:font-size-complex="12pt" style:font-weight-complex="normal"/>
    </style:style>
    <style:style style:name="T690" style:family="text">
      <style:text-properties fo:font-size="12pt" fo:font-weight="normal" officeooo:rsid="08402a81" style:font-size-asian="12pt" style:font-weight-asian="normal" style:font-size-complex="12pt" style:font-weight-complex="normal"/>
    </style:style>
    <style:style style:name="T691" style:family="text">
      <style:text-properties style:text-underline-style="solid" style:text-underline-width="auto" style:text-underline-color="font-color" fo:font-weight="normal" officeooo:rsid="084358d7" style:font-weight-asian="normal" style:font-weight-complex="normal"/>
    </style:style>
    <style:style style:name="T692" style:family="text">
      <style:text-properties fo:font-weight="normal" officeooo:rsid="083e2f39" style:font-weight-asian="normal" style:font-weight-complex="normal"/>
    </style:style>
    <style:style style:name="T693" style:family="text">
      <style:text-properties fo:font-size="12pt" fo:font-weight="normal" officeooo:rsid="07e1d9b0" style:font-size-asian="12pt" style:font-weight-asian="normal" style:font-size-complex="12pt" style:font-weight-complex="normal"/>
    </style:style>
    <style:style style:name="T694" style:family="text">
      <style:text-properties fo:font-size="12pt" fo:font-weight="normal" officeooo:rsid="09771e4b" style:font-size-asian="12pt" style:font-weight-asian="normal" style:font-size-complex="12pt" style:font-weight-complex="normal"/>
    </style:style>
    <style:style style:name="T695" style:family="text">
      <style:text-properties fo:font-size="12pt" fo:font-weight="normal" officeooo:rsid="05a685e2" style:font-size-asian="12pt" style:font-weight-asian="normal" style:font-size-complex="12pt" style:font-weight-complex="normal"/>
    </style:style>
    <style:style style:name="T696" style:family="text">
      <style:text-properties fo:font-size="12pt" fo:font-weight="normal" officeooo:rsid="0979e9bc" style:font-size-asian="12pt" style:font-weight-asian="normal" style:font-size-complex="12pt" style:font-weight-complex="normal"/>
    </style:style>
    <style:style style:name="T697" style:family="text">
      <style:text-properties fo:font-weight="normal" officeooo:rsid="0844a0f2" style:font-weight-asian="normal" style:font-weight-complex="normal"/>
    </style:style>
    <style:style style:name="T698" style:family="text">
      <style:text-properties fo:font-weight="normal" officeooo:rsid="098d5e3a" style:font-weight-asian="normal" style:font-weight-complex="normal"/>
    </style:style>
    <style:style style:name="T699" style:family="text">
      <style:text-properties fo:font-size="12pt" fo:font-weight="normal" officeooo:rsid="0844a0f2" style:font-size-asian="12pt" style:font-weight-asian="normal" style:font-size-complex="12pt" style:font-weight-complex="normal"/>
    </style:style>
    <style:style style:name="T700" style:family="text">
      <style:text-properties fo:font-weight="normal" officeooo:rsid="097bd9d9" style:font-weight-asian="normal" style:font-weight-complex="normal"/>
    </style:style>
    <style:style style:name="T701" style:family="text">
      <style:text-properties fo:color="#000000" loext:opacity="100%" fo:font-weight="normal" officeooo:rsid="09ad14b4" style:font-name-asian="Calibri" style:font-weight-asian="normal" style:font-name-complex="Calibri" style:font-weight-complex="normal"/>
    </style:style>
    <style:style style:name="T702" style:family="text">
      <style:text-properties fo:color="#000000" loext:opacity="100%" fo:font-weight="normal" officeooo:rsid="0844dec7" style:font-name-asian="Calibri" style:font-weight-asian="normal" style:font-name-complex="Calibri" style:font-weight-complex="normal"/>
    </style:style>
    <style:style style:name="T703" style:family="text">
      <style:text-properties fo:color="#000000" loext:opacity="100%" fo:font-weight="normal" officeooo:rsid="0844e64d" style:font-name-asian="Calibri" style:font-weight-asian="normal" style:font-name-complex="Calibri" style:font-weight-complex="normal"/>
    </style:style>
    <style:style style:name="T704" style:family="text">
      <style:text-properties fo:color="#000000" loext:opacity="100%" fo:font-weight="normal" officeooo:rsid="09aea62c" style:font-name-asian="Calibri" style:font-weight-asian="normal" style:font-name-complex="Calibri" style:font-weight-complex="normal"/>
    </style:style>
    <style:style style:name="T705" style:family="text">
      <style:text-properties fo:color="#000000" loext:opacity="100%" fo:font-weight="normal" officeooo:rsid="0846fb1d" style:font-name-asian="Calibri" style:font-weight-asian="normal" style:font-name-complex="Calibri" style:font-weight-complex="normal"/>
    </style:style>
    <style:style style:name="T706" style:family="text">
      <style:text-properties fo:color="#000000" loext:opacity="100%" fo:font-weight="normal" officeooo:rsid="09b01594" style:font-name-asian="Calibri" style:font-weight-asian="normal" style:font-name-complex="Calibri" style:font-weight-complex="normal"/>
    </style:style>
    <style:style style:name="T707" style:family="text">
      <style:text-properties officeooo:rsid="0847a737"/>
    </style:style>
    <style:style style:name="T708" style:family="text">
      <style:text-properties officeooo:rsid="09b18e28"/>
    </style:style>
    <style:style style:name="T709" style:family="text">
      <style:text-properties officeooo:rsid="09b25350"/>
    </style:style>
    <style:style style:name="T710" style:family="text">
      <style:text-properties officeooo:rsid="08493f67"/>
    </style:style>
    <style:style style:name="T711" style:family="text">
      <style:text-properties officeooo:rsid="098d5e3a"/>
    </style:style>
    <style:style style:name="T712" style:family="text">
      <style:text-properties officeooo:rsid="084973fa"/>
    </style:style>
    <style:style style:name="T713" style:family="text">
      <style:text-properties officeooo:rsid="084b64d3"/>
    </style:style>
    <style:style style:name="T714" style:family="text">
      <style:text-properties fo:font-weight="bold" officeooo:rsid="096da429" style:font-weight-asian="bold" style:font-weight-complex="bold"/>
    </style:style>
    <style:style style:name="T715" style:family="text">
      <style:text-properties officeooo:rsid="096da429"/>
    </style:style>
    <style:style style:name="T716" style:family="text">
      <style:text-properties fo:font-size="24pt" style:text-underline-style="none" officeooo:rsid="084cabb9" style:font-size-asian="24pt" style:font-size-complex="24pt"/>
    </style:style>
    <style:style style:name="T717" style:family="text">
      <style:text-properties fo:font-size="13pt" style:text-underline-style="none" officeooo:rsid="07d7af07" style:font-size-asian="13pt" style:font-size-complex="13pt"/>
    </style:style>
    <style:style style:name="T718" style:family="text">
      <style:text-properties fo:font-size="13pt" style:text-underline-style="none" style:font-size-asian="13pt" style:font-size-complex="13pt"/>
    </style:style>
    <style:style style:name="T719" style:family="text">
      <style:text-properties fo:font-size="13pt" style:text-underline-style="none" officeooo:rsid="084cabb9" style:font-size-asian="13pt" style:font-size-complex="13pt"/>
    </style:style>
    <style:style style:name="T720" style:family="text">
      <style:text-properties fo:font-size="13pt" style:text-underline-style="none" officeooo:rsid="08185303" style:font-size-asian="13pt" style:font-size-complex="13pt"/>
    </style:style>
    <style:style style:name="T721" style:family="text">
      <style:text-properties fo:font-size="13pt" style:text-underline-style="none" officeooo:rsid="08297204" style:font-size-asian="13pt" style:font-size-complex="13pt"/>
    </style:style>
    <style:style style:name="T722" style:family="text">
      <style:text-properties fo:font-size="13pt" style:text-underline-style="none" fo:font-weight="normal" style:font-size-asian="13pt" style:font-weight-asian="normal" style:font-size-complex="13pt" style:font-weight-complex="normal"/>
    </style:style>
    <style:style style:name="T723" style:family="text">
      <style:text-properties fo:font-size="13pt" style:text-underline-style="none" fo:font-weight="normal" officeooo:rsid="07dd64c2" style:font-size-asian="13pt" style:font-weight-asian="normal" style:font-size-complex="13pt" style:font-weight-complex="normal"/>
    </style:style>
    <style:style style:name="T724" style:family="text">
      <style:text-properties fo:font-size="13pt" style:text-underline-style="none" fo:font-weight="normal" officeooo:rsid="084cabb9" style:font-size-asian="13pt" style:font-weight-asian="normal" style:font-size-complex="13pt" style:font-weight-complex="normal"/>
    </style:style>
    <style:style style:name="T725" style:family="text">
      <style:text-properties fo:font-size="13pt" style:text-underline-style="none" fo:font-weight="normal" officeooo:rsid="072b4cea" style:font-name-asian="Calibri" style:font-size-asian="13pt" style:font-weight-asian="normal" style:font-name-complex="Calibri" style:font-size-complex="13pt" style:font-weight-complex="normal"/>
    </style:style>
    <style:style style:name="T726" style:family="text">
      <style:text-properties fo:font-size="13pt" style:text-underline-style="none" fo:font-weight="normal" officeooo:rsid="0728bb06" style:font-size-asian="13pt" style:font-weight-asian="normal" style:font-size-complex="13pt" style:font-weight-complex="normal"/>
    </style:style>
    <style:style style:name="T727" style:family="text">
      <style:text-properties fo:font-size="13pt" style:text-underline-style="none" fo:font-weight="normal" officeooo:rsid="08fb5298" style:font-size-asian="13pt" style:font-weight-asian="normal" style:font-size-complex="13pt" style:font-weight-complex="normal"/>
    </style:style>
    <style:style style:name="T728" style:family="text">
      <style:text-properties fo:font-size="13pt" style:text-underline-style="none" officeooo:rsid="0728bb06" style:font-size-asian="13pt" style:font-size-complex="13pt"/>
    </style:style>
    <style:style style:name="T729" style:family="text">
      <style:text-properties fo:font-size="13pt" style:text-underline-style="none" fo:font-weight="normal" officeooo:rsid="092c3b1c" style:font-size-asian="13pt" style:font-weight-asian="normal" style:font-size-complex="13pt" style:font-weight-complex="normal"/>
    </style:style>
    <style:style style:name="T730" style:family="text">
      <style:text-properties fo:font-size="13pt" style:text-underline-style="none" officeooo:rsid="092c3b1c" style:font-size-asian="13pt" style:font-size-complex="13pt"/>
    </style:style>
    <style:style style:name="T731" style:family="text">
      <style:text-properties fo:font-size="13pt" style:text-underline-style="none" officeooo:rsid="084d7b19" style:font-size-asian="13pt" style:font-size-complex="13pt"/>
    </style:style>
    <style:style style:name="T732" style:family="text">
      <style:text-properties fo:font-size="14pt" style:text-underline-style="none" officeooo:rsid="084cabb9" style:font-size-asian="14pt" style:font-size-complex="14pt"/>
    </style:style>
    <style:style style:name="T733" style:family="text">
      <style:text-properties fo:font-size="14pt" style:text-underline-style="none" fo:font-weight="normal" officeooo:rsid="084d7b19" style:font-size-asian="14pt" style:font-weight-asian="normal" style:font-size-complex="14pt" style:font-weight-complex="normal"/>
    </style:style>
    <style:style style:name="T734" style:family="text">
      <style:text-properties fo:font-size="14pt" style:text-underline-style="none" fo:font-weight="normal" officeooo:rsid="082ae5df" style:font-size-asian="14pt" style:font-weight-asian="normal" style:font-size-complex="14pt" style:font-weight-complex="normal"/>
    </style:style>
    <style:style style:name="T735" style:family="text">
      <style:text-properties fo:font-size="14pt" style:text-underline-style="none" fo:font-weight="normal" officeooo:rsid="08185303" style:font-size-asian="14pt" style:font-weight-asian="normal" style:font-size-complex="14pt" style:font-weight-complex="normal"/>
    </style:style>
    <style:style style:name="T736" style:family="text">
      <style:text-properties fo:font-size="14pt" style:text-underline-style="none" officeooo:rsid="084d7b19" style:font-size-asian="14pt" style:font-size-complex="14pt"/>
    </style:style>
    <style:style style:name="T737" style:family="text">
      <style:text-properties fo:font-size="14pt" style:text-underline-style="none" officeooo:rsid="084f5cff" style:font-size-asian="14pt" style:font-size-complex="14pt"/>
    </style:style>
    <style:style style:name="T738" style:family="text">
      <style:text-properties fo:font-size="12pt" style:text-underline-style="solid" style:text-underline-width="auto" style:text-underline-color="font-color" fo:font-weight="normal" officeooo:rsid="08505bd1" style:font-size-asian="12pt" style:font-weight-asian="normal" style:font-size-complex="12pt" style:font-weight-complex="normal"/>
    </style:style>
    <style:style style:name="T739" style:family="text">
      <style:text-properties fo:font-size="12pt" fo:font-weight="normal" officeooo:rsid="08505bd1" style:font-size-asian="12pt" style:font-weight-asian="normal" style:font-size-complex="12pt" style:font-weight-complex="normal"/>
    </style:style>
    <style:style style:name="T740" style:family="text">
      <style:text-properties fo:font-weight="normal" officeooo:rsid="085165cf" style:font-weight-asian="normal" style:font-weight-complex="normal"/>
    </style:style>
    <style:style style:name="T741" style:family="text">
      <style:text-properties fo:font-size="12pt" fo:font-weight="normal" officeooo:rsid="085165cf" style:font-size-asian="12pt" style:font-weight-asian="normal" style:font-size-complex="12pt" style:font-weight-complex="normal"/>
    </style:style>
    <style:style style:name="T742" style:family="text">
      <style:text-properties fo:font-size="12pt" fo:font-weight="normal" officeooo:rsid="097c64e5" style:font-size-asian="12pt" style:font-weight-asian="normal" style:font-size-complex="12pt" style:font-weight-complex="normal"/>
    </style:style>
    <style:style style:name="T743" style:family="text">
      <style:text-properties fo:font-size="12pt" fo:font-weight="normal" officeooo:rsid="082b79a1" style:font-size-asian="12pt" style:font-weight-asian="normal" style:font-size-complex="12pt" style:font-weight-complex="normal"/>
    </style:style>
    <style:style style:name="T744" style:family="text">
      <style:text-properties fo:font-size="12pt" fo:font-weight="normal" officeooo:rsid="081a5479" style:font-size-asian="12pt" style:font-weight-asian="normal" style:font-size-complex="12pt" style:font-weight-complex="normal"/>
    </style:style>
    <style:style style:name="T745" style:family="text">
      <style:text-properties fo:font-size="12pt" fo:font-weight="normal" officeooo:rsid="07617598" style:font-size-asian="12pt" style:font-weight-asian="normal" style:font-size-complex="12pt" style:font-weight-complex="normal"/>
    </style:style>
    <style:style style:name="T746" style:family="text">
      <style:text-properties fo:font-weight="normal" officeooo:rsid="0852de7b" style:font-weight-asian="normal" style:font-weight-complex="normal"/>
    </style:style>
    <style:style style:name="T747" style:family="text">
      <style:text-properties fo:font-weight="normal" officeooo:rsid="07e77cfd" style:font-weight-asian="normal" style:font-weight-complex="normal"/>
    </style:style>
    <style:style style:name="T748" style:family="text">
      <style:text-properties fo:font-size="11pt" fo:font-weight="normal" officeooo:rsid="082b79a1" style:font-size-asian="11pt" style:font-weight-asian="normal" style:font-size-complex="11pt" style:font-weight-complex="normal"/>
    </style:style>
    <style:style style:name="T749" style:family="text">
      <style:text-properties fo:font-size="11pt" fo:font-weight="normal" officeooo:rsid="097c64e5" style:font-size-asian="11pt" style:font-weight-asian="normal" style:font-size-complex="11pt" style:font-weight-complex="normal"/>
    </style:style>
    <style:style style:name="T750" style:family="text">
      <style:text-properties fo:font-size="11pt" fo:font-weight="normal" officeooo:rsid="05a685e2" style:font-size-asian="11pt" style:font-weight-asian="normal" style:font-size-complex="11pt" style:font-weight-complex="normal"/>
    </style:style>
    <style:style style:name="T751" style:family="text">
      <style:text-properties fo:color="#000000" loext:opacity="100%" fo:font-weight="normal" officeooo:rsid="0853b797" style:font-name-asian="Calibri" style:font-weight-asian="normal" style:font-name-complex="Calibri" style:font-weight-complex="normal"/>
    </style:style>
    <style:style style:name="T752" style:family="text">
      <style:text-properties fo:color="#000000" loext:opacity="100%" fo:font-weight="normal" officeooo:rsid="09b31164" style:font-name-asian="Calibri" style:font-weight-asian="normal" style:font-name-complex="Calibri" style:font-weight-complex="normal"/>
    </style:style>
    <style:style style:name="T753" style:family="text">
      <style:text-properties fo:color="#000000" loext:opacity="100%" fo:font-weight="normal" officeooo:rsid="08136cab" style:font-name-asian="Calibri" style:font-weight-asian="normal" style:font-name-complex="Calibri" style:font-weight-complex="normal"/>
    </style:style>
    <style:style style:name="T754" style:family="text">
      <style:text-properties fo:color="#000000" loext:opacity="100%" fo:font-weight="normal" officeooo:rsid="0854038b" style:font-name-asian="Calibri" style:font-weight-asian="normal" style:font-name-complex="Calibri" style:font-weight-complex="normal"/>
    </style:style>
    <style:style style:name="T755" style:family="text">
      <style:text-properties fo:color="#000000" loext:opacity="100%" fo:font-weight="normal" officeooo:rsid="08550cf3" style:font-name-asian="Calibri" style:font-weight-asian="normal" style:font-name-complex="Calibri" style:font-weight-complex="normal"/>
    </style:style>
    <style:style style:name="T756" style:family="text">
      <style:text-properties fo:color="#000000" loext:opacity="100%" fo:font-weight="normal" officeooo:rsid="096da833" style:font-name-asian="Calibri" style:font-weight-asian="normal" style:font-name-complex="Calibri" style:font-weight-complex="normal"/>
    </style:style>
    <style:style style:name="T757" style:family="text">
      <style:text-properties fo:color="#000000" loext:opacity="100%" fo:font-weight="normal" officeooo:rsid="09b432d3" style:font-name-asian="Calibri" style:font-weight-asian="normal" style:font-name-complex="Calibri" style:font-weight-complex="normal"/>
    </style:style>
    <style:style style:name="T758" style:family="text">
      <style:text-properties fo:color="#000000" loext:opacity="100%" fo:font-weight="normal" officeooo:rsid="07672d3d" style:font-name-asian="Calibri" style:font-weight-asian="normal" style:font-name-complex="Calibri" style:font-weight-complex="normal"/>
    </style:style>
    <style:style style:name="T759" style:family="text">
      <style:text-properties fo:color="#000000" loext:opacity="100%" fo:font-weight="normal" officeooo:rsid="0985eb35" style:font-name-asian="Calibri" style:font-weight-asian="normal" style:font-name-complex="Calibri" style:font-weight-complex="normal"/>
    </style:style>
    <style:style style:name="T760" style:family="text">
      <style:text-properties fo:color="#000000" loext:opacity="100%" fo:font-weight="normal" officeooo:rsid="07f50d40" style:font-name-asian="Calibri" style:font-weight-asian="normal" style:font-name-complex="Calibri" style:font-weight-complex="normal"/>
    </style:style>
    <style:style style:name="T761" style:family="text">
      <style:text-properties fo:color="#000000" loext:opacity="100%" fo:font-weight="normal" officeooo:rsid="08558c13" style:font-name-asian="Calibri" style:font-weight-asian="normal" style:font-name-complex="Calibri" style:font-weight-complex="normal"/>
    </style:style>
    <style:style style:name="T762" style:family="text">
      <style:text-properties fo:color="#000000" loext:opacity="100%" fo:font-weight="normal" officeooo:rsid="09b62aac" style:font-name-asian="Calibri" style:font-weight-asian="normal" style:font-name-complex="Calibri" style:font-weight-complex="normal"/>
    </style:style>
    <style:style style:name="T763" style:family="text">
      <style:text-properties fo:color="#000000" loext:opacity="100%" fo:font-weight="normal" officeooo:rsid="07f0ad45" style:font-name-asian="Calibri" style:font-weight-asian="normal" style:font-name-complex="Calibri" style:font-weight-complex="normal"/>
    </style:style>
    <style:style style:name="T764" style:family="text">
      <style:text-properties fo:color="#000000" loext:opacity="100%" fo:font-weight="normal" officeooo:rsid="09b7e2ef" style:font-name-asian="Calibri" style:font-weight-asian="normal" style:font-name-complex="Calibri" style:font-weight-complex="normal"/>
    </style:style>
    <style:style style:name="T765" style:family="text">
      <style:text-properties fo:color="#000000" loext:opacity="100%" fo:font-weight="normal" officeooo:rsid="0856cdfb" style:font-name-asian="Calibri" style:font-weight-asian="normal" style:font-name-complex="Calibri" style:font-weight-complex="normal"/>
    </style:style>
    <style:style style:name="T766" style:family="text">
      <style:text-properties fo:color="#000000" loext:opacity="100%" fo:font-weight="normal" officeooo:rsid="0835734c" style:font-name-asian="Calibri" style:font-weight-asian="normal" style:font-name-complex="Calibri" style:font-weight-complex="normal"/>
    </style:style>
    <style:style style:name="T767" style:family="text">
      <style:text-properties fo:color="#000000" loext:opacity="100%" fo:font-weight="normal" officeooo:rsid="076a0d12" style:font-name-asian="Calibri" style:font-weight-asian="normal" style:font-name-complex="Calibri" style:font-weight-complex="normal"/>
    </style:style>
    <style:style style:name="T768" style:family="text">
      <style:text-properties fo:color="#000000" loext:opacity="100%" fo:font-weight="normal" officeooo:rsid="0836080d" style:font-name-asian="Calibri" style:font-weight-asian="normal" style:font-name-complex="Calibri" style:font-weight-complex="normal"/>
    </style:style>
    <style:style style:name="T769" style:family="text">
      <style:text-properties fo:color="#000000" loext:opacity="100%" fo:font-weight="normal" officeooo:rsid="0935996c" style:font-name-asian="Calibri" style:font-weight-asian="normal" style:font-name-complex="Calibri" style:font-weight-complex="normal"/>
    </style:style>
    <style:style style:name="T770" style:family="text">
      <style:text-properties fo:color="#000000" loext:opacity="100%" fo:font-weight="normal" officeooo:rsid="0934b17b" style:font-name-asian="Calibri" style:font-weight-asian="normal" style:font-name-complex="Calibri" style:font-weight-complex="normal"/>
    </style:style>
    <style:style style:name="T771" style:family="text">
      <style:text-properties fo:color="#000000" loext:opacity="100%" fo:font-weight="normal" officeooo:rsid="0858bcc4" style:font-name-asian="Calibri" style:font-weight-asian="normal" style:font-name-complex="Calibri" style:font-weight-complex="normal"/>
    </style:style>
    <style:style style:name="T772" style:family="text">
      <style:text-properties fo:color="#000000" loext:opacity="100%" fo:font-weight="normal" officeooo:rsid="0837c812" style:font-name-asian="Calibri" style:font-weight-asian="normal" style:font-name-complex="Calibri" style:font-weight-complex="normal"/>
    </style:style>
    <style:style style:name="T773" style:family="text">
      <style:text-properties fo:color="#000000" loext:opacity="100%" fo:font-weight="normal" officeooo:rsid="0859b91c" style:font-name-asian="Calibri" style:font-weight-asian="normal" style:font-name-complex="Calibri" style:font-weight-complex="normal"/>
    </style:style>
    <style:style style:name="T774" style:family="text">
      <style:text-properties fo:color="#000000" loext:opacity="100%" fo:font-weight="normal" officeooo:rsid="0838c1e1" style:font-name-asian="Calibri" style:font-weight-asian="normal" style:font-name-complex="Calibri" style:font-weight-complex="normal"/>
    </style:style>
    <style:style style:name="T775" style:family="text">
      <style:text-properties fo:color="#000000" loext:opacity="100%" fo:font-weight="normal" officeooo:rsid="076ca14d" style:font-name-asian="Calibri" style:font-weight-asian="normal" style:font-name-complex="Calibri" style:font-weight-complex="normal"/>
    </style:style>
    <style:style style:name="T776" style:family="text">
      <style:text-properties fo:color="#000000" loext:opacity="100%" fo:font-weight="normal" officeooo:rsid="07f25e93" style:font-name-asian="Calibri" style:font-weight-asian="normal" style:font-name-complex="Calibri" style:font-weight-complex="normal"/>
    </style:style>
    <style:style style:name="T777" style:family="text">
      <style:text-properties fo:color="#000000" loext:opacity="100%" fo:font-weight="normal" officeooo:rsid="076eecf5" style:font-name-asian="Calibri" style:font-weight-asian="normal" style:font-name-complex="Calibri" style:font-weight-complex="normal"/>
    </style:style>
    <style:style style:name="T778" style:family="text">
      <style:text-properties fo:color="#000000" loext:opacity="100%" fo:font-weight="normal" officeooo:rsid="0839fd48" style:font-name-asian="Calibri" style:font-weight-asian="normal" style:font-name-complex="Calibri" style:font-weight-complex="normal"/>
    </style:style>
    <style:style style:name="T779" style:family="text">
      <style:text-properties fo:color="#000000" loext:opacity="100%" fo:font-weight="normal" officeooo:rsid="0808c178" style:font-name-asian="Calibri" style:font-weight-asian="normal" style:font-name-complex="Calibri" style:font-weight-complex="normal"/>
    </style:style>
    <style:style style:name="T780" style:family="text">
      <style:text-properties fo:color="#000000" loext:opacity="100%" fo:font-weight="normal" officeooo:rsid="085a7ae8" style:font-name-asian="Calibri" style:font-weight-asian="normal" style:font-name-complex="Calibri" style:font-weight-complex="normal"/>
    </style:style>
    <style:style style:name="T781" style:family="text">
      <style:text-properties fo:color="#000000" loext:opacity="100%" fo:font-weight="normal" officeooo:rsid="085c6825" style:font-name-asian="Calibri" style:font-weight-asian="normal" style:font-name-complex="Calibri" style:font-weight-complex="normal"/>
    </style:style>
    <style:style style:name="T782" style:family="text">
      <style:text-properties fo:font-weight="bold" officeooo:rsid="096da833" style:font-weight-asian="bold" style:font-weight-complex="bold"/>
    </style:style>
    <style:style style:name="T783" style:family="text">
      <style:text-properties officeooo:rsid="096da833"/>
    </style:style>
    <style:style style:name="T784" style:family="text">
      <style:text-properties fo:font-size="24pt" style:text-underline-style="none" officeooo:rsid="085cd951" style:font-size-asian="24pt" style:font-size-complex="24pt"/>
    </style:style>
    <style:style style:name="T785" style:family="text">
      <style:text-properties style:text-underline-style="none" officeooo:rsid="085cd951"/>
    </style:style>
    <style:style style:name="T786" style:family="text">
      <style:text-properties fo:font-size="13pt" style:text-underline-style="none" fo:font-weight="normal" officeooo:rsid="085cd951" style:font-size-asian="13pt" style:font-weight-asian="normal" style:font-size-complex="13pt" style:font-weight-complex="normal"/>
    </style:style>
    <style:style style:name="T787" style:family="text">
      <style:text-properties fo:font-size="13pt" style:text-underline-style="none" fo:font-weight="normal" officeooo:rsid="085cd951" style:font-family-asian="'Liberation Serif'" style:font-family-generic-asian="roman" style:font-size-asian="13pt" style:font-weight-asian="normal" style:font-family-complex="'Liberation Serif'" style:font-family-generic-complex="roman" style:font-size-complex="13pt" style:font-weight-complex="normal"/>
    </style:style>
    <style:style style:name="T788" style:family="text">
      <style:text-properties fo:font-size="13pt" style:text-underline-style="none" fo:font-weight="normal" officeooo:rsid="085cd951" style:font-name-asian="NSimSun" style:font-size-asian="13pt" style:font-weight-asian="normal" style:font-name-complex="Lucida Sans1" style:font-size-complex="13pt" style:font-weight-complex="normal"/>
    </style:style>
    <style:style style:name="T789" style:family="text">
      <style:text-properties fo:font-size="13pt" style:text-underline-style="none" fo:font-weight="normal" officeooo:rsid="0946763c" style:font-size-asian="13pt" style:font-weight-asian="normal" style:font-size-complex="13pt" style:font-weight-complex="normal"/>
    </style:style>
    <style:style style:name="T790" style:family="text">
      <style:text-properties fo:font-size="12pt" style:text-underline-style="none" fo:font-weight="normal" style:font-size-asian="12pt" style:font-weight-asian="normal" style:font-size-complex="12pt" style:font-weight-complex="normal"/>
    </style:style>
    <style:style style:name="T791" style:family="text">
      <style:text-properties fo:font-size="14pt" style:text-underline-style="none" fo:font-weight="normal" officeooo:rsid="0870475f" style:font-size-asian="14pt" style:font-weight-asian="normal" style:font-size-complex="14pt" style:font-weight-complex="normal"/>
    </style:style>
    <style:style style:name="T792" style:family="text">
      <style:text-properties fo:font-size="14pt" style:text-underline-style="none" fo:font-weight="normal" officeooo:rsid="07a5c96b" style:font-size-asian="14pt" style:font-weight-asian="normal" style:font-size-complex="14pt" style:font-weight-complex="normal"/>
    </style:style>
    <style:style style:name="T793" style:family="text">
      <style:text-properties fo:font-size="14pt" style:text-underline-style="none" officeooo:rsid="085ea79d" style:font-size-asian="14pt" style:font-size-complex="14pt"/>
    </style:style>
    <style:style style:name="T794" style:family="text">
      <style:text-properties fo:font-size="14pt" style:text-underline-style="none" fo:font-weight="normal" officeooo:rsid="08603d48" style:font-size-asian="14pt" style:font-weight-asian="normal" style:font-size-complex="14pt" style:font-weight-complex="normal"/>
    </style:style>
    <style:style style:name="T795" style:family="text">
      <style:text-properties fo:font-size="12pt" style:text-underline-style="solid" style:text-underline-width="auto" style:text-underline-color="font-color" fo:font-weight="normal" officeooo:rsid="0864d4df" style:font-size-asian="12pt" style:font-weight-asian="normal" style:font-size-complex="12pt" style:font-weight-complex="normal"/>
    </style:style>
    <style:style style:name="T796" style:family="text">
      <style:text-properties fo:font-size="12pt" fo:font-weight="normal" officeooo:rsid="0864d4df" style:font-size-asian="12pt" style:font-weight-asian="normal" style:font-size-complex="12pt" style:font-weight-complex="normal"/>
    </style:style>
    <style:style style:name="T797" style:family="text">
      <style:text-properties fo:font-size="12pt" fo:font-weight="normal" officeooo:rsid="086628b6" style:font-size-asian="12pt" style:font-weight-asian="normal" style:font-size-complex="12pt" style:font-weight-complex="normal"/>
    </style:style>
    <style:style style:name="T798" style:family="text">
      <style:text-properties fo:font-size="12pt" fo:font-weight="normal" officeooo:rsid="08678a5d" style:font-size-asian="12pt" style:font-weight-asian="normal" style:font-size-complex="12pt" style:font-weight-complex="normal"/>
    </style:style>
    <style:style style:name="T799" style:family="text">
      <style:text-properties style:text-underline-style="solid" style:text-underline-width="auto" style:text-underline-color="font-color" fo:font-weight="normal" officeooo:rsid="08642e42" style:font-weight-asian="normal" style:font-weight-complex="normal"/>
    </style:style>
    <style:style style:name="T800" style:family="text">
      <style:text-properties fo:font-weight="normal" officeooo:rsid="0863ca6a" style:font-weight-asian="normal" style:font-weight-complex="normal"/>
    </style:style>
    <style:style style:name="T801" style:family="text">
      <style:text-properties fo:font-weight="normal" officeooo:rsid="08642e42" style:font-weight-asian="normal" style:font-weight-complex="normal"/>
    </style:style>
    <style:style style:name="T802" style:family="text">
      <style:text-properties fo:font-weight="normal" officeooo:rsid="08764d7d" style:font-weight-asian="normal" style:font-weight-complex="normal"/>
    </style:style>
    <style:style style:name="T803" style:family="text">
      <style:text-properties fo:font-weight="normal" officeooo:rsid="097d41e3" style:font-weight-asian="normal" style:font-weight-complex="normal"/>
    </style:style>
    <style:style style:name="T804" style:family="text">
      <style:text-properties fo:font-size="11pt" fo:font-weight="normal" officeooo:rsid="081a5479" style:font-size-asian="11pt" style:font-weight-asian="normal" style:font-size-complex="11pt" style:font-weight-complex="normal"/>
    </style:style>
    <style:style style:name="T805" style:family="text">
      <style:text-properties fo:font-size="11pt" fo:font-weight="normal" officeooo:rsid="0863ca6a" style:font-size-asian="11pt" style:font-weight-asian="normal" style:font-size-complex="11pt" style:font-weight-complex="normal"/>
    </style:style>
    <style:style style:name="T806" style:family="text">
      <style:text-properties fo:font-size="11pt" fo:font-weight="normal" officeooo:rsid="097d41e3" style:font-size-asian="11pt" style:font-weight-asian="normal" style:font-size-complex="11pt" style:font-weight-complex="normal"/>
    </style:style>
    <style:style style:name="T807" style:family="text">
      <style:text-properties fo:color="#000000" loext:opacity="100%" fo:font-weight="normal" officeooo:rsid="09b857e5" style:font-name-asian="Calibri" style:font-weight-asian="normal" style:font-name-complex="Calibri" style:font-weight-complex="normal"/>
    </style:style>
    <style:style style:name="T808" style:family="text">
      <style:text-properties fo:color="#000000" loext:opacity="100%" fo:font-weight="normal" officeooo:rsid="08688ed0" style:font-name-asian="Calibri" style:font-weight-asian="normal" style:font-name-complex="Calibri" style:font-weight-complex="normal"/>
    </style:style>
    <style:style style:name="T809" style:family="text">
      <style:text-properties fo:color="#000000" loext:opacity="100%" fo:font-weight="normal" officeooo:rsid="081a5479" style:font-name-asian="Calibri" style:font-weight-asian="normal" style:font-name-complex="Calibri" style:font-weight-complex="normal"/>
    </style:style>
    <style:style style:name="T810" style:family="text">
      <style:text-properties fo:color="#000000" loext:opacity="100%" fo:font-weight="normal" officeooo:rsid="0863ca6a" style:font-name-asian="Calibri" style:font-weight-asian="normal" style:font-name-complex="Calibri" style:font-weight-complex="normal"/>
    </style:style>
    <style:style style:name="T811" style:family="text">
      <style:text-properties fo:color="#000000" loext:opacity="100%" fo:font-weight="normal" officeooo:rsid="0868f860" style:font-name-asian="Calibri" style:font-weight-asian="normal" style:font-name-complex="Calibri" style:font-weight-complex="normal"/>
    </style:style>
    <style:style style:name="T812" style:family="text">
      <style:text-properties fo:color="#000000" loext:opacity="100%" fo:font-weight="normal" officeooo:rsid="086995b3" style:font-name-asian="Calibri" style:font-weight-asian="normal" style:font-name-complex="Calibri" style:font-weight-complex="normal"/>
    </style:style>
    <style:style style:name="T813" style:family="text">
      <style:text-properties fo:color="#000000" loext:opacity="100%" fo:font-weight="normal" officeooo:rsid="0869a54f" style:font-name-asian="Calibri" style:font-weight-asian="normal" style:font-name-complex="Calibri" style:font-weight-complex="normal"/>
    </style:style>
    <style:style style:name="T814" style:family="text">
      <style:text-properties officeooo:rsid="086ba43d"/>
    </style:style>
    <style:style style:name="T815" style:family="text">
      <style:text-properties officeooo:rsid="09b8cdcf"/>
    </style:style>
    <style:style style:name="T816" style:family="text">
      <style:text-properties officeooo:rsid="08558c13"/>
    </style:style>
    <style:style style:name="T817" style:family="text">
      <style:text-properties officeooo:rsid="086c0c61"/>
    </style:style>
    <style:style style:name="T818" style:family="text">
      <style:text-properties officeooo:rsid="0856cdfb"/>
    </style:style>
    <style:style style:name="T819" style:family="text">
      <style:text-properties officeooo:rsid="086cd53c"/>
    </style:style>
    <style:style style:name="T820" style:family="text">
      <style:text-properties officeooo:rsid="086ec77d"/>
    </style:style>
    <style:style style:name="T821" style:family="text">
      <style:text-properties officeooo:rsid="0859b91c"/>
    </style:style>
    <style:style style:name="T822" style:family="text">
      <style:text-properties officeooo:rsid="086f7257"/>
    </style:style>
    <style:style style:name="T823" style:family="text">
      <style:text-properties fo:font-weight="bold" officeooo:rsid="096eda2e" style:font-weight-asian="bold" style:font-weight-complex="bold"/>
    </style:style>
    <style:style style:name="T824" style:family="text">
      <style:text-properties officeooo:rsid="096eda2e"/>
    </style:style>
    <style:style style:name="T825" style:family="text">
      <style:text-properties fo:font-size="24pt" style:text-underline-style="none" officeooo:rsid="087304f0" style:font-size-asian="24pt" style:font-size-complex="24pt"/>
    </style:style>
    <style:style style:name="T826" style:family="text">
      <style:text-properties fo:font-size="24pt" style:text-underline-style="none" officeooo:rsid="08ec33c4" style:font-size-asian="24pt" style:font-size-complex="24pt"/>
    </style:style>
    <style:style style:name="T827" style:family="text">
      <style:text-properties style:text-underline-style="none" officeooo:rsid="087304f0"/>
    </style:style>
    <style:style style:name="T828" style:family="text">
      <style:text-properties style:text-underline-style="none" fo:font-weight="normal" officeooo:rsid="084d7b19" style:font-weight-asian="normal" style:font-weight-complex="normal"/>
    </style:style>
    <style:style style:name="T829" style:family="text">
      <style:text-properties style:text-underline-style="none" fo:font-weight="normal" officeooo:rsid="087304f0" style:font-weight-asian="normal" style:font-weight-complex="normal"/>
    </style:style>
    <style:style style:name="T830" style:family="text">
      <style:text-properties style:text-underline-style="none" fo:font-weight="normal" officeooo:rsid="08603d48" style:font-weight-asian="normal" style:font-weight-complex="normal"/>
    </style:style>
    <style:style style:name="T831" style:family="text">
      <style:text-properties style:text-underline-style="none" officeooo:rsid="085ea79d"/>
    </style:style>
    <style:style style:name="T832" style:family="text">
      <style:text-properties style:text-underline-style="none" fo:font-weight="normal" officeooo:rsid="0874dceb" style:font-weight-asian="normal" style:font-weight-complex="normal"/>
    </style:style>
    <style:style style:name="T833" style:family="text">
      <style:text-properties style:text-underline-style="none" officeooo:rsid="084cabb9"/>
    </style:style>
    <style:style style:name="T834" style:family="text">
      <style:text-properties fo:color="#000000" loext:opacity="100%" fo:font-size="14pt" style:text-underline-style="none" fo:font-weight="bold" officeooo:rsid="07d81a1c" style:font-name-asian="Calibri" style:font-size-asian="14pt" style:font-weight-asian="bold" style:font-name-complex="Calibri" style:font-size-complex="14pt" style:font-weight-complex="bold"/>
    </style:style>
    <style:style style:name="T835" style:family="text">
      <style:text-properties fo:color="#000000" loext:opacity="100%" fo:font-size="14pt" style:text-underline-style="none" fo:font-weight="bold" officeooo:rsid="0762dd27" style:font-name-asian="Calibri" style:font-size-asian="14pt" style:font-weight-asian="bold" style:font-name-complex="Calibri" style:font-size-complex="14pt" style:font-weight-complex="bold"/>
    </style:style>
    <style:style style:name="T836" style:family="text">
      <style:text-properties fo:color="#000000" loext:opacity="100%" fo:font-size="14pt" style:text-underline-style="none" fo:font-weight="bold" officeooo:rsid="0767146c" style:font-name-asian="Calibri" style:font-size-asian="14pt" style:font-weight-asian="bold" style:font-name-complex="Calibri" style:font-size-complex="14pt" style:font-weight-complex="bold"/>
    </style:style>
    <style:style style:name="T837" style:family="text">
      <style:text-properties fo:color="#000000" loext:opacity="100%" fo:font-size="14pt" style:text-underline-style="none" officeooo:rsid="0767146c" style:font-name-asian="Calibri" style:font-size-asian="14pt" style:font-name-complex="Calibri" style:font-size-complex="14pt"/>
    </style:style>
    <style:style style:name="T838" style:family="text">
      <style:text-properties fo:color="#000000" loext:opacity="100%" fo:font-size="14pt" officeooo:rsid="0762dd27" style:font-name-asian="Calibri" style:font-size-asian="14pt" style:font-name-complex="Calibri" style:font-size-complex="14pt"/>
    </style:style>
    <style:style style:name="T839" style:family="text">
      <style:text-properties fo:color="#000000" loext:opacity="100%" fo:font-size="12pt" officeooo:rsid="0762dd27" style:font-name-asian="Calibri" style:font-size-asian="12pt" style:font-name-complex="Calibri" style:font-size-complex="12pt"/>
    </style:style>
    <style:style style:name="T840" style:family="text">
      <style:text-properties fo:color="#000000" loext:opacity="100%" fo:font-size="12pt" officeooo:rsid="081ae07c" style:font-name-asian="Calibri" style:font-size-asian="12pt" style:font-name-complex="Calibri" style:font-size-complex="12pt"/>
    </style:style>
    <style:style style:name="T841" style:family="text">
      <style:text-properties fo:color="#000000" loext:opacity="100%" fo:font-size="12pt" officeooo:rsid="0864d4df" style:font-name-asian="Calibri" style:font-size-asian="12pt" style:font-name-complex="Calibri" style:font-size-complex="12pt"/>
    </style:style>
    <style:style style:name="T842" style:family="text">
      <style:text-properties fo:color="#000000" loext:opacity="100%" fo:font-size="12pt" officeooo:rsid="087a1cb3" style:font-name-asian="Calibri" style:font-size-asian="12pt" style:font-name-complex="Calibri" style:font-size-complex="12pt"/>
    </style:style>
    <style:style style:name="T843" style:family="text">
      <style:text-properties fo:color="#000000" loext:opacity="100%" fo:font-size="12pt" officeooo:rsid="07e77cfd" style:font-name-asian="Calibri" style:font-size-asian="12pt" style:font-name-complex="Calibri" style:font-size-complex="12pt"/>
    </style:style>
    <style:style style:name="T844" style:family="text">
      <style:text-properties fo:color="#000000" loext:opacity="100%" fo:font-size="12pt" officeooo:rsid="082de3ec" style:font-name-asian="Calibri" style:font-size-asian="12pt" style:font-name-complex="Calibri" style:font-size-complex="12pt"/>
    </style:style>
    <style:style style:name="T845" style:family="text">
      <style:text-properties fo:color="#000000" loext:opacity="100%" fo:font-size="12pt" style:text-underline-style="none" officeooo:rsid="0762dd27" style:font-name-asian="Calibri" style:font-size-asian="12pt" style:font-name-complex="Calibri" style:font-size-complex="12pt"/>
    </style:style>
    <style:style style:name="T846" style:family="text">
      <style:text-properties fo:color="#000000" loext:opacity="100%" fo:font-size="12pt" style:text-underline-style="none" officeooo:rsid="086628b6" style:font-name-asian="Calibri" style:font-size-asian="12pt" style:font-name-complex="Calibri" style:font-size-complex="12pt"/>
    </style:style>
    <style:style style:name="T847" style:family="text">
      <style:text-properties fo:color="#000000" loext:opacity="100%" fo:font-size="12pt" style:text-underline-style="none" officeooo:rsid="0878c5e7" style:font-name-asian="Calibri" style:font-size-asian="12pt" style:font-name-complex="Calibri" style:font-size-complex="12pt"/>
    </style:style>
    <style:style style:name="T848" style:family="text">
      <style:text-properties fo:color="#000000" loext:opacity="100%" fo:font-size="12pt" style:text-underline-style="none" officeooo:rsid="076393a9" style:font-name-asian="Calibri" style:font-size-asian="12pt" style:font-name-complex="Calibri" style:font-size-complex="12pt"/>
    </style:style>
    <style:style style:name="T849" style:family="text">
      <style:text-properties fo:color="#000000" loext:opacity="100%" fo:font-size="12pt" style:text-underline-style="none" officeooo:rsid="087b6436" style:font-name-asian="Calibri" style:font-size-asian="12pt" style:font-name-complex="Calibri" style:font-size-complex="12pt"/>
    </style:style>
    <style:style style:name="T850" style:family="text">
      <style:text-properties fo:color="#000000" loext:opacity="100%" fo:font-size="12pt" style:text-underline-style="none" officeooo:rsid="081ae07c" style:font-name-asian="Calibri" style:font-size-asian="12pt" style:font-name-complex="Calibri" style:font-size-complex="12pt"/>
    </style:style>
    <style:style style:name="T851" style:family="text">
      <style:text-properties fo:color="#000000" loext:opacity="100%" fo:font-size="12pt" style:text-underline-style="none" officeooo:rsid="08505bd1" style:font-name-asian="Calibri" style:font-size-asian="12pt" style:font-name-complex="Calibri" style:font-size-complex="12pt"/>
    </style:style>
    <style:style style:name="T852" style:family="text">
      <style:text-properties fo:color="#000000" loext:opacity="100%" fo:font-size="12pt" style:text-underline-style="none" officeooo:rsid="082de3ec" style:font-name-asian="Calibri" style:font-size-asian="12pt" style:font-name-complex="Calibri" style:font-size-complex="12pt"/>
    </style:style>
    <style:style style:name="T853" style:family="text">
      <style:text-properties fo:color="#000000" loext:opacity="100%" fo:font-size="12pt" style:text-underline-style="none" officeooo:rsid="0864d4df" style:font-name-asian="Calibri" style:font-size-asian="12pt" style:font-name-complex="Calibri" style:font-size-complex="12pt"/>
    </style:style>
    <style:style style:name="T854" style:family="text">
      <style:text-properties fo:color="#000000" loext:opacity="100%" fo:font-size="12pt" style:text-underline-style="none" officeooo:rsid="08003407" style:font-name-asian="Calibri" style:font-size-asian="12pt" style:font-name-complex="Calibri" style:font-size-complex="12pt"/>
    </style:style>
    <style:style style:name="T855" style:family="text">
      <style:text-properties fo:color="#000000" loext:opacity="100%" fo:font-size="12pt" style:text-underline-style="none" officeooo:rsid="080d7ab1" style:font-name-asian="Calibri" style:font-size-asian="12pt" style:font-name-complex="Calibri" style:font-size-complex="12pt"/>
    </style:style>
    <style:style style:name="T856" style:family="text">
      <style:text-properties fo:color="#000000" loext:opacity="100%" fo:font-size="12pt" style:text-underline-style="none" officeooo:rsid="07fbc43b" style:font-name-asian="Calibri" style:font-size-asian="12pt" style:font-name-complex="Calibri" style:font-size-complex="12pt"/>
    </style:style>
    <style:style style:name="T857" style:family="text">
      <style:text-properties fo:color="#000000" loext:opacity="100%" fo:font-size="12pt" style:text-underline-style="none" officeooo:rsid="07e77cfd" style:font-name-asian="Calibri" style:font-size-asian="12pt" style:font-name-complex="Calibri" style:font-size-complex="12pt"/>
    </style:style>
    <style:style style:name="T858" style:family="text">
      <style:text-properties fo:color="#000000" loext:opacity="100%" fo:font-size="12pt" style:text-underline-style="none" officeooo:rsid="098d5e3a" style:font-name-asian="Calibri" style:font-size-asian="12pt" style:font-name-complex="Calibri" style:font-size-complex="12pt"/>
    </style:style>
    <style:style style:name="T859" style:family="text">
      <style:text-properties fo:color="#000000" loext:opacity="100%" fo:font-size="12pt" style:text-underline-style="none" officeooo:rsid="080ec1a5" style:font-name-asian="Calibri" style:font-size-asian="12pt" style:font-name-complex="Calibri" style:font-size-complex="12pt"/>
    </style:style>
    <style:style style:name="T860" style:family="text">
      <style:text-properties fo:color="#000000" loext:opacity="100%" fo:font-size="12pt" style:text-underline-style="none" officeooo:rsid="076388e2" style:font-name-asian="Calibri" style:font-size-asian="12pt" style:font-name-complex="Calibri" style:font-size-complex="12pt"/>
    </style:style>
    <style:style style:name="T861" style:family="text">
      <style:text-properties fo:color="#000000" loext:opacity="100%" fo:font-size="12pt" style:text-underline-style="none" officeooo:rsid="093e1cc2" style:font-name-asian="Calibri" style:font-size-asian="12pt" style:font-name-complex="Calibri" style:font-size-complex="12pt"/>
    </style:style>
    <style:style style:name="T862" style:family="text">
      <style:text-properties fo:color="#000000" loext:opacity="100%" fo:font-size="12pt" style:text-underline-style="none" officeooo:rsid="07055008" style:font-name-asian="Calibri" style:font-size-asian="12pt" style:font-name-complex="Calibri" style:font-size-complex="12pt"/>
    </style:style>
    <style:style style:name="T863" style:family="text">
      <style:text-properties fo:color="#000000" loext:opacity="100%" fo:font-size="12pt" style:text-underline-style="none" officeooo:rsid="0878498f" style:font-name-asian="Calibri" style:font-size-asian="12pt" style:font-name-complex="Calibri" style:font-size-complex="12pt"/>
    </style:style>
    <style:style style:name="T864" style:family="text">
      <style:text-properties style:text-underline-style="solid" style:text-underline-width="auto" style:text-underline-color="font-color" fo:font-weight="normal" officeooo:rsid="08767187" style:font-weight-asian="normal" style:font-weight-complex="normal"/>
    </style:style>
    <style:style style:name="T865" style:family="text">
      <style:text-properties fo:font-weight="normal" officeooo:rsid="08767187" style:font-weight-asian="normal" style:font-weight-complex="normal"/>
    </style:style>
    <style:style style:name="T866" style:family="text">
      <style:text-properties fo:font-size="9pt" fo:font-weight="normal" officeooo:rsid="08767187" style:font-size-asian="9pt" style:font-weight-asian="normal" style:font-size-complex="9pt" style:font-weight-complex="normal"/>
    </style:style>
    <style:style style:name="T867" style:family="text">
      <style:text-properties fo:font-size="9pt" fo:font-weight="normal" officeooo:rsid="08642e42" style:font-size-asian="9pt" style:font-weight-asian="normal" style:font-size-complex="9pt" style:font-weight-complex="normal"/>
    </style:style>
    <style:style style:name="T868" style:family="text">
      <style:text-properties fo:color="#000000" loext:opacity="100%" fo:font-weight="normal" officeooo:rsid="09b8cdcf" style:font-name-asian="Calibri" style:font-weight-asian="normal" style:font-name-complex="Calibri" style:font-weight-complex="normal"/>
    </style:style>
    <style:style style:name="T869" style:family="text">
      <style:text-properties fo:color="#000000" loext:opacity="100%" fo:font-weight="normal" officeooo:rsid="087c1ca9" style:font-name-asian="Calibri" style:font-weight-asian="normal" style:font-name-complex="Calibri" style:font-weight-complex="normal"/>
    </style:style>
    <style:style style:name="T870" style:family="text">
      <style:text-properties officeooo:rsid="087e17c5"/>
    </style:style>
    <style:style style:name="T871" style:family="text">
      <style:text-properties officeooo:rsid="087e3311"/>
    </style:style>
    <style:style style:name="T872" style:family="text">
      <style:text-properties officeooo:rsid="087ea610"/>
    </style:style>
    <style:style style:name="T873" style:family="text">
      <style:text-properties officeooo:rsid="088023f5"/>
    </style:style>
    <style:style style:name="T874" style:family="text">
      <style:text-properties officeooo:rsid="0881371f"/>
    </style:style>
    <style:style style:name="T875" style:family="text">
      <style:text-properties officeooo:rsid="09bacd4e"/>
    </style:style>
    <style:style style:name="T876" style:family="text">
      <style:text-properties officeooo:rsid="08822d2d"/>
    </style:style>
    <style:style style:name="T877" style:family="text">
      <style:text-properties officeooo:rsid="0883b1d4"/>
    </style:style>
    <style:style style:name="T878" style:family="text">
      <style:text-properties fo:font-weight="bold" officeooo:rsid="0971dae2" style:font-weight-asian="bold" style:font-weight-complex="bold"/>
    </style:style>
    <style:style style:name="T879" style:family="text">
      <style:text-properties officeooo:rsid="0971dae2"/>
    </style:style>
    <style:style style:name="T880" style:family="text">
      <style:text-properties fo:font-size="24pt" style:text-underline-style="none" officeooo:rsid="08844ea6" style:font-size-asian="24pt" style:font-size-complex="24pt"/>
    </style:style>
    <style:style style:name="T881" style:family="text">
      <style:text-properties fo:font-size="14pt" style:text-underline-style="none" officeooo:rsid="094b46ae" style:font-size-asian="14pt" style:font-size-complex="14pt"/>
    </style:style>
    <style:style style:name="T882" style:family="text">
      <style:text-properties style:text-underline-style="none" officeooo:rsid="08844ea6"/>
    </style:style>
    <style:style style:name="T883" style:family="text">
      <style:text-properties style:text-underline-style="none" fo:font-weight="normal" officeooo:rsid="0884bda5" style:font-weight-asian="normal" style:font-weight-complex="normal"/>
    </style:style>
    <style:style style:name="T884" style:family="text">
      <style:text-properties style:text-underline-style="solid" style:text-underline-width="auto" style:text-underline-color="font-color" fo:font-weight="normal" officeooo:rsid="088c3119" style:font-weight-asian="normal" style:font-weight-complex="normal"/>
    </style:style>
    <style:style style:name="T885" style:family="text">
      <style:text-properties fo:font-weight="normal" officeooo:rsid="0889b082" style:font-weight-asian="normal" style:font-weight-complex="normal"/>
    </style:style>
    <style:style style:name="T886" style:family="text">
      <style:text-properties fo:font-weight="normal" officeooo:rsid="0889b2a0" style:font-weight-asian="normal" style:font-weight-complex="normal"/>
    </style:style>
    <style:style style:name="T887" style:family="text">
      <style:text-properties fo:font-weight="normal" officeooo:rsid="088a8697" style:font-weight-asian="normal" style:font-weight-complex="normal"/>
    </style:style>
    <style:style style:name="T888" style:family="text">
      <style:text-properties fo:font-weight="normal" officeooo:rsid="088cc9ff" style:font-weight-asian="normal" style:font-weight-complex="normal"/>
    </style:style>
    <style:style style:name="T889" style:family="text">
      <style:text-properties fo:font-weight="normal" officeooo:rsid="088c3119" style:font-weight-asian="normal" style:font-weight-complex="normal"/>
    </style:style>
    <style:style style:name="T890" style:family="text">
      <style:text-properties style:text-underline-style="solid" style:text-underline-width="auto" style:text-underline-color="font-color" fo:font-weight="normal" officeooo:rsid="0886344d" style:font-weight-asian="normal" style:font-weight-complex="normal"/>
    </style:style>
    <style:style style:name="T891" style:family="text">
      <style:text-properties fo:font-weight="normal" officeooo:rsid="0886344d" style:font-weight-asian="normal" style:font-weight-complex="normal"/>
    </style:style>
    <style:style style:name="T892" style:family="text">
      <style:text-properties fo:font-weight="normal" officeooo:rsid="0886db0a" style:font-weight-asian="normal" style:font-weight-complex="normal"/>
    </style:style>
    <style:style style:name="T893" style:family="text">
      <style:text-properties fo:color="#000000" loext:opacity="100%" fo:font-weight="normal" officeooo:rsid="088d762b" style:font-name-asian="Calibri" style:font-weight-asian="normal" style:font-name-complex="Calibri" style:font-weight-complex="normal"/>
    </style:style>
    <style:style style:name="T894" style:family="text">
      <style:text-properties fo:color="#000000" loext:opacity="100%" fo:font-weight="normal" officeooo:rsid="088d86cf" style:font-name-asian="Calibri" style:font-weight-asian="normal" style:font-name-complex="Calibri" style:font-weight-complex="normal"/>
    </style:style>
    <style:style style:name="T895" style:family="text">
      <style:text-properties fo:color="#000000" loext:opacity="100%" fo:font-weight="normal" officeooo:rsid="088f726a" style:font-name-asian="Calibri" style:font-weight-asian="normal" style:font-name-complex="Calibri" style:font-weight-complex="normal"/>
    </style:style>
    <style:style style:name="T896" style:family="text">
      <style:text-properties officeooo:rsid="09bad06b"/>
    </style:style>
    <style:style style:name="T897" style:family="text">
      <style:text-properties officeooo:rsid="088f8b21"/>
    </style:style>
    <style:style style:name="T898" style:family="text">
      <style:text-properties officeooo:rsid="08913c5d"/>
    </style:style>
    <style:style style:name="T899" style:family="text">
      <style:text-properties officeooo:rsid="0891d80f"/>
    </style:style>
    <style:style style:name="T900" style:family="text">
      <style:text-properties fo:font-size="24pt" style:text-underline-style="none" officeooo:rsid="0891ec0b" style:font-size-asian="24pt" style:font-size-complex="24pt"/>
    </style:style>
    <style:style style:name="T901" style:family="text">
      <style:text-properties style:text-underline-style="none" officeooo:rsid="0891ec0b"/>
    </style:style>
    <style:style style:name="T902" style:family="text">
      <style:text-properties fo:font-size="14pt" style:text-underline-style="none" officeooo:rsid="0891ec0b" style:font-size-asian="14pt" style:font-size-complex="14pt"/>
    </style:style>
    <style:style style:name="T903" style:family="text">
      <style:text-properties fo:font-size="14pt" style:text-underline-style="none" fo:font-weight="normal" officeooo:rsid="0893912d" style:font-size-asian="14pt" style:font-weight-asian="normal" style:font-size-complex="14pt" style:font-weight-complex="normal"/>
    </style:style>
    <style:style style:name="T904" style:family="text">
      <style:text-properties fo:font-size="14pt" style:text-underline-style="none" fo:font-weight="normal" officeooo:rsid="0884bda5" style:font-size-asian="14pt" style:font-weight-asian="normal" style:font-size-complex="14pt" style:font-weight-complex="normal"/>
    </style:style>
    <style:style style:name="T905" style:family="text">
      <style:text-properties fo:font-size="14pt" style:text-underline-style="none" officeooo:rsid="08844ea6" style:font-size-asian="14pt" style:font-size-complex="14pt"/>
    </style:style>
    <style:style style:name="T906" style:family="text">
      <style:text-properties style:text-underline-style="solid" style:text-underline-width="auto" style:text-underline-color="font-color" fo:font-weight="normal" officeooo:rsid="08943c98" style:font-weight-asian="normal" style:font-weight-complex="normal"/>
    </style:style>
    <style:style style:name="T907" style:family="text">
      <style:text-properties fo:font-weight="normal" officeooo:rsid="0894c332" style:font-weight-asian="normal" style:font-weight-complex="normal"/>
    </style:style>
    <style:style style:name="T908" style:family="text">
      <style:text-properties fo:font-weight="normal" officeooo:rsid="08952cb5" style:font-weight-asian="normal" style:font-weight-complex="normal"/>
    </style:style>
    <style:style style:name="T909" style:family="text">
      <style:text-properties fo:font-weight="normal" officeooo:rsid="08955639" style:font-weight-asian="normal" style:font-weight-complex="normal"/>
    </style:style>
    <style:style style:name="T910" style:family="text">
      <style:text-properties style:text-underline-style="solid" style:text-underline-width="auto" style:text-underline-color="font-color" fo:font-weight="normal" officeooo:rsid="0895f418" style:font-weight-asian="normal" style:font-weight-complex="normal"/>
    </style:style>
    <style:style style:name="T911" style:family="text">
      <style:text-properties fo:font-weight="normal" officeooo:rsid="08939ac7" style:font-weight-asian="normal" style:font-weight-complex="normal"/>
    </style:style>
    <style:style style:name="T912" style:family="text">
      <style:text-properties fo:font-weight="normal" officeooo:rsid="0895f418" style:font-weight-asian="normal" style:font-weight-complex="normal"/>
    </style:style>
    <style:style style:name="T913" style:family="text">
      <style:text-properties fo:color="#000000" loext:opacity="100%" fo:font-weight="normal" officeooo:rsid="09bbdb68" style:font-name-asian="Calibri" style:font-weight-asian="normal" style:font-name-complex="Calibri" style:font-weight-complex="normal"/>
    </style:style>
    <style:style style:name="T914" style:family="text">
      <style:text-properties fo:color="#000000" loext:opacity="100%" fo:font-weight="normal" officeooo:rsid="0897c0ba" style:font-name-asian="Calibri" style:font-weight-asian="normal" style:font-name-complex="Calibri" style:font-weight-complex="normal"/>
    </style:style>
    <style:style style:name="T915" style:family="text">
      <style:text-properties fo:color="#000000" loext:opacity="100%" fo:font-weight="normal" officeooo:rsid="0897c5c1" style:font-name-asian="Calibri" style:font-weight-asian="normal" style:font-name-complex="Calibri" style:font-weight-complex="normal"/>
    </style:style>
    <style:style style:name="T916" style:family="text">
      <style:text-properties fo:color="#000000" loext:opacity="100%" fo:font-weight="normal" officeooo:rsid="08995ccf" style:font-name-asian="Calibri" style:font-weight-asian="normal" style:font-name-complex="Calibri" style:font-weight-complex="normal"/>
    </style:style>
    <style:style style:name="T917" style:family="text">
      <style:text-properties officeooo:rsid="089cd277"/>
    </style:style>
    <style:style style:name="T918" style:family="text">
      <style:text-properties officeooo:rsid="09bd14b1"/>
    </style:style>
    <style:style style:name="T919" style:family="text">
      <style:text-properties officeooo:rsid="089ecf5f"/>
    </style:style>
    <style:style style:name="T920" style:family="text">
      <style:text-properties officeooo:rsid="089af387"/>
    </style:style>
    <style:style style:name="T921" style:family="text">
      <style:text-properties officeooo:rsid="08a03786"/>
    </style:style>
    <style:style style:name="T922" style:family="text">
      <style:text-properties officeooo:rsid="09be69dc"/>
    </style:style>
    <style:style style:name="T923" style:family="text">
      <style:text-properties officeooo:rsid="08a0eae0"/>
    </style:style>
    <style:style style:name="T924" style:family="text">
      <style:text-properties officeooo:rsid="08a3db0d"/>
    </style:style>
    <style:style style:name="T925" style:family="text">
      <style:text-properties officeooo:rsid="08a524bb"/>
    </style:style>
    <style:style style:name="T926" style:family="text">
      <style:text-properties officeooo:rsid="08a68198"/>
    </style:style>
    <style:style style:name="T927" style:family="text">
      <style:text-properties fo:font-weight="bold" officeooo:rsid="097281b8" style:font-weight-asian="bold" style:font-weight-complex="bold"/>
    </style:style>
    <style:style style:name="T928" style:family="text">
      <style:text-properties officeooo:rsid="097281b8"/>
    </style:style>
    <style:style style:name="T929" style:family="text">
      <style:text-properties fo:font-size="24pt" style:text-underline-style="none" officeooo:rsid="08b017fc" style:font-size-asian="24pt" style:font-size-complex="24pt"/>
    </style:style>
    <style:style style:name="T930" style:family="text">
      <style:text-properties style:text-underline-style="none" officeooo:rsid="08bc0061" style:font-name-asian="Calibri" style:font-name-complex="Calibri"/>
    </style:style>
    <style:style style:name="T931" style:family="text">
      <style:text-properties style:text-underline-style="none" fo:font-weight="normal" officeooo:rsid="08bc0061" style:font-name-asian="Calibri" style:font-weight-asian="normal" style:font-name-complex="Calibri" style:font-weight-complex="normal"/>
    </style:style>
    <style:style style:name="T932" style:family="text">
      <style:text-properties style:text-underline-style="none" fo:font-weight="normal" officeooo:rsid="08c204e1" style:font-name-asian="Calibri" style:font-weight-asian="normal" style:font-name-complex="Calibri" style:font-weight-complex="normal"/>
    </style:style>
    <style:style style:name="T933" style:family="text">
      <style:text-properties style:text-underline-style="none" fo:font-weight="normal" officeooo:rsid="08c349f8" style:font-name-asian="Calibri" style:font-weight-asian="normal" style:font-name-complex="Calibri" style:font-weight-complex="normal"/>
    </style:style>
    <style:style style:name="T934" style:family="text">
      <style:text-properties fo:font-size="14pt" style:text-underline-style="none" fo:font-weight="normal" officeooo:rsid="08c349f8" style:font-size-asian="14pt" style:font-weight-asian="normal" style:font-size-complex="14pt" style:font-weight-complex="normal"/>
    </style:style>
    <style:style style:name="T935" style:family="text">
      <style:text-properties fo:font-size="14pt" style:text-underline-style="none" fo:font-weight="normal" officeooo:rsid="08c05ba2" style:font-size-asian="14pt" style:font-weight-asian="normal" style:font-size-complex="14pt" style:font-weight-complex="normal"/>
    </style:style>
    <style:style style:name="T936" style:family="text">
      <style:text-properties fo:font-size="14pt" style:text-underline-style="none" fo:font-weight="normal" officeooo:rsid="08bcfcae" style:font-size-asian="14pt" style:font-weight-asian="normal" style:font-size-complex="14pt" style:font-weight-complex="normal"/>
    </style:style>
    <style:style style:name="T937" style:family="text">
      <style:text-properties fo:font-size="14pt" style:text-underline-style="none" officeooo:rsid="08b017fc" style:font-size-asian="14pt" style:font-size-complex="14pt"/>
    </style:style>
    <style:style style:name="T938" style:family="text">
      <style:text-properties fo:font-size="14pt" style:text-underline-style="none" fo:font-weight="normal" officeooo:rsid="08b017fc" style:font-size-asian="14pt" style:font-weight-asian="normal" style:font-size-complex="14pt" style:font-weight-complex="normal"/>
    </style:style>
    <style:style style:name="T939" style:family="text">
      <style:text-properties fo:font-size="14pt" style:text-underline-style="none" officeooo:rsid="08b03dff" style:font-size-asian="14pt" style:font-size-complex="14pt"/>
    </style:style>
    <style:style style:name="T940" style:family="text">
      <style:text-properties style:text-underline-style="solid" style:text-underline-width="auto" style:text-underline-color="font-color" fo:font-weight="normal" officeooo:rsid="08b3a9ea" style:font-weight-asian="normal" style:font-weight-complex="normal"/>
    </style:style>
    <style:style style:name="T941" style:family="text">
      <style:text-properties fo:font-weight="normal" officeooo:rsid="08b3a9ea" style:font-weight-asian="normal" style:font-weight-complex="normal"/>
    </style:style>
    <style:style style:name="T942" style:family="text">
      <style:text-properties fo:font-size="13pt" fo:font-weight="normal" officeooo:rsid="08b2ebe2" style:font-size-asian="13pt" style:font-weight-asian="normal" style:font-size-complex="13pt" style:font-weight-complex="normal"/>
    </style:style>
    <style:style style:name="T943" style:family="text">
      <style:text-properties fo:font-weight="normal" officeooo:rsid="08b37d69" style:font-weight-asian="normal" style:font-weight-complex="normal"/>
    </style:style>
    <style:style style:name="T944" style:family="text">
      <style:text-properties fo:font-weight="normal" officeooo:rsid="08b2ebe2" style:font-weight-asian="normal" style:font-weight-complex="normal"/>
    </style:style>
    <style:style style:name="T945" style:family="text">
      <style:text-properties fo:font-weight="normal" officeooo:rsid="08b1d11a" style:font-weight-asian="normal" style:font-weight-complex="normal"/>
    </style:style>
    <style:style style:name="T946" style:family="text">
      <style:text-properties fo:color="#000000" loext:opacity="100%" fo:font-weight="normal" officeooo:rsid="09beb635" style:font-name-asian="Calibri" style:font-weight-asian="normal" style:font-name-complex="Calibri" style:font-weight-complex="normal"/>
    </style:style>
    <style:style style:name="T947" style:family="text">
      <style:text-properties fo:color="#000000" loext:opacity="100%" fo:font-weight="normal" officeooo:rsid="08b53bd6" style:font-name-asian="Calibri" style:font-weight-asian="normal" style:font-name-complex="Calibri" style:font-weight-complex="normal"/>
    </style:style>
    <style:style style:name="T948" style:family="text">
      <style:text-properties fo:color="#000000" loext:opacity="100%" fo:font-weight="normal" officeooo:rsid="08b6d411" style:font-name-asian="Calibri" style:font-weight-asian="normal" style:font-name-complex="Calibri" style:font-weight-complex="normal"/>
    </style:style>
    <style:style style:name="T949" style:family="text">
      <style:text-properties fo:color="#000000" loext:opacity="100%" fo:font-weight="normal" officeooo:rsid="08b83be8" style:font-name-asian="Calibri" style:font-weight-asian="normal" style:font-name-complex="Calibri" style:font-weight-complex="normal"/>
    </style:style>
    <style:style style:name="T950" style:family="text">
      <style:text-properties fo:color="#000000" loext:opacity="100%" fo:font-weight="normal" officeooo:rsid="08b84175" style:font-name-asian="Calibri" style:font-weight-asian="normal" style:font-name-complex="Calibri" style:font-weight-complex="normal"/>
    </style:style>
    <style:style style:name="T951" style:family="text">
      <style:text-properties officeooo:rsid="08ba09ac"/>
    </style:style>
    <style:style style:name="T952" style:family="text">
      <style:text-properties officeooo:rsid="08c6d6f6"/>
    </style:style>
    <style:style style:name="T953" style:family="text">
      <style:text-properties officeooo:rsid="08ca2ebe"/>
    </style:style>
    <style:style style:name="T954" style:family="text">
      <style:text-properties fo:font-weight="bold" officeooo:rsid="08c9dab6" style:font-weight-asian="bold" style:font-weight-complex="bold"/>
    </style:style>
    <style:style style:name="T955" style:family="text">
      <style:text-properties officeooo:rsid="08c9dab6"/>
    </style:style>
    <style:style style:name="T956" style:family="text">
      <style:text-properties officeooo:rsid="08c753e7"/>
    </style:style>
    <style:style style:name="T957" style:family="text">
      <style:text-properties officeooo:rsid="05a685e2"/>
    </style:style>
    <style:style style:name="T958" style:family="text">
      <style:text-properties officeooo:rsid="08c917a1"/>
    </style:style>
    <style:style style:name="T959" style:family="text">
      <style:text-properties fo:font-weight="bold" officeooo:rsid="09745543" style:font-weight-asian="bold" style:font-weight-complex="bold"/>
    </style:style>
    <style:style style:name="T960" style:family="text">
      <style:text-properties officeooo:rsid="09745543"/>
    </style:style>
    <style:style style:name="T961" style:family="text">
      <style:text-properties fo:font-size="24pt" style:text-underline-style="none" officeooo:rsid="08ca7f80" style:font-size-asian="24pt" style:font-size-complex="24pt"/>
    </style:style>
    <style:style style:name="T962" style:family="text">
      <style:text-properties style:text-underline-style="none" officeooo:rsid="08ca7f80"/>
    </style:style>
    <style:style style:name="T963" style:family="text">
      <style:text-properties style:text-underline-style="none" fo:font-weight="bold" officeooo:rsid="08ca7f80" style:font-weight-asian="bold" style:font-weight-complex="bold"/>
    </style:style>
    <style:style style:name="T964" style:family="text">
      <style:text-properties style:text-underline-style="solid" style:text-underline-width="auto" style:text-underline-color="font-color" fo:font-weight="normal" officeooo:rsid="08cc8ff0" style:font-weight-asian="normal" style:font-weight-complex="normal"/>
    </style:style>
    <style:style style:name="T965" style:family="text">
      <style:text-properties fo:font-weight="normal" officeooo:rsid="08cc8ff0" style:font-weight-asian="normal" style:font-weight-complex="normal"/>
    </style:style>
    <style:style style:name="T966" style:family="text">
      <style:text-properties fo:font-size="13pt" fo:font-weight="normal" officeooo:rsid="08cc8ff0" style:font-size-asian="13pt" style:font-weight-asian="normal" style:font-size-complex="13pt" style:font-weight-complex="normal"/>
    </style:style>
    <style:style style:name="T967" style:family="text">
      <style:text-properties fo:font-weight="normal" officeooo:rsid="08cdb136" style:font-weight-asian="normal" style:font-weight-complex="normal"/>
    </style:style>
    <style:style style:name="T968" style:family="text">
      <style:text-properties fo:font-weight="normal" officeooo:rsid="08cf7845" style:font-weight-asian="normal" style:font-weight-complex="normal"/>
    </style:style>
    <style:style style:name="T969" style:family="text">
      <style:text-properties fo:font-size="9pt" fo:font-weight="normal" officeooo:rsid="08cc8ff0" style:font-size-asian="9pt" style:font-weight-asian="normal" style:font-size-complex="9pt" style:font-weight-complex="normal"/>
    </style:style>
    <style:style style:name="T970" style:family="text">
      <style:text-properties style:text-underline-style="solid" style:text-underline-width="auto" style:text-underline-color="font-color" fo:font-weight="normal" officeooo:rsid="08cf7845" style:font-weight-asian="normal" style:font-weight-complex="normal"/>
    </style:style>
    <style:style style:name="T971" style:family="text">
      <style:text-properties fo:font-weight="normal" officeooo:rsid="08ca9859" style:font-weight-asian="normal" style:font-weight-complex="normal"/>
    </style:style>
    <style:style style:name="T972" style:family="text">
      <style:text-properties fo:font-size="8pt" fo:font-weight="normal" officeooo:rsid="08d0a709" style:font-size-asian="8pt" style:font-weight-asian="normal" style:font-size-complex="8pt" style:font-weight-complex="normal"/>
    </style:style>
    <style:style style:name="T973" style:family="text">
      <style:text-properties fo:font-size="8pt" fo:font-weight="normal" officeooo:rsid="0765305a" style:font-size-asian="8pt" style:font-weight-asian="normal" style:font-size-complex="8pt" style:font-weight-complex="normal"/>
    </style:style>
    <style:style style:name="T974" style:family="text">
      <style:text-properties fo:font-size="8pt" fo:font-weight="normal" officeooo:rsid="08885b69" style:font-size-asian="8pt" style:font-weight-asian="normal" style:font-size-complex="8pt" style:font-weight-complex="normal"/>
    </style:style>
    <style:style style:name="T975" style:family="text">
      <style:text-properties fo:font-weight="normal" officeooo:rsid="08d0a709" style:font-weight-asian="normal" style:font-weight-complex="normal"/>
    </style:style>
    <style:style style:name="T976" style:family="text">
      <style:text-properties fo:font-size="12pt" fo:font-weight="normal" officeooo:rsid="07f84b6f" style:font-size-asian="12pt" style:font-weight-asian="normal" style:font-size-complex="12pt" style:font-weight-complex="normal"/>
    </style:style>
    <style:style style:name="T977" style:family="text">
      <style:text-properties fo:color="#000000" loext:opacity="100%" fo:font-weight="normal" officeooo:rsid="08d20180" style:font-name-asian="Calibri" style:font-weight-asian="normal" style:font-name-complex="Calibri" style:font-weight-complex="normal"/>
    </style:style>
    <style:style style:name="T978" style:family="text">
      <style:text-properties fo:color="#000000" loext:opacity="100%" fo:font-weight="normal" officeooo:rsid="08d293da" style:font-name-asian="Calibri" style:font-weight-asian="normal" style:font-name-complex="Calibri" style:font-weight-complex="normal"/>
    </style:style>
    <style:style style:name="T979" style:family="text">
      <style:text-properties fo:color="#000000" loext:opacity="100%" officeooo:rsid="08d293da" style:font-name-asian="Calibri" style:font-name-complex="Calibri"/>
    </style:style>
    <style:style style:name="T980" style:family="text">
      <style:text-properties fo:color="#000000" loext:opacity="100%" fo:font-weight="normal" officeooo:rsid="08d3af99" style:font-name-asian="Calibri" style:font-weight-asian="normal" style:font-name-complex="Calibri" style:font-weight-complex="normal"/>
    </style:style>
    <style:style style:name="T981" style:family="text">
      <style:text-properties fo:color="#000000" loext:opacity="100%" fo:font-weight="normal" officeooo:rsid="08d458cb" style:font-name-asian="Calibri" style:font-weight-asian="normal" style:font-name-complex="Calibri" style:font-weight-complex="normal"/>
    </style:style>
    <style:style style:name="T982" style:family="text">
      <style:text-properties fo:color="#000000" loext:opacity="100%" fo:font-weight="normal" officeooo:rsid="08d4948b" style:font-name-asian="Calibri" style:font-weight-asian="normal" style:font-name-complex="Calibri" style:font-weight-complex="normal"/>
    </style:style>
    <style:style style:name="T983" style:family="text">
      <style:text-properties officeooo:rsid="08d7015c"/>
    </style:style>
    <style:style style:name="T984" style:family="text">
      <style:text-properties officeooo:rsid="08d4948b"/>
    </style:style>
    <style:style style:name="T985" style:family="text">
      <style:text-properties officeooo:rsid="08d458cb"/>
    </style:style>
    <style:style style:name="T986" style:family="text">
      <style:text-properties officeooo:rsid="08d5f03b"/>
    </style:style>
    <style:style style:name="T987" style:family="text">
      <style:text-properties officeooo:rsid="08d7ce52"/>
    </style:style>
    <style:style style:name="T988" style:family="text">
      <style:text-properties officeooo:rsid="08d3af99"/>
    </style:style>
    <style:style style:name="T989" style:family="text">
      <style:text-properties officeooo:rsid="08d293da"/>
    </style:style>
    <style:style style:name="T990" style:family="text">
      <style:text-properties officeooo:rsid="08d8f876"/>
    </style:style>
    <style:style style:name="T991" style:family="text">
      <style:text-properties officeooo:rsid="08daa1bf"/>
    </style:style>
    <style:style style:name="T992" style:family="text">
      <style:text-properties fo:font-weight="bold" officeooo:rsid="097698d2" style:font-weight-asian="bold" style:font-weight-complex="bold"/>
    </style:style>
    <style:style style:name="T993" style:family="text">
      <style:text-properties officeooo:rsid="097698d2"/>
    </style:style>
    <style:style style:name="T994" style:family="text">
      <style:text-properties fo:font-size="13pt" style:text-underline-style="solid" style:text-underline-width="auto" style:text-underline-color="font-color" style:font-size-asian="13pt" style:font-size-complex="13pt"/>
    </style:style>
    <style:style style:name="T995" style:family="text">
      <style:text-properties fo:font-size="13pt" style:text-underline-style="solid" style:text-underline-width="auto" style:text-underline-color="font-color" officeooo:rsid="08dbbd8e" style:font-size-asian="13pt" style:font-size-complex="13pt"/>
    </style:style>
    <style:style style:name="T996" style:family="text">
      <style:text-properties fo:font-size="13pt" style:text-underline-style="solid" style:text-underline-width="auto" style:text-underline-color="font-color" officeooo:rsid="08deae49" style:font-size-asian="13pt" style:font-size-complex="13pt"/>
    </style:style>
    <style:style style:name="T997" style:family="text">
      <style:text-properties fo:font-size="15pt" fo:font-weight="bold" officeooo:rsid="08dbbd8e" style:font-size-asian="15pt" style:font-weight-asian="bold" style:font-size-complex="15pt" style:font-weight-complex="bold"/>
    </style:style>
    <style:style style:name="T998" style:family="text">
      <style:text-properties officeooo:rsid="08dbbd8e"/>
    </style:style>
    <style:style style:name="T999" style:family="text">
      <style:text-properties officeooo:rsid="08dcf55d"/>
    </style:style>
    <style:style style:name="T1000" style:family="text">
      <style:text-properties officeooo:rsid="08ddbd66"/>
    </style:style>
    <style:style style:name="T1001" style:family="text">
      <style:text-properties fo:font-size="14pt" fo:font-weight="normal" officeooo:rsid="08db9664" style:font-size-asian="14pt" style:font-weight-asian="normal" style:font-size-complex="14pt" style:font-weight-complex="normal"/>
    </style:style>
    <style:style style:name="T1002" style:family="text">
      <style:text-properties fo:font-size="13pt" style:text-underline-style="solid" style:text-underline-width="auto" style:text-underline-color="font-color" fo:font-weight="normal" officeooo:rsid="08db9664" style:font-size-asian="13pt" style:font-weight-asian="normal" style:font-size-complex="13pt" style:font-weight-complex="normal"/>
    </style:style>
    <style:style style:name="T1003" style:family="text">
      <style:text-properties fo:font-size="13pt" style:text-underline-style="solid" style:text-underline-width="auto" style:text-underline-color="font-color" fo:font-weight="normal" officeooo:rsid="08dbbd8e" style:font-size-asian="13pt" style:font-weight-asian="normal" style:font-size-complex="13pt" style:font-weight-complex="normal"/>
    </style:style>
    <style:style style:name="T1004" style:family="text">
      <style:text-properties fo:font-size="13pt" style:text-underline-style="solid" style:text-underline-width="auto" style:text-underline-color="font-color" fo:font-weight="normal" officeooo:rsid="08deae49" style:font-size-asian="13pt" style:font-weight-asian="normal" style:font-size-complex="13pt" style:font-weight-complex="normal"/>
    </style:style>
    <style:style style:name="T1005" style:family="text">
      <style:text-properties fo:font-size="13pt" fo:font-weight="normal" officeooo:rsid="08deae49" style:font-size-asian="13pt" style:font-weight-asian="normal" style:font-size-complex="13pt" style:font-weight-complex="normal"/>
    </style:style>
    <style:style style:name="T1006" style:family="text">
      <style:text-properties fo:font-size="14pt" fo:font-weight="normal" officeooo:rsid="08dbbd8e" style:font-size-asian="14pt" style:font-weight-asian="normal" style:font-size-complex="14pt" style:font-weight-complex="normal"/>
    </style:style>
    <style:style style:name="T1007" style:family="text">
      <style:text-properties fo:font-size="14pt" fo:font-weight="normal" officeooo:rsid="08deae49" style:font-size-asian="14pt" style:font-weight-asian="normal" style:font-size-complex="14pt" style:font-weight-complex="normal"/>
    </style:style>
    <style:style style:name="T1008" style:family="text">
      <style:text-properties fo:font-size="14pt" fo:font-weight="normal" officeooo:rsid="08df4482" style:font-size-asian="14pt" style:font-weight-asian="normal" style:font-size-complex="14pt" style:font-weight-complex="normal"/>
    </style:style>
    <style:style style:name="T1009" style:family="text">
      <style:text-properties officeooo:rsid="095b9352"/>
    </style:style>
    <style:style style:name="T1010" style:family="text">
      <style:text-properties officeooo:rsid="06612d35"/>
    </style:style>
    <style:style style:name="T1011" style:family="text">
      <style:text-properties officeooo:rsid="08a8cb19"/>
    </style:style>
    <style:style style:name="T1012" style:family="text">
      <style:text-properties officeooo:rsid="065d1457"/>
    </style:style>
    <style:style style:name="T1013" style:family="text">
      <style:text-properties officeooo:rsid="065f1f7c"/>
    </style:style>
    <style:style style:name="T1014" style:family="text">
      <style:text-properties officeooo:rsid="08a9ccc2"/>
    </style:style>
    <style:style style:name="T1015" style:family="text">
      <style:text-properties officeooo:rsid="065dd696"/>
    </style:style>
    <style:style style:name="T1016" style:family="text">
      <style:text-properties officeooo:rsid="065f76d2"/>
    </style:style>
    <style:style style:name="T1017" style:family="text">
      <style:text-properties officeooo:rsid="08a6fe81"/>
    </style:style>
    <style:style style:name="T1018" style:family="text">
      <style:text-properties officeooo:rsid="08aa5126"/>
    </style:style>
    <style:style style:name="T1019" style:family="text">
      <style:text-properties officeooo:rsid="065efa63"/>
    </style:style>
    <style:style style:name="T1020" style:family="text">
      <style:text-properties officeooo:rsid="08aac655"/>
    </style:style>
    <style:style style:name="T1021" style:family="text">
      <style:text-properties officeooo:rsid="0661e7ea"/>
    </style:style>
    <style:style style:name="T1022" style:family="text">
      <style:text-properties officeooo:rsid="08adc845"/>
    </style:style>
    <style:style style:name="T1023" style:family="text">
      <style:text-properties style:text-underline-style="none" fo:font-weight="bold" officeooo:rsid="06403130" style:font-weight-asian="bold" style:font-weight-complex="bold"/>
    </style:style>
    <style:style style:name="T1024" style:family="text">
      <style:text-properties style:text-underline-style="none" officeooo:rsid="06403130"/>
    </style:style>
    <style:style style:name="T1025" style:family="text">
      <style:text-properties style:text-underline-style="none" officeooo:rsid="09c30a9f"/>
    </style:style>
    <style:style style:name="T1026" style:family="text">
      <style:text-properties style:text-underline-style="none" officeooo:rsid="07215e17"/>
    </style:style>
    <style:style style:name="T1027" style:family="text">
      <style:text-properties fo:font-style="italic" style:text-underline-style="none" officeooo:rsid="07215e17" style:font-style-asian="italic" style:font-style-complex="italic"/>
    </style:style>
    <style:style style:name="T1028" style:family="text">
      <style:text-properties fo:font-style="italic" style:text-underline-style="none" officeooo:rsid="069bb595" style:font-style-asian="italic" style:font-style-complex="italic"/>
    </style:style>
    <style:style style:name="T1029" style:family="text">
      <style:text-properties style:text-underline-style="none" officeooo:rsid="069bb595"/>
    </style:style>
    <style:style style:name="T1030" style:family="text">
      <style:text-properties fo:font-style="italic" style:text-underline-style="none" officeooo:rsid="09c30a9f" style:font-style-asian="italic" style:font-style-complex="italic"/>
    </style:style>
    <style:style style:name="T1031" style:family="text">
      <style:text-properties style:text-underline-style="none" officeooo:rsid="07226345"/>
    </style:style>
    <style:style style:name="T1032" style:family="text">
      <style:text-properties style:text-underline-style="none" officeooo:rsid="0917f329"/>
    </style:style>
    <style:style style:name="T1033" style:family="text">
      <style:text-properties fo:font-size="12pt" style:text-underline-style="none" officeooo:rsid="0917f329" style:font-size-asian="12pt" style:font-size-complex="12pt"/>
    </style:style>
    <style:style style:name="T1034" style:family="text">
      <style:text-properties fo:font-size="12pt" style:text-underline-style="none" fo:font-weight="bold" officeooo:rsid="0917f329" style:font-size-asian="12pt" style:font-weight-asian="bold" style:font-size-complex="12pt" style:font-weight-complex="bold"/>
    </style:style>
    <style:style style:name="T1035" style:family="text">
      <style:text-properties fo:font-size="12pt" style:text-underline-style="none" officeooo:rsid="08e369d6" style:font-name-asian="Calibri" style:font-size-asian="12pt" style:font-name-complex="Calibri" style:font-size-complex="12pt"/>
    </style:style>
    <style:style style:name="T1036" style:family="text">
      <style:text-properties fo:font-size="12pt" style:text-underline-style="none" officeooo:rsid="0917f329" style:font-name-asian="Calibri" style:font-size-asian="12pt" style:font-name-complex="Calibri" style:font-size-complex="12pt"/>
    </style:style>
    <style:style style:name="T1037" style:family="text">
      <style:text-properties fo:font-size="12pt" style:text-underline-style="none" officeooo:rsid="07d0eec8" style:font-size-asian="12pt" style:font-size-complex="12pt"/>
    </style:style>
    <style:style style:name="T1038" style:family="text">
      <style:text-properties style:text-underline-style="none" officeooo:rsid="0917f329" style:font-name-asian="Calibri" style:font-name-complex="Calibri"/>
    </style:style>
    <style:style style:name="T1039" style:family="text">
      <style:text-properties style:text-underline-style="none" officeooo:rsid="091950a6" style:font-name-asian="Calibri" style:font-name-complex="Calibri"/>
    </style:style>
    <style:style style:name="T1040" style:family="text">
      <style:text-properties style:text-underline-style="none" style:font-name-asian="Calibri" style:font-name-complex="Calibri"/>
    </style:style>
    <style:style style:name="T1041" style:family="text">
      <style:text-properties style:text-underline-style="none" officeooo:rsid="08e369d6" style:font-name-asian="Calibri" style:font-name-complex="Calibri"/>
    </style:style>
    <style:style style:name="T1042" style:family="text">
      <style:text-properties style:text-underline-style="none" officeooo:rsid="07d0eec8"/>
    </style:style>
    <style:style style:name="T1043" style:family="text">
      <style:text-properties fo:font-size="12pt" style:text-underline-style="none" officeooo:rsid="091950a6" style:font-name-asian="Calibri" style:font-size-asian="12pt" style:font-name-complex="Calibri" style:font-size-complex="12pt"/>
    </style:style>
    <style:style style:name="T1044" style:family="text">
      <style:text-properties fo:font-size="12pt" style:font-size-asian="12pt" style:font-size-complex="12pt"/>
    </style:style>
    <style:style style:name="T1045" style:family="text">
      <style:text-properties fo:font-size="12pt" officeooo:rsid="06d20f7f" style:font-size-asian="12pt" style:font-size-complex="12pt"/>
    </style:style>
    <style:style style:name="T1046" style:family="text">
      <style:text-properties fo:font-size="12pt" officeooo:rsid="07dff6b8" style:font-size-asian="12pt" style:font-size-complex="12pt"/>
    </style:style>
    <style:style style:name="T1047" style:family="text">
      <style:text-properties fo:font-size="12pt" officeooo:rsid="08dfac88" style:font-size-asian="12pt" style:font-size-complex="12pt"/>
    </style:style>
    <style:style style:name="T1048" style:family="text">
      <style:text-properties fo:font-size="12pt" officeooo:rsid="08620059" style:font-size-asian="12pt" style:font-size-complex="12pt"/>
    </style:style>
    <style:style style:name="T1049" style:family="text">
      <style:text-properties fo:font-weight="normal" officeooo:rsid="07d0eec8" style:font-weight-asian="normal" style:font-weight-complex="normal"/>
    </style:style>
    <style:style style:name="T1050" style:family="text">
      <style:text-properties fo:font-weight="normal" officeooo:rsid="06d20f7f" style:font-weight-asian="normal" style:font-weight-complex="normal"/>
    </style:style>
    <style:style style:name="T1051" style:family="text">
      <style:text-properties fo:font-weight="normal" officeooo:rsid="075ce571" style:font-weight-asian="normal" style:font-weight-complex="normal"/>
    </style:style>
    <style:style style:name="T1052" style:family="text">
      <style:text-properties fo:font-weight="normal" officeooo:rsid="08e369d6" style:font-weight-asian="normal" style:font-weight-complex="normal"/>
    </style:style>
    <style:style style:name="T1053" style:family="text">
      <style:text-properties fo:font-weight="normal" officeooo:rsid="08e369d6" style:font-name-asian="Calibri" style:font-weight-asian="normal" style:font-name-complex="Calibri" style:font-weight-complex="normal"/>
    </style:style>
    <style:style style:name="T1054" style:family="text">
      <style:text-properties fo:font-weight="normal" officeooo:rsid="08e369d6" style:font-name-asian="NSimSun" style:font-weight-asian="normal" style:font-name-complex="Lucida Sans1" style:font-weight-complex="normal"/>
    </style:style>
    <style:style style:name="T1055" style:family="text">
      <style:text-properties officeooo:rsid="075e67ff"/>
    </style:style>
    <style:style style:name="T1056" style:family="text">
      <style:text-properties officeooo:rsid="06d20f7f"/>
    </style:style>
    <style:style style:name="T1057" style:family="text">
      <style:text-properties fo:font-weight="normal" officeooo:rsid="0862d187" style:font-weight-asian="normal" style:font-weight-complex="normal"/>
    </style:style>
    <style:style style:name="T1058" style:family="text">
      <style:text-properties officeooo:rsid="08e55ff5"/>
    </style:style>
    <style:style style:name="T1059" style:family="text">
      <style:text-properties officeooo:rsid="07df47ac"/>
    </style:style>
    <style:style style:name="T1060" style:family="text">
      <style:text-properties officeooo:rsid="08e369d6"/>
    </style:style>
    <style:style style:name="T1061" style:family="text">
      <style:text-properties officeooo:rsid="094e3fbf"/>
    </style:style>
    <style:style style:name="T1062" style:family="text">
      <style:text-properties officeooo:rsid="079b056d"/>
    </style:style>
    <style:style style:name="T1063" style:family="text">
      <style:text-properties fo:font-weight="normal" officeooo:rsid="077990c3" style:font-weight-asian="normal" style:font-weight-complex="normal"/>
    </style:style>
    <style:style style:name="T1064" style:family="text">
      <style:text-properties fo:font-weight="normal" officeooo:rsid="07c977ce" style:font-weight-asian="normal" style:font-weight-complex="normal"/>
    </style:style>
    <style:style style:name="T1065" style:family="text">
      <style:text-properties fo:font-weight="normal" officeooo:rsid="08ea2ca6" style:font-weight-asian="normal" style:font-weight-complex="normal"/>
    </style:style>
    <style:style style:name="T1066" style:family="text">
      <style:text-properties officeooo:rsid="077990c3"/>
    </style:style>
    <style:style style:name="T1067" style:family="text">
      <style:text-properties officeooo:rsid="08eae7fb"/>
    </style:style>
    <style:style style:name="T1068" style:family="text">
      <style:text-properties officeooo:rsid="064fa41b"/>
    </style:style>
    <style:style style:name="T1069" style:family="text">
      <style:text-properties officeooo:rsid="064fa893"/>
    </style:style>
    <style:style style:name="T1070" style:family="text">
      <style:text-properties officeooo:rsid="0651781f"/>
    </style:style>
    <style:style style:name="T1071" style:family="text">
      <style:text-properties officeooo:rsid="07ca396b"/>
    </style:style>
    <style:style style:name="T1072" style:family="text">
      <style:text-properties officeooo:rsid="0652a137"/>
    </style:style>
    <style:style style:name="T1073" style:family="text">
      <style:text-properties officeooo:rsid="07d0eec8"/>
    </style:style>
    <style:style style:name="T1074" style:family="text">
      <style:text-properties officeooo:rsid="07a10c4b"/>
    </style:style>
    <style:style style:name="T1075" style:family="text">
      <style:text-properties fo:font-weight="normal" officeooo:rsid="084d7b19" style:font-weight-asian="normal" style:font-weight-complex="normal"/>
    </style:style>
    <style:style style:name="T1076" style:family="text">
      <style:text-properties officeooo:rsid="084d7b19"/>
    </style:style>
    <style:style style:name="T1077" style:family="text">
      <style:text-properties fo:font-weight="normal" officeooo:rsid="0645caf6" style:font-weight-asian="normal" style:font-weight-complex="normal"/>
    </style:style>
    <style:style style:name="T1078" style:family="text">
      <style:text-properties officeooo:rsid="0645caf6"/>
    </style:style>
    <style:style style:name="T1079" style:family="text">
      <style:text-properties officeooo:rsid="084f5cff"/>
    </style:style>
    <style:style style:name="T1080" style:family="text">
      <style:text-properties fo:font-weight="normal" officeooo:rsid="085ea79d" style:font-weight-asian="normal" style:font-weight-complex="normal"/>
    </style:style>
    <style:style style:name="T1081" style:family="text">
      <style:text-properties fo:font-size="10pt" officeooo:rsid="08e369d6" style:font-size-asian="10pt" style:font-size-complex="10pt"/>
    </style:style>
    <style:style style:name="T1082" style:family="text">
      <style:text-properties fo:font-size="10pt" officeooo:rsid="0645caf6" style:font-size-asian="10pt" style:font-size-complex="10pt"/>
    </style:style>
    <style:style style:name="T1083" style:family="text">
      <style:text-properties fo:font-size="10pt" officeooo:rsid="08e369d6" style:font-name-asian="Calibri" style:font-size-asian="10pt" style:font-name-complex="Calibri" style:font-size-complex="10pt"/>
    </style:style>
    <style:style style:name="T1084" style:family="text">
      <style:text-properties officeooo:rsid="08ea2ca6"/>
    </style:style>
    <style:style style:name="T1085" style:family="text">
      <style:text-properties officeooo:rsid="065446aa"/>
    </style:style>
    <style:style style:name="T1086" style:family="text">
      <style:text-properties officeooo:rsid="0646f3de"/>
    </style:style>
    <style:style style:name="T1087" style:family="text">
      <style:text-properties officeooo:rsid="064a32f7"/>
    </style:style>
    <style:style style:name="T1088" style:family="text">
      <style:text-properties officeooo:rsid="07ce369d"/>
    </style:style>
    <style:style style:name="T1089" style:family="text">
      <style:text-properties officeooo:rsid="064aa396"/>
    </style:style>
    <style:style style:name="T1090" style:family="text">
      <style:text-properties officeooo:rsid="075bd641"/>
    </style:style>
    <style:style style:name="T1091" style:family="text">
      <style:text-properties officeooo:rsid="08b03dff"/>
    </style:style>
    <style:style style:name="T1092" style:family="text">
      <style:text-properties fo:font-weight="normal" officeooo:rsid="07cffb07" style:font-weight-asian="normal" style:font-weight-complex="normal"/>
    </style:style>
    <style:style style:name="T1093" style:family="text">
      <style:text-properties fo:font-weight="normal" officeooo:rsid="06873a14" style:font-weight-asian="normal" style:font-weight-complex="normal"/>
    </style:style>
    <style:style style:name="T1094" style:family="text">
      <style:text-properties officeooo:rsid="07cffb07"/>
    </style:style>
    <style:style style:name="T1095" style:family="text">
      <style:text-properties officeooo:rsid="06873a14"/>
    </style:style>
    <style:style style:name="T1096" style:family="text">
      <style:text-properties officeooo:rsid="07c8ac22"/>
    </style:style>
    <style:style style:name="T1097" style:family="text">
      <style:text-properties fo:font-weight="normal" officeooo:rsid="06d61cfd" style:font-weight-asian="normal" style:font-weight-complex="normal"/>
    </style:style>
    <style:style style:name="T1098" style:family="text">
      <style:text-properties fo:font-weight="normal" officeooo:rsid="06d76522" style:font-weight-asian="normal" style:font-weight-complex="normal"/>
    </style:style>
    <style:style style:name="T1099" style:family="text">
      <style:text-properties fo:font-weight="normal" officeooo:rsid="0665f634" style:font-weight-asian="normal" style:font-weight-complex="normal"/>
    </style:style>
    <style:style style:name="T1100" style:family="text">
      <style:text-properties fo:font-weight="normal" officeooo:rsid="079c1cf0" style:font-weight-asian="normal" style:font-weight-complex="normal"/>
    </style:style>
    <style:style style:name="T1101" style:family="text">
      <style:text-properties fo:font-weight="normal" officeooo:rsid="06d80ee3" style:font-weight-asian="normal" style:font-weight-complex="normal"/>
    </style:style>
    <style:style style:name="T1102" style:family="text">
      <style:text-properties fo:color="#c9211e" loext:opacity="100%"/>
    </style:style>
    <style:style style:name="T1103" style:family="text">
      <style:text-properties fo:color="#c9211e" loext:opacity="100%" officeooo:rsid="09cca4dc"/>
    </style:style>
    <style:style style:name="T1104" style:family="text">
      <style:text-properties fo:font-size="15pt" style:text-underline-style="solid" style:text-underline-width="auto" style:text-underline-color="font-color" fo:font-weight="normal" officeooo:rsid="09cdd9ff" style:font-size-asian="15pt" style:font-weight-asian="normal" style:font-size-complex="15pt" style:font-weight-complex="normal"/>
    </style:style>
    <style:style style:name="T1105" style:family="text">
      <style:text-properties fo:font-size="15pt" fo:font-weight="normal" officeooo:rsid="09cdd9ff" style:font-size-asian="15pt" style:font-weight-asian="normal" style:font-size-complex="15pt" style:font-weight-complex="normal"/>
    </style:style>
    <style:style style:name="T1106" style:family="text">
      <style:text-properties fo:font-size="15pt" fo:font-weight="normal" officeooo:rsid="09cfcd24" style:font-size-asian="15pt" style:font-weight-asian="normal" style:font-size-complex="15pt" style:font-weight-complex="normal"/>
    </style:style>
    <style:style style:name="T1107" style:family="text">
      <style:text-properties fo:color="#000000" loext:opacity="100%" fo:font-size="15pt" fo:font-weight="normal" officeooo:rsid="05a685e2" style:font-name-asian="Calibri" style:font-size-asian="15pt" style:font-weight-asian="normal" style:font-name-complex="Calibri" style:font-size-complex="15pt" style:font-weight-complex="normal"/>
    </style:style>
    <style:style style:name="T1108" style:family="text">
      <style:text-properties fo:color="#000000" loext:opacity="100%" style:font-name-asian="Calibri" style:font-name-complex="Calibri"/>
    </style:style>
    <style:style style:name="T1109" style:family="text">
      <style:text-properties fo:color="#000000" loext:opacity="100%" style:font-name-asian="Calibri" style:font-size-asian="13.1000003814697pt" style:font-name-complex="Calibri"/>
    </style:style>
    <style:style style:name="T1110" style:family="text">
      <style:text-properties fo:color="#000000" loext:opacity="100%" officeooo:rsid="09cea52f" style:font-name-asian="Calibri" style:font-name-complex="Calibri"/>
    </style:style>
    <style:style style:name="T1111" style:family="text">
      <style:text-properties officeooo:rsid="09cea52f"/>
    </style:style>
    <style:style style:name="T1112" style:family="text">
      <style:text-properties officeooo:rsid="09cdd9ff"/>
    </style:style>
    <style:style style:name="T1113" style:family="text">
      <style:text-properties style:text-underline-style="solid" style:text-underline-width="auto" style:text-underline-color="font-color" officeooo:rsid="09d773fb"/>
    </style:style>
    <style:style style:name="T1114" style:family="text">
      <style:text-properties style:text-underline-style="solid" style:text-underline-width="auto" style:text-underline-color="font-color" officeooo:rsid="09d03a73"/>
    </style:style>
    <style:style style:name="T1115" style:family="text">
      <style:text-properties officeooo:rsid="09d03a73"/>
    </style:style>
    <style:style style:name="T1116" style:family="text">
      <style:text-properties officeooo:rsid="09d20901"/>
    </style:style>
    <style:style style:name="T1117" style:family="text">
      <style:text-properties officeooo:rsid="09d2c8a4"/>
    </style:style>
    <style:style style:name="T1118" style:family="text">
      <style:text-properties fo:color="#c9211e" loext:opacity="100%" fo:font-size="24pt" fo:font-weight="bold" officeooo:rsid="09d3dfbe" style:font-size-asian="24pt" style:font-weight-asian="bold" style:font-size-complex="24pt" style:font-weight-complex="bold"/>
    </style:style>
    <style:style style:name="T1119" style:family="text">
      <style:text-properties fo:color="#c9211e" loext:opacity="100%" fo:font-size="24pt" fo:font-weight="bold" officeooo:rsid="09cca4dc" style:font-size-asian="24pt" style:font-weight-asian="bold" style:font-size-complex="24pt" style:font-weight-complex="bold"/>
    </style:style>
    <style:style style:name="T1120" style:family="text">
      <style:text-properties style:text-underline-style="solid" style:text-underline-width="auto" style:text-underline-color="font-color" officeooo:rsid="09cdd9ff"/>
    </style:style>
    <style:style style:name="T1121" style:family="text">
      <style:text-properties style:text-underline-style="solid" style:text-underline-width="auto" style:text-underline-color="font-color" officeooo:rsid="09d3dfbe"/>
    </style:style>
    <style:style style:name="T1122" style:family="text">
      <style:text-properties officeooo:rsid="09d4339e"/>
    </style:style>
    <style:style style:name="T1123" style:family="text">
      <style:text-properties officeooo:rsid="09d3dfbe"/>
    </style:style>
    <style:style style:name="T1124" style:family="text">
      <style:text-properties officeooo:rsid="09d5ed8c"/>
    </style:style>
    <style:style style:name="T1125" style:family="text">
      <style:text-properties officeooo:rsid="09d74cf3"/>
    </style:style>
    <style:style style:name="T1126" style:family="text">
      <style:text-properties fo:color="#c9211e" loext:opacity="100%" fo:font-size="24pt" fo:font-weight="bold" officeooo:rsid="09d8811d" style:font-size-asian="24pt" style:font-weight-asian="bold" style:font-size-complex="24pt" style:font-weight-complex="bold"/>
    </style:style>
    <style:style style:name="T1127" style:family="text">
      <style:text-properties officeooo:rsid="09d8811d"/>
    </style:style>
    <style:style style:name="T1128" style:family="text">
      <style:text-properties officeooo:rsid="09da2ded"/>
    </style:style>
    <style:style style:name="T1129" style:family="text">
      <style:text-properties fo:color="#c9211e" loext:opacity="100%" fo:font-size="24pt" fo:font-weight="bold" officeooo:rsid="09dbc03e" style:font-size-asian="24pt" style:font-weight-asian="bold" style:font-size-complex="24pt" style:font-weight-complex="bold"/>
    </style:style>
    <style:style style:name="T1130" style:family="text">
      <style:text-properties style:text-underline-style="solid" style:text-underline-width="auto" style:text-underline-color="font-color" officeooo:rsid="09dbc03e"/>
    </style:style>
    <style:style style:name="T1131" style:family="text">
      <style:text-properties officeooo:rsid="09dced3b"/>
    </style:style>
    <style:style style:name="T1132" style:family="text">
      <style:text-properties officeooo:rsid="09dbc03e"/>
    </style:style>
    <style:style style:name="T1133" style:family="text">
      <style:text-properties fo:color="#c9211e" loext:opacity="100%" fo:font-size="24pt" fo:font-weight="bold" officeooo:rsid="09dd0197" style:font-size-asian="24pt" style:font-weight-asian="bold" style:font-size-complex="24pt" style:font-weight-complex="bold"/>
    </style:style>
    <style:style style:name="T1134" style:family="text">
      <style:text-properties style:text-underline-style="solid" style:text-underline-width="auto" style:text-underline-color="font-color" officeooo:rsid="09dd0197"/>
    </style:style>
    <style:style style:name="T1135" style:family="text">
      <style:text-properties style:text-underline-style="solid" style:text-underline-width="auto" style:text-underline-color="font-color" officeooo:rsid="09deb51c"/>
    </style:style>
    <style:style style:name="T1136" style:family="text">
      <style:text-properties officeooo:rsid="09dd0197"/>
    </style:style>
    <style:style style:name="T1137" style:family="text">
      <style:text-properties officeooo:rsid="09deb51c"/>
    </style:style>
    <style:style style:name="T1138" style:family="text">
      <style:text-properties officeooo:rsid="09e0547e"/>
    </style:style>
    <style:style style:name="T1139" style:family="text">
      <style:text-properties fo:color="#c9211e" loext:opacity="100%" fo:font-size="24pt" fo:font-weight="bold" officeooo:rsid="09deb5ad" style:font-size-asian="24pt" style:font-weight-asian="bold" style:font-size-complex="24pt" style:font-weight-complex="bold"/>
    </style:style>
    <style:style style:name="T1140" style:family="text">
      <style:text-properties officeooo:rsid="09deb5ad"/>
    </style:style>
    <style:style style:name="T1141" style:family="text">
      <style:text-properties officeooo:rsid="09dfaf26"/>
    </style:style>
    <style:style style:name="T1142" style:family="text">
      <style:text-properties officeooo:rsid="09e0f105"/>
    </style:style>
    <style:style style:name="T1143" style:family="text">
      <style:text-properties fo:font-size="12pt" officeooo:rsid="09dfaf26" style:font-size-asian="12pt" style:font-size-complex="12pt"/>
    </style:style>
    <style:style style:name="T1144" style:family="text">
      <style:text-properties fo:color="#c9211e" loext:opacity="100%" fo:font-size="24pt" fo:font-weight="bold" officeooo:rsid="09e1acce" style:font-size-asian="24pt" style:font-weight-asian="bold" style:font-size-complex="24pt" style:font-weight-complex="bold"/>
    </style:style>
    <style:style style:name="T1145" style:family="text">
      <style:text-properties style:text-underline-style="solid" style:text-underline-width="auto" style:text-underline-color="font-color" officeooo:rsid="09e23ab8"/>
    </style:style>
    <style:style style:name="T1146" style:family="text">
      <style:text-properties officeooo:rsid="09e1acce"/>
    </style:style>
    <style:style style:name="T1147" style:family="text">
      <style:text-properties officeooo:rsid="09e33d8c"/>
    </style:style>
    <style:style style:name="T1148" style:family="text">
      <style:text-properties officeooo:rsid="09e23ab8"/>
    </style:style>
    <style:style style:name="Sect1" style:family="section">
      <style:section-properties text:dont-balance-text-columns="false" style:editable="false">
        <style:columns fo:column-count="4" fo:column-gap="1.98mm">
          <style:column style:rel-width="16383*" fo:start-indent="0mm" fo:end-indent="0.99mm"/>
          <style:column style:rel-width="16383*" fo:start-indent="0.99mm" fo:end-indent="0.99mm"/>
          <style:column style:rel-width="16383*" fo:start-indent="0.99mm" fo:end-indent="0.99mm"/>
          <style:column style:rel-width="16386*" fo:start-indent="0.99mm" fo:end-indent="0mm"/>
        </style:columns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Traveller</text:p>
      <text:p text:style-name="P2"><text:span text:style-name="T1">Vorstellung<text:line-break/></text:span><text:span text:style-name="T2">Traveller</text:span><text:span text:style-name="T3"> </text:span><text:span text:style-name="T4">(1977)</text:span><text:span text:style-name="T3">: </text:span><text:span text:style-name="T5">~10 </text:span><text:span text:style-name="T6">Versionen</text:span><text:span text:style-name="T5"> (Gurps, d20, …) </text:span><text:span text:style-name="T7">hier</text:span><text:span text:style-name="T5">: Mongoose </text:span><text:span text:style-name="T7">(MgT2)</text:span><text:span text:style-name="T5">, außerdem: Classic</text:span><text:span text:style-name="T3"><text:line-break/></text:span><text:span text:style-name="T8">Third Imperium</text:span><text:span text:style-name="T9">: </text:span><text:span text:style-name="T3">5000 Jahre in der Zukunft, 1000e von bewohnten Planeten,<text:line-break/></text:span><text:span text:style-name="T10">high-tech im Zentrum, primitiv am Rand, </text:span><text:span text:style-name="T11">pseudo-Feudal </text:span><text:span text:style-name="T12">(Adlige)</text:span><text:span text:style-name="T11">, Römisches Reich/EU,<text:line-break/></text:span><text:span text:style-name="T12">TL 0-15, 0:</text:span><text:span text:style-name="T10">Steinzeit, </text:span><text:span text:style-name="T12">7:2026, 15:Zentrum, Säbel, Revolver, Taser, Laser, Plasma-Gewehre</text:span><text:span text:style-name="T10"><text:line-break/><text:line-break/></text:span><text:span text:style-name="T3">überlichtschneller Flug (</text:span><text:span text:style-name="T13">≥</text:span><text:span text:style-name="T3"> 1 Woche), </text:span><text:span text:style-name="T14">nur </text:span><text:span text:style-name="T3">lichtschneller Funk (&lt;</text:span><text:span text:style-name="T15">19. Jahrhundert, </text:span><text:span text:style-name="T16">Kuriere</text:span><text:span text:style-name="T3">)<text:line-break/></text:span><text:span text:style-name="T17">real</text:span><text:span text:style-name="T18">e Menschen</text:span><text:span text:style-name="T17"> (</text:span><text:span text:style-name="T19">nur</text:span><text:span text:style-name="T17"> langsames Skill-Lernen, aber Ausrüstung!), tödlich!<text:line-break/></text:span><text:span text:style-name="T20">zusammengewürfelte Abenteu</text:span><text:span text:style-name="T21">r</text:span><text:span text:style-name="T20">er-Gruppe: </text:span><text:span text:style-name="T22">Firefly </text:span><text:span text:style-name="T23">(</text:span><text:span text:style-name="T24">Expanse</text:span><text:span text:style-name="T23">)</text:span></text:p>
      <text:p text:style-name="P3"><text:span text:style-name="T25">Lifepath</text:span><text:span text:style-name="T24"> </text:span><text:span text:style-name="T26">mit viel würfeln, </text:span><text:span text:style-name="T27">Sterben in der Charaktererstellung<text:line-break/></text:span><text:span text:style-name="T28">6 </text:span><text:span text:style-name="T29">Attribute</text:span><text:span text:style-name="T28">, </text:span><text:span text:style-name="T30">~40</text:span><text:span text:style-name="T28"> </text:span><text:span text:style-name="T31">Skills</text:span><text:span text:style-name="T28"> (+Spezialisierungen), </text:span><text:span text:style-name="T32">Attribute statt </text:span><text:span text:style-name="T33">HP</text:span><text:span text:style-name="T32"> (Ausdauer!)</text:span><text:span text:style-name="T27"><text:line-break/></text:span><text:span text:style-name="T34">2w6</text:span><text:span text:style-name="T35">+Attribut+Fertigkeit</text:span><text:span text:style-name="T34">, </text:span><text:span text:style-name="T36">Erfolg</text:span><text:span text:style-name="T37">≥</text:span><text:span text:style-name="T38">8</text:span><text:span text:style-name="T39">, aber Erfolgsgrade, Erschwernisse etc<text:line-break/></text:span><text:span text:style-name="T10">2 i</text:span><text:span text:style-name="T40">mmer Fehlschlag</text:span><text:span text:style-name="T10">, 12 i</text:span><text:span text:style-name="T40">mmer Erfolg, -6 Patzer, +6 Krit.</text:span><text:span text:style-name="T10">, </text:span><text:span text:style-name="T41">Fertigkeits-Kette, Vorteil/Nachteil</text:span><text:span text:style-name="T10"><text:line-break/></text:span><text:span text:style-name="T42">Fertigkeiten</text:span><text:span text:style-name="T30">: -3 unbekannt, 0 Basis, 1 gelernt, 2 </text:span><text:span text:style-name="T40">Könner</text:span><text:span text:style-name="T30">, 3 Experte, 4 Koryphäe<text:line-break/></text:span><text:span text:style-name="T40">[z.B. 0 Ersthelfer, 1 Sanitäter, 2 Hausarzt, 3 Oberarzt, 4 Chefarzt]<text:line-break/></text:span><text:span text:style-name="T3">ihr seid eine Gruppe Abenteurer mit kleinem alte</text:span><text:span text:style-name="T43">m</text:span><text:span text:style-name="T3"> Raumschiff, </text:span><text:span text:style-name="T44">zu wenig Geld;<text:line-break/></text:span><text:span text:style-name="T45">Computer, Handys, DNA-Analyse, alles aus CSI; </text:span><text:span text:style-name="T46">keine Cyberpunk/Shadowrun-Dystopie</text:span></text:p>
      <text:p text:style-name="P4">Charakter austeilen, <text:span text:style-name="T47">Name &amp; Geschlecht kann geändert werden<text:line-break/></text:span><text:span text:style-name="T48">Captain, Arzt, Ingenieurin, </text:span><text:span text:style-name="T49">Söldner</text:span><text:span text:style-name="T48">, Buchhalter/Betrüger, </text:span><text:span text:style-name="T50">Schmuggler/Hacker</text:span></text:p>
      <text:p text:style-name="P5">Übersetzung</text:p>
      <text:section text:style-name="Sect1" text:name="Bereich1">
        <text:p text:style-name="P6"><text:span text:style-name="T51">Ally – Freund<text:line-break/></text:span><text:span text:style-name="T52">Believer –</text:span><text:span text:style-name="T51"> </text:span><text:span text:style-name="T52">Religiöser </text:span><text:span text:style-name="T53">Benefit – Abschlag<text:line-break/></text:span><text:span text:style-name="T54">Carousing – Geselligkeit </text:span><text:span text:style-name="T55">Gunner – Turmschütze<text:line-break/></text:span><text:span text:style-name="T56">Gun Combat – Schusswaffen </text:span><text:span text:style-name="T55">Melee – Nahkampf<text:line-break/></text:span><text:span text:style-name="T57">Navy – Flotte</text:span><text:span text:style-name="T54"><text:line-break/>Streetwise – Unterwelt<text:line-break/>Stealth – Schleichen</text:span><text:span text:style-name="T51"><text:line-break/></text:span><text:span text:style-name="T54">Term – Periode<text:line-break/></text:span><text:span text:style-name="T52">Truther – Aluhut</text:span><text:span text:style-name="T55"><text:line-break/>Vacc Suit – Raumanzug</text:span></text:p>
        <text:p text:style-name="P7">Profession – Ausbildung</text:p>
      </text:section>
      <text:p text:style-name="P8"/>
      <text:p text:style-name="P9"><text:span text:style-name="T58">Periode</text:span><text:span text:style-name="T59">: </text:span><text:span text:style-name="T60">–</text:span><text:span text:style-name="T61">18, </text:span>19<text:span text:style-name="T60">–</text:span>22, 23<text:span text:style-name="T60">–</text:span>26, 27<text:span text:style-name="T60">–</text:span>30, 31<text:span text:style-name="T60">–</text:span>34, ...</text:p>
      <text:p text:style-name="P10"><text:span text:style-name="T62"/></text:p>
      <text:p text:style-name="P11"/>
      <text:p text:style-name="P12">Regeln</text:p>
      <text:p text:style-name="P13">fast alle Würfe 2w6, muss <text:span text:style-name="T63">meist </text:span>8 erreichen (<text:span text:style-name="T64">~</text:span>40%), <text:span text:style-name="T64">Erfolgsgrad +/-, </text:span><text:span text:style-name="T65">Mods sind stark!</text:span></text:p>
      <text:p text:style-name="P14"><text:span text:style-name="T66">Fertigkeiten:<text:tab/></text:span>2w6 + Attributsbonus + Skillbonus <text:span text:style-name="T67">≥</text:span> 8 → <text:span text:style-name="T68">Effekt</text:span><text:line-break/><text:tab/><text:tab/><text:tab/><text:span text:style-name="T69">Patzer</text:span><text:span text:style-name="T70">:</text:span><text:span text:style-name="T71"> </text:span><text:span text:style-name="T72">gewürfelte</text:span><text:span text:style-name="T73"> </text:span><text:span text:style-name="T70">2 </text:span><text:span text:style-name="T74">&amp;</text:span><text:span text:style-name="T73"> </text:span><text:span text:style-name="T74">Effekt </text:span><text:span text:style-name="T75">≤ –</text:span><text:span text:style-name="T70">6<text:tab/></text:span><text:span text:style-name="T76">Krit.</text:span><text:span text:style-name="T68">: <text:s/></text:span><text:span text:style-name="T72">gewürfelte</text:span><text:span text:style-name="T73"> </text:span><text:span text:style-name="T72">1</text:span><text:span text:style-name="T70">2 </text:span><text:span text:style-name="T72">&amp; </text:span><text:span text:style-name="T74">Effekt </text:span><text:span text:style-name="T77">≥</text:span><text:span text:style-name="T78"> </text:span><text:span text:style-name="T70">6</text:span></text:p>
      <text:p text:style-name="P15"><text:span text:style-name="T79"><text:tab/><text:tab/><text:tab/></text:span><text:span text:style-name="T80">Hilfe</text:span><text:span text:style-name="T79">: </text:span><text:span text:style-name="T81">Aufgaben</text:span><text:span text:style-name="T68">kette (Task-Chain): </text:span><text:span text:style-name="T76">&lt;0</text:span><text:span text:style-name="T68">→-1<text:tab/><text:tab/></text:span><text:span text:style-name="T76">0</text:span><text:span text:style-name="T68">→+1<text:tab/></text:span><text:span text:style-name="T82">1-5</text:span><text:span text:style-name="T77">→+2<text:tab/><text:tab/></text:span><text:span text:style-name="T82">≥6</text:span><text:span text:style-name="T77">→+3</text:span></text:p>
      <text:p text:style-name="P15"><text:span text:style-name="T79"><text:tab/><text:tab/><text:tab/></text:span><text:span text:style-name="T80">Werkzeug/</text:span><text:span text:style-name="T83">Umwelt</text:span><text:span text:style-name="T79">: </text:span><text:span text:style-name="T84">Fluch/Segen (</text:span><text:span text:style-name="T85">boon/bane</text:span><text:span text:style-name="T84">)</text:span></text:p>
      <text:p text:style-name="P16"><text:span text:style-name="T66">Modifikatoren:<text:tab/>0:</text:span> -3<text:tab/><text:tab/><text:span text:style-name="T66">1-2:</text:span> -2<text:tab/><text:span text:style-name="T66">3-5:</text:span> -1<text:tab/><text:span text:style-name="T66">6-8:</text:span> ±0<text:tab/><text:span text:style-name="T66">9-11:</text:span> +1<text:tab/><text:span text:style-name="T66">12-14:</text:span> +2<text:tab/><text:span text:style-name="T66">15+:</text:span> +3</text:p>
      <text:p text:style-name="P17"><text:span text:style-name="T66">Alleskönner:</text:span> untrainiert besser als -3, kann später nicht gelernt werden</text:p>
      <text:p text:style-name="P17"><text:span text:style-name="T86">Ausbildung</text:span><text:span text:style-name="T66">:</text:span> Berufsausbildung oder Spezialisierung, frei wählbar</text:p>
      <text:p text:style-name="P18"><text:span text:style-name="T87">Abrunden:</text:span><text:span text:style-name="T88"> </text:span><text:span text:style-name="T89">immer </text:span>nach unten</text:p>
      <text:p text:style-name="P18"><text:span text:style-name="T66">Technologiestufe:</text:span> Steinzeit: TL 0, D 2024: TL 7, Imperium: TL 10-12-15</text:p>
      <text:p text:style-name="P19"><text:span text:style-name="T90">Kampf</text:span><text:span text:style-name="T66"><text:line-break/>Initiative:</text:span> 2w6+Geschick- <text:span text:style-name="T91">oder </text:span>Intellekt-<text:span text:style-name="T92">M</text:span>od<text:tab/><text:span text:style-name="T93">Überraschung:</text:span><text:span text:style-name="T94"> +6/-6 Ini für 1. Runde<text:line-break/></text:span><text:span text:style-name="T93">Taktik:</text:span><text:span text:style-name="T94"> Skill</text:span><text:span text:style-name="T92">wurf</text:span><text:span text:style-name="T94">→Ini<text:tab/><text:tab/></text:span><text:span text:style-name="T95">Anführer:</text:span><text:span text:style-name="T96"> Skill</text:span><text:span text:style-name="T92">wurf</text:span><text:span text:style-name="T96">-Effekt </text:span><text:span text:style-name="T97">=</text:span><text:span text:style-name="T96"> Anzahl Boon/</text:span><text:span text:style-name="T98">Bane</text:span><text:span text:style-name="T96"> </text:span><text:span text:style-name="T97">f</text:span><text:span text:style-name="T99">ü</text:span><text:span text:style-name="T97">r</text:span><text:span text:style-name="T100"> Gefährten</text:span></text:p>
      <text:p text:style-name="P20"><text:span text:style-name="T101">Runde (6 s):<text:tab/></text:span>Hauptaktion<text:span text:style-name="T102">+</text:span>Nebenaktion oder 3 Nebenaktionen;<text:line-break/><text:tab/><text:tab/><text:tab/><text:span text:style-name="T103">beliebig </text:span><text:span text:style-name="T102">viele</text:span><text:span text:style-name="T103"> Reaktionen </text:span><text:span text:style-name="T102">(</text:span><text:span text:style-name="T104">je </text:span><text:span text:style-name="T102">-1) </text:span><text:span text:style-name="T103">und freie Aktionen</text:span></text:p>
      <text:p text:style-name="P21"><text:span text:style-name="T66">N</text:span><text:span text:style-name="T93">a</text:span><text:span text:style-name="T66">hkampfangriff:</text:span> 2w6+Nahkampf+(Stärke<text:span text:style-name="T92">|</text:span>Geschick); <text:span text:style-name="T105">Basis</text:span><text:span text:style-name="T106">sch</text:span><text:span text:style-name="T92">aden</text:span><text:span text:style-name="T107">=Effekt+Stärke-Mod </text:span></text:p>
      <text:p text:style-name="P21"><text:span text:style-name="T66">Fernkampfangriff:</text:span> 2w6+Schusswaffen+Geschick; <text:span text:style-name="T105">Basis</text:span><text:span text:style-name="T106">schaden</text:span><text:span text:style-name="T107">=</text:span><text:span text:style-name="T105">Effekt</text:span></text:p>
      <text:p text:style-name="P22"><text:span text:style-name="T108">Schaden</text:span><text:span text:style-name="T66">:</text:span> Basis<text:span text:style-name="T106">schaden</text:span>+Waffenschaden–Schutz (Rüstung+Deckung);</text:p>
      <text:p text:style-name="P23"><text:span text:style-name="T109">≥6→min. </text:span><text:span text:style-name="T110">1;<text:tab/><text:tab/></text:span>zuerst Ausdauer;<text:tab/><text:tab/>wenn <text:span text:style-name="T111">Ausdauer=</text:span>0 →Stärke/Geschick;<text:line-break/>Stärke <text:span text:style-name="T111">und </text:span>Geschick=0 →bewusstlos;<text:tab/><text:tab/><text:span text:style-name="T112">beide=0 →tot<text:tab/><text:tab/></text:span><text:span text:style-name="T113">Stun: –Ausdauer +1/Runde</text:span></text:p>
      <text:p text:style-name="P24"><text:span text:style-name="T66">Nebenaktionen: </text:span><text:span text:style-name="T114">z</text:span>ielen <text:span text:style-name="T114">(</text:span>+1<text:span text:style-name="T114">)</text:span>, aufstehen, hinlegen, knien, <text:span text:style-name="T114">Waffe ziehen, nachladen,</text:span></text:p>
      <text:p text:style-name="P25">bewegen (6 m); <text:span text:style-name="T99">mit Skillcheck</text:span><text:span text:style-name="T115">: </text:span><text:span text:style-name="T99">gute Position sehen, Waffe erkennen, etwas aufheben</text:span></text:p>
      <text:p text:style-name="P26"><text:span text:style-name="T66">Freie Aktionen:</text:span> etwas rufen, Knopf drücken, …</text:p>
      <text:p text:style-name="P27"><text:span text:style-name="T66">Reaktion</text:span><text:span text:style-name="T116">en</text:span><text:span text:style-name="T66">:</text:span> ausweichen/<text:span text:style-name="T117">hinwerfen/</text:span>parieren Skillcheck, <text:span text:style-name="T118">je </text:span>-1 für nächste <text:span text:style-name="T119">Runde</text:span></text:p>
      <text:p text:style-name="P28"><text:tab/><text:span text:style-name="T66">ausweichen:</text:span> Geschick-<text:span text:style-name="T105">Mod</text:span> oder Athletik/Geschick als Erschwernis für Angreifer</text:p>
      <text:p text:style-name="P28"><text:tab/><text:span text:style-name="T66">niederwerfen:</text:span> -2 für Angreifer <text:span text:style-name="T120">oder -1 </text:span><text:span text:style-name="T111">ohne</text:span><text:span text:style-name="T120"> Deckung; nächste Runde aussetzen</text:span></text:p>
      <text:p text:style-name="P29"><text:tab/><text:span text:style-name="T66">parieren:</text:span> Nahkampf-<text:span text:style-name="T105">Mod</text:span> als <text:span text:style-name="T121">Erschwernis für Angreifer</text:span></text:p>
      <text:p text:style-name="P30"><text:span text:style-name="T66">Erweiterte Aktion:</text:span> <text:span text:style-name="T89">w6 </text:span><text:span text:style-name="T122">Runden</text:span><text:span text:style-name="T89">, w6 Minuten, w6 Stunden, w6 Tage</text:span></text:p>
      <text:p text:style-name="P24"><text:span text:style-name="T66">Reichweite:</text:span> <text:span text:style-name="T123">nah</text:span>+1, ±0, weit-2, extrem-4, Deckung-2, <text:span text:style-name="T124">l</text:span>iegen-1, <text:span text:style-name="T124">beidhändig-2 (kein zielen)</text:span></text:p>
      <text:p text:style-name="P31"><text:span text:style-name="T66">Schutz:</text:span> Vegetation+2; Baumstamm+6; Steinmauer+8; Auto+10; Panzer+15; Festung+20</text:p>
      <text:p text:style-name="P32"><text:span text:style-name="T66">Erste Hilfe:</text:span> <text:span text:style-name="T125">Bildung</text:span><text:span text:style-name="T126">+Medizin</text:span><text:span text:style-name="T125">; </text:span>Effekt→Attribute; <text:span text:style-name="T126">dauert </text:span><text:span text:style-name="T125">w6 Runden</text:span></text:p>
      <text:p text:style-name="P32"><text:span text:style-name="T127">stationäre Hilfe </text:span><text:span text:style-name="T66">(Ausrüstung):</text:span> <text:span text:style-name="T128">3+Ausdauer-</text:span><text:span text:style-name="T129">Mod</text:span><text:span text:style-name="T128">(Patient)+</text:span>Medizin<text:span text:style-name="T128">(Arzt) </text:span>→Attribute/<text:span text:style-name="T128">Tag</text:span></text:p>
      <text:p text:style-name="P33"><text:span text:style-name="T66">natürliches Heilen:</text:span> w6+Ausdauer-Mod/Tag</text:p>
      <text:p text:style-name="P34"><text:span text:style-name="T130">Reisen:</text:span><text:span text:style-name="T131"> </text:span>1 Woche Sprung <text:span text:style-name="T132">(148+w6 h)</text:span>; <text:span text:style-name="T131">12 Stunden Normalraum </text:span><text:span text:style-name="T133">(100 Durchmesser)</text:span></text:p>
      <text:p text:style-name="P35"><text:span text:style-name="T134"><text:tab/></text:span><text:span text:style-name="T135">Task</text:span><text:span text:style-name="T66">ch</text:span><text:span text:style-name="T134">ain</text:span><text:span text:style-name="T66">:</text:span> Astrogation <text:span text:style-name="T136">4+</text:span>parsecs+ (w6x10 Minuten), Reaktor <text:span text:style-name="T137">??</text:span>, Sprungantrieb <text:span text:style-name="T133">4+</text:span></text:p>
      <text:p text:style-name="P36"><text:tab/>Unraffinierter Treibstoff: -2<text:tab/><text:tab/>Innerhalb 100 Durchmesser: –4 </text:p>
      <text:p text:style-name="P36"><text:tab/>Fehlsprung: -1: +w6 Tage<text:tab/>-2: +w6*100Durchmesser<text:tab/>-3: w6*w6 parsecs</text:p>
      <text:p text:style-name="P37"><text:tab/>Luxuspassage – Gehobene Passage – Einfache Passage – Lebendfracht<text:line-break/><text:span text:style-name="T138">Schiffe:</text:span><text:span text:style-name="T139"> 100</text:span><text:span text:style-name="T140">T</text:span><text:span text:style-name="T139"> – 5000</text:span><text:span text:style-name="T140">T</text:span><text:span text:style-name="T139">, 1</text:span><text:span text:style-name="T140">T</text:span><text:span text:style-name="T139"> :</text:span><text:span text:style-name="T141">≈</text:span><text:span text:style-name="T139"> 14 m</text:span><text:span text:style-name="T142">³ </text:span><text:span text:style-name="T143">H₂</text:span><text:span text:style-name="T144">:</text:span><text:span text:style-name="T141">≈</text:span><text:span text:style-name="T144"> </text:span><text:span text:style-name="T145">14t Wasser; </text:span><text:span text:style-name="T146">H</text:span><text:span text:style-name="T143">₂ aufnehmen: Pilot 10+;</text:span></text:p>
      <text:p text:style-name="P38"><text:span text:style-name="T147">T</text:span><text:span text:style-name="T148">reibstoff:</text:span><text:span text:style-name="T149"> 0.1t/(parsecs*T)</text:span></text:p>
      <text:p text:style-name="P39"><text:span text:style-name="T150">Verpflichtet w6</text:span><text:span text:style-name="T67"><text:line-break/>1 </text:span><text:span text:style-name="T151">Flotte</text:span><text:span text:style-name="T67"><text:tab/><text:tab/>2 Armee<text:tab/><text:tab/>3 Marines<text:tab/><text:tab/>4 </text:span><text:span text:style-name="T152">Händler/</text:span><text:span text:style-name="T67">Handelsmarine<text:tab/><text:tab/>5 Scouts<text:tab/>6 </text:span><text:span text:style-name="T153">Agent/Polizei</text:span><text:span text:style-name="T67"><text:line-break/></text:span><text:span text:style-name="T154">7 </text:span><text:span text:style-name="T155">Intellekt<text:tab/><text:tab/></text:span><text:span text:style-name="T154">8 </text:span><text:span text:style-name="T155">Stärke/Geschick </text:span><text:span text:style-name="T154">9 </text:span><text:span text:style-name="T155">Ausdauer<text:tab/></text:span><text:span text:style-name="T154">10 </text:span><text:span text:style-name="T153">Bildung</text:span></text:p>
      <text:p text:style-name="P40"><text:span text:style-name="T66">Sozialstatus → </text:span><text:span text:style-name="T156">Adelsrang<text:line-break/></text:span><text:span text:style-name="T157">11<text:tab/>Sir (Ritter)<text:line-break/>12<text:tab/>Baron<text:line-break/>13<text:tab/>Marquis<text:line-break/>14<text:tab/>Count (Graf)<text:line-break/>15<text:tab/>Duke (Herzog)</text:span></text:p>
      <text:p text:style-name="P41"><text:span text:style-name="T158">Rente </text:span><text:span text:style-name="T159">(</text:span><text:span text:style-name="T160">nach 5 Perioden, aber </text:span><text:span text:style-name="T159">nicht für Scout, </text:span><text:span text:style-name="T161">Gangster</text:span><text:span text:style-name="T159">, Gefängnis, Herumtreiber)</text:span><text:span text:style-name="T158"><text:line-break/></text:span><text:span text:style-name="T162">#Terms<text:tab/>Rente/Jahr<text:tab/><text:tab/><text:tab/><text:tab/><text:line-break/></text:span><text:span text:style-name="T159">5<text:tab/><text:tab/>10000</text:span><text:span text:style-name="T163">₵</text:span><text:span text:style-name="T159"><text:line-break/>6<text:tab/><text:tab/>12000</text:span><text:span text:style-name="T163">₵</text:span><text:span text:style-name="T159"><text:line-break/>7<text:tab/><text:tab/>14000</text:span><text:span text:style-name="T163">₵</text:span><text:span text:style-name="T159"><text:line-break/>8<text:tab/><text:tab/>16000</text:span><text:span text:style-name="T163">₵</text:span><text:span text:style-name="T159"><text:line-break/>9+<text:tab/><text:tab/>+20000</text:span><text:span text:style-name="T163">₵ </text:span><text:span text:style-name="T164">pro weiterem Term</text:span></text:p>
      <text:p text:style-name="P42">Altern<text:span text:style-name="T165"><text:line-break/></text:span><text:span text:style-name="T166">ab 34: </text:span><text:span text:style-name="T167">2w6</text:span><text:span text:style-name="T168">–</text:span><text:span text:style-name="T169">#Terms</text:span><text:span text:style-name="T166"> am Ende jedes Terms<text:tab/><text:tab/><text:tab/><text:tab/><text:tab/><text:line-break/></text:span><text:span text:style-name="T165">-</text:span><text:span text:style-name="T170">6<text:tab/>3 </text:span><text:span text:style-name="T171">körperliche Attribute -2,<text:tab/></text:span><text:span text:style-name="T170">1 geistiges Attribut -1<text:line-break/>-5<text:tab/>3 </text:span><text:span text:style-name="T171">körperliche Attribute -2</text:span><text:span text:style-name="T170"><text:line-break/>-4<text:tab/>2 </text:span><text:span text:style-name="T171">körperliche</text:span><text:span text:style-name="T170">s </text:span><text:span text:style-name="T171">Attribut -2,<text:tab/></text:span><text:span text:style-name="T170">1 </text:span><text:span text:style-name="T171">körperliche</text:span><text:span text:style-name="T170"> Attribute -1<text:line-break/>-3<text:tab/>1 </text:span><text:span text:style-name="T171">körperliche</text:span><text:span text:style-name="T170">s </text:span><text:span text:style-name="T171">Attribut -2,<text:tab/></text:span><text:span text:style-name="T170">2 </text:span><text:span text:style-name="T171">körperliche</text:span><text:span text:style-name="T170"> Attribute -1<text:line-break/>-2<text:tab/>3 </text:span><text:span text:style-name="T171">körperliche Attribute -</text:span><text:span text:style-name="T170">1<text:line-break/>-1<text:tab/>2 </text:span><text:span text:style-name="T171">körperliche Attribute -</text:span><text:span text:style-name="T170">1<text:line-break/>0<text:tab/>1 </text:span><text:span text:style-name="T171">körperliches Attribut -</text:span><text:span text:style-name="T170">1<text:line-break/></text:span><text:span text:style-name="T172">wenn Attribut 0: Intensivstation, 10000</text:span><text:span text:style-name="T173">₵ </text:span><text:span text:style-name="T174">Rechnung, Attribut</text:span><text:span text:style-name="T175">(e)</text:span><text:span text:style-name="T174">=1</text:span></text:p>
      <text:p text:style-name="P43">Anti-Alterungs-Drogen (Anagathics)<text:span text:style-name="T165"><text:line-break/></text:span><text:span text:style-name="T176">am Anfang jedes Terms: Sozialstatus 10+ (2→Gefängnis)<text:line-break/>ja→<text:tab/>#Terms als positiver Modifier für Alterungs-Würfe<text:line-break/><text:tab/></text:span><text:span text:style-name="T177">alle Überleben/Durchkommen-Würfe doppelt (aber max. 1 Unglück)<text:line-break/><text:tab/>20</text:span><text:span text:style-name="T172">0000</text:span><text:span text:style-name="T173">₵ </text:span><text:span text:style-name="T178">* </text:span><text:span text:style-name="T177">w6 pro Term</text:span></text:p>
      <text:p text:style-name="P44">Verletzungen w6<text:span text:style-name="T165"><text:line-break/>1<text:tab/></text:span><text:span text:style-name="T179">K</text:span><text:span text:style-name="T165">ritisch </text:span><text:span text:style-name="T179">v</text:span><text:span text:style-name="T165">erletz</text:span><text:span text:style-name="T179">t</text:span><text:span text:style-name="T165">: körperliches Attribut -w6, 2 körperliche Attribute -2<text:line-break/>2<text:tab/></text:span><text:span text:style-name="T179">S</text:span><text:span text:style-name="T165">chwer verletzt: körperliches Attribut -w6<text:line-break/>3<text:tab/>Auge oder Gliedmaße verloren: Stärke -</text:span><text:span text:style-name="T179">2 |</text:span><text:span text:style-name="T165">Geschick -2<text:line-break/>4<text:tab/></text:span><text:span text:style-name="T179">Riesen-Narbe: </text:span><text:span text:style-name="T165">körperliches Attribut -</text:span><text:span text:style-name="T179">2<text:line-break/>5<text:tab/>Verletzt: </text:span><text:span text:style-name="T165">körperliches Attribut -</text:span><text:span text:style-name="T179">1<text:line-break/>6<text:tab/>Leicht verletzt: kein permanenter Schaden<text:line-break/></text:span><text:span text:style-name="T180">Heilung</text:span><text:span text:style-name="T181"> von Attributen: 5000</text:span><text:span text:style-name="T173">₵ </text:span><text:span text:style-name="T182">pro Attributspunkt</text:span></text:p>
      <text:p text:style-name="P44"><text:span text:style-name="T183">Übernahme von </text:span><text:span text:style-name="T184">Arzt-Rechnungen </text:span><text:span text:style-name="T183">im Dienst </text:span><text:span text:style-name="T185">2w6+Rang</text:span><text:span text:style-name="T186"><text:line-break/></text:span><text:span text:style-name="T187">Karriere<text:tab/><text:tab/><text:tab/><text:tab/><text:tab/><text:tab/>4+<text:tab/><text:tab/>8+<text:tab/><text:tab/>12+ <text:tab/><text:tab/></text:span><text:span text:style-name="T188"><text:line-break/></text:span><text:span text:style-name="T186">Armee, Flotte, Marines<text:tab/><text:tab/><text:tab/></text:span><text:span text:style-name="T189">75%<text:tab/><text:tab/>100%<text:tab/>100%<text:line-break/></text:span><text:span text:style-name="T190">Agent, Adel, Gelehrter,<text:tab/><text:tab/><text:tab/>50%<text:tab/><text:tab/> <text:s/>75%<text:tab/>100%<text:tab/><text:line-break/>Unterhaltung, Händler, Zivil<text:tab/><text:tab/><text:tab/><text:tab/><text:tab/><text:tab/><text:tab/><text:tab/><text:line-break/></text:span><text:span text:style-name="T189">Scout, </text:span><text:span text:style-name="T191">Gangster</text:span><text:span text:style-name="T189">, Herumtreiber<text:tab/> <text:s/>0%<text:tab/><text:tab/> <text:s/>50%<text:tab/> <text:s/>75%</text:span></text:p>
      <text:p text:style-name="P45">Charaktererschaffung</text:p>
      <text:p text:style-name="P46"><text:span text:style-name="T192">1</text:span><text:span text:style-name="T193">. </text:span><text:span text:style-name="T194">Attribute </text:span><text:span text:style-name="T195">2w6</text:span><text:span text:style-name="T194">:<text:tab/></text:span><text:span text:style-name="T196">Stä</text:span><text:span text:style-name="T197">rke</text:span><text:span text:style-name="T198">, </text:span><text:span text:style-name="T196">Ges</text:span><text:span text:style-name="T197">chick, </text:span><text:span text:style-name="T196">Aus</text:span><text:span text:style-name="T197">dauer, </text:span><text:span text:style-name="T196">Int</text:span><text:span text:style-name="T197">ell</text:span><text:span text:style-name="T199">ekt</text:span><text:span text:style-name="T197">, </text:span><text:span text:style-name="T200">B</text:span><text:span text:style-name="T196">il</text:span><text:span text:style-name="T197">dung, </text:span><text:span text:style-name="T196">Soz</text:span><text:span text:style-name="T197">ialstatus, </text:span><text:span text:style-name="T201">(</text:span><text:span text:style-name="T202">Psi</text:span><text:span text:style-name="T201">, </text:span><text:span text:style-name="T203">Glü</text:span><text:span text:style-name="T199">ck</text:span><text:span text:style-name="T201">)</text:span><text:span text:style-name="T197"><text:line-break/></text:span><text:span text:style-name="T192">2</text:span><text:span text:style-name="T193">. </text:span><text:span text:style-name="T204">Modifikatoren:<text:tab/>0:</text:span><text:span text:style-name="T205"> -3<text:tab/><text:tab/></text:span><text:span text:style-name="T204">1-2:</text:span><text:span text:style-name="T205"> -2<text:tab/></text:span><text:span text:style-name="T204">3-5:</text:span><text:span text:style-name="T205"> -1<text:tab/></text:span><text:span text:style-name="T204">6-8:</text:span><text:span text:style-name="T205"> ±0<text:tab/></text:span><text:span text:style-name="T204">9-11:</text:span><text:span text:style-name="T205"> +1<text:tab/></text:span><text:span text:style-name="T204">12-14:</text:span><text:span text:style-name="T205"> +2<text:tab/></text:span><text:span text:style-name="T204">15+:</text:span><text:span text:style-name="T205"> +3</text:span></text:p>
      <text:p text:style-name="P47"><text:span text:style-name="T206">3</text:span><text:span text:style-name="T207">. </text:span><text:span text:style-name="T208">von welcher Welt kommt ihr?</text:span><text:span text:style-name="T209"> Industrie, Agrar, Wüste, Außenposten, </text:span><text:span text:style-name="T210">Asteroid, </text:span><text:span text:style-name="T209">Raumstation</text:span><text:span text:style-name="T211"><text:line-break/></text:span><text:span text:style-name="T207">4. </text:span><text:span text:style-name="T66">Anfangs-</text:span><text:span text:style-name="T206">Skills </text:span><text:span text:style-name="T212">aussuchen</text:span> <text:span text:style-name="T213">(als Jugendlicher </text:span><text:span text:style-name="T214">bis 1</text:span><text:span text:style-name="T215">8</text:span><text:span text:style-name="T213">)<text:line-break/></text:span><text:span text:style-name="T216">Anzahl der Skills ist </text:span><text:span text:style-name="T217">Bildung+3</text:span><text:span text:style-name="T218">, gemeint ist immer der Modifikator</text:span></text:p>
      <text:p text:style-name="P48"><text:span text:style-name="T219">Verwaltung<text:tab/></text:span>0<text:tab/><text:span text:style-name="T220">Tiere</text:span><text:span text:style-name="T219"><text:tab/><text:tab/></text:span>0<text:tab/><text:span text:style-name="T220">Kunst</text:span><text:span text:style-name="T219"><text:tab/><text:tab/></text:span>0<text:tab/><text:span text:style-name="T221">Athletik</text:span><text:tab/><text:tab/>0<text:tab/><text:span text:style-name="T219">Geselligkeit<text:tab/></text:span>0</text:p>
      <text:p text:style-name="P48"><text:span text:style-name="T220">Fahrer</text:span><text:span text:style-name="T219"><text:tab/><text:tab/></text:span>0<text:tab/><text:span text:style-name="T220">Wissenschaft</text:span><text:span text:style-name="T219"><text:tab/></text:span>0<text:tab/><text:span text:style-name="T221">Se</text:span><text:span text:style-name="T220">efahrer</text:span><text:span text:style-name="T219"><text:tab/></text:span>0<text:tab/><text:span text:style-name="T219">Unterwelt<text:tab/></text:span>0<text:tab/><text:span text:style-name="T219">Überleben<text:tab/></text:span>0</text:p>
      <text:p text:style-name="P48"><text:span text:style-name="T219">Raumanzug<text:tab/></text:span>0<text:tab/><text:span text:style-name="T221">Ele</text:span><text:span text:style-name="T220">k</text:span><text:span text:style-name="T221">troni</text:span><text:span text:style-name="T220">k</text:span><text:span text:style-name="T219"><text:tab/></text:span>0<text:tab/><text:span text:style-name="T220">Flieger</text:span><text:span text:style-name="T219"><text:tab/><text:tab/></text:span>0<text:tab/><text:span text:style-name="T219">Sprachen<text:tab/></text:span>0<text:tab/>Mechani<text:span text:style-name="T219">k<text:tab/></text:span>0</text:p>
      <text:p text:style-name="P49">Medi<text:span text:style-name="T219">zin<text:tab/><text:tab/></text:span>0<text:tab/><text:span text:style-name="T222">Ausbildung<text:tab/></text:span>0<text:tab/><text:span text:style-name="T223">(kursive Skills haben Spezialisierungen)</text:span></text:p>
      <text:p text:style-name="P50"><text:span text:style-name="T224">5. </text:span><text:span text:style-name="T225">optional: </text:span><text:span text:style-name="T224">0</text:span><text:span text:style-name="T225"> </text:span><text:span text:style-name="T226">Uni</text:span><text:span text:style-name="T225">versität</text:span><text:span text:style-name="T226">/</text:span><text:span text:style-name="T224">0</text:span><text:span text:style-name="T225"> </text:span><text:span text:style-name="T226">Militärakademie</text:span> <text:span text:style-name="T213">(</text:span><text:span text:style-name="T227">kann </text:span><text:span text:style-name="T228">bis 3. Term </text:span><text:span text:style-name="T227">verzögert werden</text:span><text:span text:style-name="T213">)</text:span><text:line-break/><text:span text:style-name="T224">6. </text:span><text:span text:style-name="T229">Karrieren:</text:span><text:span text:style-name="T230"><text:line-break/></text:span><text:span text:style-name="T231">A</text:span><text:span text:style-name="T232"> </text:span><text:span text:style-name="T233">Bewerbung</text:span><text:span text:style-name="T232">:</text:span><text:span text:style-name="T234"> </text:span><text:span text:style-name="T235">-1 je </text:span><text:span text:style-name="T236">Karriere,</text:span><text:span text:style-name="T234"> wenn nicht: </text:span><text:span text:style-name="T237">Verpflichtet</text:span><text:span text:style-name="T238"> </text:span><text:span text:style-name="T234">oder </text:span><text:span text:style-name="T232">Herumtreiber</text:span><text:span text:style-name="T235"> (keine Aufnahme)</text:span><text:span text:style-name="T234"><text:line-break/></text:span><text:span text:style-name="T239">B Grundausbildung</text:span><text:span text:style-name="T240"> </text:span><text:span text:style-name="T241">falls</text:span><text:span text:style-name="T240"> </text:span><text:span text:style-name="T242">1.</text:span><text:span text:style-name="T240"> Karriere: </text:span><text:span text:style-name="T239">alle Basis-</text:span><text:span text:style-name="T243">Skills</text:span><text:span text:style-name="T240"> auf 0, </text:span><text:span text:style-name="T242">sonst </text:span><text:span text:style-name="T244">w6 auf</text:span><text:span text:style-name="T243"> Basis-Skill</text:span><text:span text:style-name="T245">s</text:span><text:span text:style-name="T242"> auf 0<text:line-break/><text:tab/><text:tab/><text:tab/><text:tab/> <text:s text:c="2"/></text:span><text:span text:style-name="T244">Zivil und Herumtreiber: Zweig-Skill statt Basis-Skill</text:span><text:span text:style-name="T234"><text:line-break/></text:span><text:span text:style-name="T239">C</text:span><text:span text:style-name="T231"> </text:span><text:span text:style-name="T246">Training</text:span><text:span text:style-name="T235">: </text:span><text:span text:style-name="T247">entweder Skill 1 oder </text:span><text:span text:style-name="T248">Skill+1: w6 auf </text:span><text:span text:style-name="T247">beliebige </text:span><text:span text:style-name="T249">Kategorie<text:line-break/></text:span><text:span text:style-name="T250"><text:tab/><text:tab/><text:tab/><text:tab/><text:tab/><text:tab/><text:tab/><text:tab/><text:tab/><text:tab/><text:tab/>(Persönlich, </text:span><text:span text:style-name="T251">Basis</text:span><text:span text:style-name="T250">, Fortgeschr</text:span><text:span text:style-name="T252">itten,</text:span><text:span text:style-name="T250"> Spezi</text:span><text:span text:style-name="T251">a</text:span><text:span text:style-name="T250">l, Offizier)<text:line-break/></text:span><text:span text:style-name="T239">D</text:span><text:span text:style-name="T253"> </text:span><text:span text:style-name="T254">Durchkommen</text:span><text:span text:style-name="T255">: </text:span><text:span text:style-name="T256">falls </text:span><text:span text:style-name="T257">versagt →</text:span><text:span text:style-name="T256"> Unglücks-Tabelle, </text:span><text:span text:style-name="T258">Karriere </text:span><text:span text:style-name="T259">ohne </text:span><text:span text:style-name="T260">Belohnung</text:span><text:span text:style-name="T259"> </text:span><text:span text:style-name="T258">beendet<text:line-break/></text:span><text:span text:style-name="T261">E Ereignis</text:span><text:span text:style-name="T260">: </text:span><text:span text:style-name="T262">w6 auf Ereignis-Tabelle </text:span><text:span text:style-name="T263">(</text:span><text:span text:style-name="T264">ggfs. </text:span><text:span text:style-name="T263">mit anderem Charakter verbinden)</text:span><text:span text:style-name="T262"><text:line-break/></text:span><text:span text:style-name="T265">F Offiziers-Patent</text:span><text:span text:style-name="T266">: </text:span><text:span text:style-name="T267">nur 1. Term, </text:span><text:span text:style-name="T266">nur Armee, Marines, Marine: </text:span><text:span text:style-name="T268">SOZ 9+</text:span><text:span text:style-name="T266">→ 1. </text:span><text:span text:style-name="T269">Offiziersrang</text:span><text:span text:style-name="T262"><text:line-break/></text:span><text:span text:style-name="T265">G</text:span><text:span text:style-name="T270"> Beförderung</text:span><text:span text:style-name="T271">: </text:span><text:span text:style-name="T267">Rang+1, </text:span><text:span text:style-name="T272">zusätzliche Fertigkeit wie unter C<text:line-break/></text:span><text:span text:style-name="T273">H</text:span><text:span text:style-name="T274"> Alter</text:span><text:span text:style-name="T275"> +4 Jahre </text:span><text:span text:style-name="T276">(Altern ab 34)</text:span><text:span text:style-name="T275">, </text:span><text:span text:style-name="T276">Karriere </text:span><text:span text:style-name="T273">fortsetzen</text:span><text:span text:style-name="T276">, oder </text:span><text:span text:style-name="T273">andere</text:span><text:span text:style-name="T276">, oder </text:span><text:span text:style-name="T273">Schluss</text:span><text:span text:style-name="T276">?</text:span></text:p>
      <text:p text:style-name="P51"><text:span text:style-name="T273">I</text:span><text:span text:style-name="T277"> </text:span><text:span text:style-name="T274">Abschlag</text:span><text:span text:style-name="T278"> </text:span><text:span text:style-name="T276">(nur falls Karriere-Ende)<text:line-break/><text:tab/></text:span><text:span text:style-name="T279">je Term ein Wurf auf </text:span><text:span text:style-name="T278">Geld- </text:span><text:span text:style-name="T280">(max. 3-mal) </text:span><text:span text:style-name="T278">oder Sachwert-Tabelle,<text:line-break/><text:tab/></text:span><text:span text:style-name="T279">(Rang 1-2: +1 Wurf, Rang3-</text:span><text:span text:style-name="T281">4</text:span><text:span text:style-name="T279">: </text:span><text:span text:style-name="T281">+</text:span><text:span text:style-name="T279">2 Würfe, </text:span><text:span text:style-name="T281">Rang 5-6: +3 Würfe</text:span><text:span text:style-name="T279">)<text:line-break/></text:span><text:span text:style-name="T282">7. </text:span><text:span text:style-name="T268">Skill-Paket</text:span><text:span text:style-name="T283"> für die Gruppe</text:span></text:p>
      <text:p text:style-name="P52"><text:span text:style-name="T284">Lebens-Ereignis 2w6</text:span><text:span text:style-name="T285"><text:line-break/></text:span><text:span text:style-name="T286">2<text:tab/></text:span><text:span text:style-name="T287">Du wirst </text:span><text:span text:style-name="T288">schwer k</text:span><text:span text:style-name="T286">rank oder </text:span><text:span text:style-name="T287">erleidest eine </text:span><text:span text:style-name="T286">Verletzung: Verletzungs-Tabelle<text:line-break/>3<text:tab/>Geburt oder Tod: ein Freund stirbt oder deine Familie bekommt Nachwuchs<text:line-break/>4<text:tab/></text:span><text:span text:style-name="T287">Tragisches </text:span><text:span text:style-name="T286">Ende einer Liebe </text:span><text:span text:style-name="T287">in hässlichem Streit</text:span><text:span text:style-name="T286">: Rivale+ oder Feind+<text:line-break/>5<text:tab/></text:span><text:span text:style-name="T287">Du hast w</text:span><text:span text:style-name="T286">ahre Liebe </text:span><text:span text:style-name="T287">oder </text:span><text:span text:style-name="T286">Freundschaft </text:span><text:span text:style-name="T287">gefunden</text:span><text:span text:style-name="T286">: Freund+<text:line-break/>6<text:tab/></text:span><text:span text:style-name="T287">Du beginnst eine n</text:span><text:span text:style-name="T286">eue Liebe </text:span><text:span text:style-name="T287">oder </text:span><text:span text:style-name="T286">Freundschaft: Freund+<text:line-break/>7<text:tab/></text:span><text:span text:style-name="T287">Du lernst jemand kennen: </text:span><text:span text:style-name="T286">Kontakt</text:span><text:span text:style-name="T287">+</text:span><text:span text:style-name="T286"><text:line-break/>8<text:tab/></text:span><text:span text:style-name="T287">Ein Freund/Bekannter hat dich v</text:span><text:span text:style-name="T286">errat</text:span><text:span text:style-name="T287">en</text:span><text:span text:style-name="T286">: Kontakt→Feind</text:span><text:span text:style-name="T287">|</text:span><text:span text:style-name="T286">Freund→Rivale (</text:span><text:span text:style-name="T287">|</text:span><text:span text:style-name="T286">Rivale+</text:span><text:span text:style-name="T287">|</text:span><text:span text:style-name="T286">Feind+)<text:line-break/>9<text:tab/></text:span><text:span text:style-name="T289">Eine interstellare</text:span><text:span text:style-name="T290"> Reise </text:span><text:span text:style-name="T289">bringt neue Erfahrungen</text:span><text:span text:style-name="T290">: +2 für nächsten Bewerbungs-Wurf<text:line-break/>10<text:tab/></text:span><text:span text:style-name="T289">Ein </text:span><text:span text:style-name="T290">Glücksfall </text:span><text:span text:style-name="T289">tritt ein, Erbschaft/Buch veröffentlicht/...</text:span><text:span text:style-name="T290">: +2 für nächsten </text:span><text:span text:style-name="T287">Abschlags</text:span><text:span text:style-name="T290">-Wurf<text:line-break/></text:span><text:span text:style-name="T291">11<text:tab/></text:span><text:span text:style-name="T289">Du bist in ein </text:span><text:span text:style-name="T291">Verbrechen </text:span><text:span text:style-name="T289">verwickelt</text:span><text:span text:style-name="T291">: -1 </text:span><text:span text:style-name="T287">auf Abschlags</text:span><text:span text:style-name="T291">-Wurf oder ins Gefängnis<text:line-break/>12<text:tab/>Merkwürdiges Ereignis w6:<text:line-break/><text:tab/>1<text:tab/>Überraschende</text:span><text:span text:style-name="T292">s Angebot zum</text:span><text:span text:style-name="T291"> Psi-Test: teste </text:span><text:span text:style-name="T292">sofort</text:span><text:span text:style-name="T291">, </text:span><text:span text:style-name="T292">bei Bestehen </text:span><text:span text:style-name="T291">→ Psi-Karriere<text:line-break/><text:tab/></text:span><text:span text:style-name="T293">2<text:tab/></text:span><text:span text:style-name="T294">Du lebst eine Weile </text:span><text:span text:style-name="T293">unter Aliens: Wissenschaft 1 und Kontakt zu einem Alien<text:line-break/><text:tab/>3<text:tab/></text:span><text:span text:style-name="T294">Du hast ein ungewöhnliches </text:span><text:span text:style-name="T293">Alien Artefakt gefunden oder erhalten.<text:line-break/><text:tab/>4<text:tab/>Amnesie: </text:span><text:span text:style-name="T294">Irgend </text:span><text:span text:style-name="T293">etwas </text:span><text:span text:style-name="T294">muss</text:span><text:span text:style-name="T293"> passiert </text:span><text:span text:style-name="T294">sein</text:span><text:span text:style-name="T293">, aber du kannst dich nicht erinnern<text:line-break/><text:tab/>5<text:tab/></text:span><text:span text:style-name="T294">Unerwartet hattest du mit hohen </text:span><text:span text:style-name="T293">Regierungs-K</text:span><text:span text:style-name="T294">reisen zu tun</text:span><text:span text:style-name="T293">: Kontakt+<text:line-break/><text:tab/>6<text:tab/></text:span><text:span text:style-name="T294">Uralte</text:span><text:span text:style-name="T293"> Technologie </text:span><text:span text:style-name="T294">erhalten</text:span><text:span text:style-name="T293">: du besitzt einen Gegenstand, älter als das Imperium</text:span></text:p>
      <text:p text:style-name="P53"><text:span text:style-name="T295">0</text:span><text:span text:style-name="T296"> </text:span><text:span text:style-name="T295">Uni</text:span><text:span text:style-name="T297">versität</text:span><text:span text:style-name="T298"><text:tab/><text:tab/></text:span><text:span text:style-name="T299">Bewerbung</text:span><text:span text:style-name="T298">:<text:tab/></text:span><text:span text:style-name="T300">Bildung</text:span><text:span text:style-name="T298"> 6+<text:line-break/><text:tab/><text:tab/><text:tab/><text:tab/><text:tab/><text:tab/></text:span><text:span text:style-name="T301">-1 pro vorheriger Karriere, </text:span><text:span text:style-name="T302">+1 wenn Sozialstatus </text:span><text:span text:style-name="T303">≥ </text:span><text:span text:style-name="T304">9<text:line-break/></text:span><text:span text:style-name="T305"><text:tab/><text:tab/><text:tab/><text:tab/><text:tab/><text:tab/></text:span><text:span text:style-name="T306">we</text:span><text:span text:style-name="T307">nn nicht </text:span><text:span text:style-name="T308">angenommen</text:span><text:span text:style-name="T307">: </text:span><text:span text:style-name="T308">andere</text:span><text:span text:style-name="T307"> </text:span><text:span text:style-name="T309">Karriere</text:span></text:p>
      <text:p text:style-name="P54">Bildung+1</text:p>
      <text:p text:style-name="P55"><text:span text:style-name="T310">W</text:span><text:span text:style-name="T311">ähle ein Hauptfach auf 1 </text:span><text:span text:style-name="T312">(ggfs. mit Spezialisierung) </text:span><text:span text:style-name="T311">und ein Nebenfach auf 0:</text:span><text:span text:style-name="T313"><text:line-break/></text:span><text:span text:style-name="T314">Astrogation, </text:span><text:span text:style-name="T315">Ausbildung</text:span><text:span text:style-name="T316"> (?)</text:span><text:span text:style-name="T314">, Elektronik</text:span><text:span text:style-name="T316"> (</text:span><text:span text:style-name="T317">Computer, Fernsteuerung, Kommunikation, Sensoren</text:span><text:span text:style-name="T316">)</text:span><text:span text:style-name="T314">,<text:line-break/>Ingenieur</text:span><text:span text:style-name="T316"> (</text:span><text:span text:style-name="T318">Lebenserhaltung, Manöver</text:span><text:span text:style-name="T317">an</text:span><text:span text:style-name="T318">trieb, </text:span><text:span text:style-name="T317">Reaktor, </text:span><text:span text:style-name="T318">Sprung</text:span><text:span text:style-name="T317">antrieb</text:span><text:span text:style-name="T316">)</text:span><text:span text:style-name="T314">, Kunst</text:span><text:span text:style-name="T316"> (?)</text:span><text:span text:style-name="T314">, Medizin, Navigation,<text:line-break/>Recht, Sprache</text:span><text:span text:style-name="T316"> (?)</text:span><text:span text:style-name="T314">, Tiere</text:span><text:span text:style-name="T316"> </text:span><text:span text:style-name="T317">(Abrichten</text:span><text:span text:style-name="T316">, </text:span><text:span text:style-name="T317">Tiermedizin)</text:span><text:span text:style-name="T319">, </text:span><text:span text:style-name="T320">Verwaltung</text:span><text:span text:style-name="T314">, </text:span><text:span text:style-name="T320">Wissenschaft</text:span><text:span text:style-name="T316"> (?)</text:span></text:p>
      <text:p text:style-name="P56"><text:span text:style-name="T321">Ereigni</text:span><text:span text:style-name="T322">s</text:span><text:span text:style-name="T323"> 2w6</text:span><text:span text:style-name="T324"><text:line-break/></text:span><text:span text:style-name="T325">2</text:span><text:span text:style-name="T324"><text:tab/>Du wirst von einer Untergrundgruppe kontaktiert, die dein Psi-Potenzial testen will.<text:line-break/><text:tab/>Wenn du akzeptierst, kannst du dich </text:span><text:span text:style-name="T326">später </text:span><text:span text:style-name="T324">testen lassen und eventuell </text:span><text:span text:style-name="T327">Psioniker</text:span><text:span text:style-name="T324"> werden.<text:line-break/><text:tab/></text:span><text:span text:style-name="T326">Die Verwendung von </text:span><text:span text:style-name="T324">Psi-</text:span><text:span text:style-name="T326">Fähigkeiten </text:span><text:span text:style-name="T324">ist </text:span><text:span text:style-name="T328">illegal</text:span><text:span text:style-name="T324">.<text:line-break/></text:span><text:span text:style-name="T325">3</text:span><text:span text:style-name="T324"><text:tab/></text:span><text:span text:style-name="T329">Deine Studi</text:span><text:span text:style-name="T330">um</text:span><text:span text:style-name="T329"> verläuft fatal: du wirst Alkohol- oder Drogenabhängig, eine unglückliche Liebe<text:line-break/><text:tab/>trifft dich hart oder der Tod </text:span><text:span text:style-name="T331">d</text:span><text:span text:style-name="T329">eines </text:span><text:span text:style-name="T331">besten</text:span><text:span text:style-name="T329"> Freundes zieht dich runter. Du brichst ab.</text:span><text:span text:style-name="T324"><text:line-break/></text:span><text:span text:style-name="T325">4<text:tab/>Ein vermeintlich harmloser Streich geht schief und jemand wird verletzt. Würfl</text:span><text:span text:style-name="T332">e<text:line-break/><text:tab/></text:span><text:span text:style-name="T325">S</text:span><text:span text:style-name="T333">ozialstatus</text:span><text:span text:style-name="T325"> 8+</text:span><text:span text:style-name="T334">,</text:span><text:span text:style-name="T325"> </text:span><text:span text:style-name="T334">b</text:span><text:span text:style-name="T325">ei Erfolg erhä</text:span><text:span text:style-name="T332">l</text:span><text:span text:style-name="T325">t</text:span><text:span text:style-name="T332">st</text:span><text:span text:style-name="T325"> </text:span><text:span text:style-name="T332">du</text:span><text:span text:style-name="T325"> einen Rivalen, </text:span><text:span text:style-name="T335">b</text:span><text:span text:style-name="T325">ei Misserfolg einen Feind.<text:line-break/><text:tab/>Bei einer 2 </text:span><text:span text:style-name="T332">kannst du dein</text:span><text:span text:style-name="T325"> Studium nicht abschließen und </text:span><text:span text:style-name="T332">kommst ins </text:span><text:span text:style-name="T336">Gefängnis</text:span><text:span text:style-name="T332">.</text:span><text:span text:style-name="T325"><text:line-break/></text:span><text:span text:style-name="T337">5<text:tab/></text:span><text:span text:style-name="T332">Du feierst deine Jugend so genauso hart wie du lernst. Du erhältst Geselligkeit 1.</text:span><text:span text:style-name="T337"><text:line-break/>6<text:tab/>Du schließt dich einer eingeschworenen Clique an und </text:span><text:span text:style-name="T338">ihr schwört </text:span><text:span text:style-name="T337">für immer Freunde zu<text:line-break/><text:tab/>bleiben, wo immer in der Galaxis </text:span><text:span text:style-name="T338">ihr</text:span><text:span text:style-name="T337"> </text:span><text:span text:style-name="T334">auch </text:span><text:span text:style-name="T337">landet. </text:span><text:span text:style-name="T338">Du gewinnst</text:span><text:span text:style-name="T337"> </text:span><text:span text:style-name="T338">w</text:span><text:span text:style-name="T337">3</text:span><text:span text:style-name="T338">+1</text:span><text:span text:style-name="T337"> </text:span><text:span text:style-name="T338">Freunde</text:span><text:span text:style-name="T337">.<text:line-break/>7<text:tab/></text:span><text:span text:style-name="T338">Würfle 2w6 auf </text:span><text:span text:style-name="T334">die </text:span><text:span text:style-name="T337">Lebens-Ereignis </text:span><text:span text:style-name="T334">Tabelle.</text:span><text:span text:style-name="T337"><text:line-break/>8<text:tab/></text:span><text:span text:style-name="T339">Du trittst einer politischen Bewegung bei. Würfle </text:span><text:span text:style-name="T325">S</text:span><text:span text:style-name="T333">ozialstatus</text:span><text:span text:style-name="T339"> 8+, </text:span><text:span text:style-name="T334">b</text:span><text:span text:style-name="T339">ei Erfolg wirst du zu einer<text:line-break/><text:tab/>Führungsfigur </text:span><text:span text:style-name="T334">und erhältst</text:span><text:span text:style-name="T339"> einen </text:span><text:span text:style-name="T334">Freund</text:span><text:span text:style-name="T339"> in der Bewegung, aber einen Feind </text:span><text:span text:style-name="T334">außerhalb.</text:span><text:span text:style-name="T337"><text:line-break/></text:span><text:span text:style-name="T340">9<text:tab/>Du </text:span><text:span text:style-name="T341">frönst einem</text:span><text:span text:style-name="T340"> Hobby </text:span><text:span text:style-name="T341">und lernst dabei</text:span><text:span text:style-name="T340"> eine</text:span><text:span text:style-name="T331">n</text:span><text:span text:style-name="T340"> beliebige</text:span><text:span text:style-name="T331">n</text:span><text:span text:style-name="T340"> </text:span><text:span text:style-name="T331">Skill</text:span><text:span text:style-name="T340"> </text:span><text:span text:style-name="T341">außer </text:span><text:span text:style-name="T340">Alleskönner auf 0.<text:line-break/>10<text:tab/></text:span><text:span text:style-name="T331">De</text:span><text:span text:style-name="T340">in Tutor eckt bei dir an, und du arbeitest hart daran, </text:span><text:span text:style-name="T331">ihn</text:span><text:span text:style-name="T340"> zu widerlegen. Würfle 9+ auf eine</text:span><text:span text:style-name="T331">n</text:span><text:span text:style-name="T340"><text:line-break/><text:tab/></text:span><text:span text:style-name="T331">Skill</text:span><text:span text:style-name="T340">, de</text:span><text:span text:style-name="T331">n</text:span><text:span text:style-name="T340"> du in diesem Semester gelernt hast. Bei Erfolg lieferst du einen </text:span><text:span text:style-name="T331">schlagenden</text:span><text:span text:style-name="T340"> Beweis,<text:line-break/><text:tab/>de</text:span><text:span text:style-name="T331">n er akzeptieren muss.</text:span><text:span text:style-name="T340"> </text:span><text:span text:style-name="T342">Du gewinnst +1 in dem Skill, aber den Tutor als Rivalen.<text:line-break/></text:span><text:span text:style-name="T343">11<text:tab/></text:span><text:span text:style-name="T342">Ein</text:span><text:span text:style-name="T343"> Krieg bricht aus und </text:span><text:span text:style-name="T328">du</text:span><text:span text:style-name="T342"> w</text:span><text:span text:style-name="T328">i</text:span><text:span text:style-name="T342">r</text:span><text:span text:style-name="T328">st</text:span><text:span text:style-name="T342"> einberufen</text:span><text:span text:style-name="T343">. Du kannst fliehen und </text:span><text:span text:style-name="T342">als </text:span><text:span text:style-name="T344">Herumtreiber</text:span><text:span text:style-name="T342"><text:line-break/><text:tab/>weitermachen oder </text:span><text:span text:style-name="T345">m</text:span><text:span text:style-name="T328">it einem Wurf auf </text:span><text:span text:style-name="T325">S</text:span><text:span text:style-name="T333">ozialstatus</text:span><text:span text:style-name="T328"> 9+ deine </text:span><text:span text:style-name="T343">Beziehungen spielen </text:span><text:span text:style-name="T345">lassen </text:span><text:span text:style-name="T328">und<text:line-break/><text:tab/></text:span><text:span text:style-name="T345">einfach</text:span><text:span text:style-name="T328"> </text:span><text:span text:style-name="T345">weiter studieren, sonst wirst du gezogen</text:span><text:span text:style-name="T343"> (</text:span><text:span text:style-name="T342">w6</text:span><text:span text:style-name="T343">: 1–3 Heer, 4–5 Marine</text:span><text:span text:style-name="T342">s</text:span><text:span text:style-name="T343">, 6 </text:span><text:span text:style-name="T342">Flotte</text:span><text:span text:style-name="T343">). </text:span><text:span text:style-name="T328"><text:line-break/></text:span><text:span text:style-name="T346">12<text:tab/></text:span><text:span text:style-name="T340">Du </text:span><text:span text:style-name="T328">wirst als Musterstudent in den Medien gefeiert</text:span><text:span text:style-name="T340">. </text:span><text:span text:style-name="T347">Sozialstatus</text:span><text:span text:style-name="T348">+1</text:span></text:p>
      <text:p text:style-name="P57"><text:span text:style-name="T349">Abschluss<text:line-break/></text:span><text:span text:style-name="T350">I</text:span><text:span text:style-name="T351">ntellekt</text:span><text:span text:style-name="T352"> </text:span><text:span text:style-name="T353">6</text:span><text:span text:style-name="T354">+</text:span><text:span text:style-name="T355"> </text:span><text:span text:style-name="T356">um zu bestehen, bei </text:span><text:span text:style-name="T352">≥</text:span><text:span text:style-name="T357">1</text:span><text:span text:style-name="T353">0</text:span><text:span text:style-name="T357"> mit Auszeichnung, </text:span><text:span text:style-name="T356">wenn bestanden:</text:span><text:span text:style-name="T358"><text:line-break/></text:span><text:span text:style-name="T313">Bildung+</text:span><text:span text:style-name="T359">1</text:span><text:span text:style-name="T360">,<text:line-break/></text:span><text:span text:style-name="T361">erhöhe </text:span><text:span text:style-name="T362">Hauptfach</text:span><text:span text:style-name="T351"> und </text:span><text:span text:style-name="T362">Nebenfach</text:span><text:span text:style-name="T351"> Skills um</text:span><text:span text:style-name="T363"> </text:span><text:span text:style-name="T362">+</text:span><text:span text:style-name="T360">1</text:span><text:span text:style-name="T363">,<text:line-break/></text:span><text:span text:style-name="T362">Bonus</text:span><text:span text:style-name="T351"> von</text:span><text:span text:style-name="T363"> +1 (+2 mit Auszeichnung) für </text:span><text:span text:style-name="T351">Bewerbung</text:span><text:span text:style-name="T363"> als:<text:line-break/>Agent, Armee, </text:span><text:span text:style-name="T358">Zivil</text:span><text:span text:style-name="T363">/</text:span><text:span text:style-name="T358">Angestellter</text:span><text:span text:style-name="T363">, Unterhalt</text:span><text:span text:style-name="T351">ung/</text:span><text:span text:style-name="T363">Journalist, Marine</text:span><text:span text:style-name="T364">s</text:span><text:span text:style-name="T363">, </text:span><text:span text:style-name="T365">Flotte</text:span><text:span text:style-name="T363">, Gelehrter, Scouts<text:line-break/></text:span><text:span text:style-name="T351">bei </text:span><text:span text:style-name="T366">militärische</text:span><text:span text:style-name="T351">r</text:span><text:span text:style-name="T366"> Karriere: sofort </text:span><text:span text:style-name="T367">Offizier</text:span><text:span text:style-name="T366"> </text:span><text:span text:style-name="T368">(Rang 1)</text:span><text:span text:style-name="T358">, </text:span><text:span text:style-name="T363">mit Auszeichnung: </text:span><text:span text:style-name="T369">+2 auf </text:span><text:span text:style-name="T370">1. </text:span><text:span text:style-name="T369">Beförderung</text:span></text:p>
      <text:p text:style-name="P58"/>
      <text:p text:style-name="P59"><text:span text:style-name="T295">0</text:span><text:span text:style-name="T296"> </text:span><text:span text:style-name="T371">Militär-Akademie</text:span><text:span text:style-name="T301"><text:tab/><text:tab/><text:tab/></text:span><text:span text:style-name="T299">Bewerbung</text:span><text:span text:style-name="T298">:<text:tab/></text:span><text:span text:style-name="T372">Armee<text:tab/>Ausdauer</text:span><text:span text:style-name="T298"> </text:span><text:span text:style-name="T372">7</text:span><text:span text:style-name="T298">+<text:tab/><text:tab/><text:tab/><text:tab/><text:tab/><text:tab/><text:tab/><text:tab/><text:tab/><text:tab/><text:tab/><text:tab/><text:tab/><text:tab/><text:tab/></text:span><text:span text:style-name="T372">Marines<text:tab/>Ausdauer</text:span><text:span text:style-name="T298"> </text:span><text:span text:style-name="T372">8</text:span><text:span text:style-name="T298">+<text:line-break/><text:tab/><text:tab/><text:tab/><text:tab/><text:tab/><text:tab/><text:tab/><text:tab/><text:tab/><text:tab/><text:tab/><text:tab/></text:span><text:span text:style-name="T372">Flotte<text:tab/>Intellekt 8+</text:span><text:span text:style-name="T304"><text:line-break/><text:tab/><text:tab/><text:tab/><text:tab/><text:tab/><text:tab/><text:tab/><text:tab/><text:tab/></text:span><text:span text:style-name="T373">-1 pro vorheriger Karriere, </text:span><text:span text:style-name="T304">+1 wenn Sozialstatus </text:span><text:span text:style-name="T303">≥</text:span><text:span text:style-name="T374">8<text:line-break/><text:tab/><text:tab/><text:tab/><text:tab/><text:tab/><text:tab/><text:tab/><text:tab/><text:tab/></text:span><text:span text:style-name="T306">we</text:span><text:span text:style-name="T375">nn nicht </text:span><text:span text:style-name="T376">angenommen</text:span><text:span text:style-name="T375">: </text:span><text:span text:style-name="T376">andere</text:span><text:span text:style-name="T375"> </text:span><text:span text:style-name="T377">Karriere<text:line-break/></text:span><text:span text:style-name="T378">Grundausbildung<text:line-break/>Armee:</text:span><text:span text:style-name="T379"><text:tab/></text:span><text:span text:style-name="T380">(Fahrer 0|Raumanzug 0), Athletik 0, Schusswaffen 0, Aufklärer 0, Nahkampf 0, Schwere Waffen 0</text:span><text:span text:style-name="T378"><text:line-break/>Marines:</text:span><text:span text:style-name="T379"><text:tab/></text:span><text:span text:style-name="T380">Athletik 0, Raumanzug 0, Taktik 0, Schwere Waffen 0, Schusswaffen 0, Schleichen 0</text:span><text:span text:style-name="T378"><text:line-break/>Flotte:</text:span><text:span text:style-name="T379"><text:tab/></text:span><text:span text:style-name="T380">Pilot 0, Raumanzug 0, Athletik 0, Turmschütze 0, Mechanik 0, Schusswaffen 0</text:span></text:p>
      <text:p text:style-name="P60"><text:span text:style-name="T381">Ereigni</text:span><text:span text:style-name="T382">s</text:span><text:span text:style-name="T383"> 2w6</text:span><text:span text:style-name="T384"><text:line-break/></text:span><text:span text:style-name="T385">2</text:span><text:span text:style-name="T384"><text:tab/>Du wirst von einer Untergrundgruppe kontaktiert, die dein Psi-Potenzial testen will.<text:line-break/><text:tab/>Wenn du akzeptierst, kannst du dich </text:span><text:span text:style-name="T386">später </text:span><text:span text:style-name="T384">testen lassen und eventuell </text:span><text:span text:style-name="T387">Psioniker</text:span><text:span text:style-name="T384"> werden.<text:line-break/><text:tab/></text:span><text:span text:style-name="T386">Die Verwendung von </text:span><text:span text:style-name="T384">Psi-</text:span><text:span text:style-name="T386">Fähigkeiten </text:span><text:span text:style-name="T384">ist </text:span><text:span text:style-name="T388">illegal</text:span><text:span text:style-name="T384">.<text:line-break/></text:span><text:span text:style-name="T385">3</text:span><text:span text:style-name="T384"><text:tab/></text:span><text:span text:style-name="T389">Dein Studi</text:span><text:span text:style-name="T390">um</text:span><text:span text:style-name="T389"> verläuft fatal: du wirst Alkohol- oder Drogenabhängig, eine unglückliche Liebe<text:line-break/><text:tab/>trifft dich hart oder der Tod </text:span><text:span text:style-name="T391">d</text:span><text:span text:style-name="T389">eines </text:span><text:span text:style-name="T391">besten</text:span><text:span text:style-name="T389"> Freundes zieht dich runter. Du brichst ab.</text:span><text:span text:style-name="T384"><text:line-break/></text:span><text:span text:style-name="T385">4<text:tab/>Ein vermeintlich harmloser Streich geht schief und jemand wird verletzt. Würfl</text:span><text:span text:style-name="T392">e<text:line-break/><text:tab/></text:span><text:span text:style-name="T385">S</text:span><text:span text:style-name="T393">ozialstatus</text:span><text:span text:style-name="T385"> 8+</text:span><text:span text:style-name="T394">,</text:span><text:span text:style-name="T385"> </text:span><text:span text:style-name="T394">b</text:span><text:span text:style-name="T385">ei Erfolg erhä</text:span><text:span text:style-name="T392">l</text:span><text:span text:style-name="T385">t</text:span><text:span text:style-name="T392">st</text:span><text:span text:style-name="T385"> </text:span><text:span text:style-name="T392">du</text:span><text:span text:style-name="T385"> einen Rivalen, </text:span><text:span text:style-name="T395">b</text:span><text:span text:style-name="T385">ei Misserfolg einen Feind.<text:line-break/><text:tab/>Bei einer 2 </text:span><text:span text:style-name="T392">kannst du dein</text:span><text:span text:style-name="T385"> Studium nicht abschließen und </text:span><text:span text:style-name="T392">kommst ins </text:span><text:span text:style-name="T396">Gefängnis</text:span><text:span text:style-name="T392">.</text:span><text:span text:style-name="T385"><text:line-break/></text:span><text:span text:style-name="T397">5<text:tab/></text:span><text:span text:style-name="T392">Du feierst deine Jugend so genauso hart wie du lernst. Du erhältst Geselligkeit 1.</text:span><text:span text:style-name="T397"><text:line-break/>6<text:tab/>Du schließt dich einer eingeschworenen Clique an und </text:span><text:span text:style-name="T398">ihr schwört </text:span><text:span text:style-name="T397">für immer Freunde zu<text:line-break/><text:tab/>bleiben, wo immer in der Galaxis </text:span><text:span text:style-name="T398">ihr</text:span><text:span text:style-name="T397"> </text:span><text:span text:style-name="T394">auch </text:span><text:span text:style-name="T397">landet. </text:span><text:span text:style-name="T398">Du gewinnst</text:span><text:span text:style-name="T397"> </text:span><text:span text:style-name="T398">w</text:span><text:span text:style-name="T397">3</text:span><text:span text:style-name="T398">+1</text:span><text:span text:style-name="T397"> </text:span><text:span text:style-name="T398">Freunde</text:span><text:span text:style-name="T397">.<text:line-break/>7<text:tab/></text:span><text:span text:style-name="T398">Würfle 2w6 auf </text:span><text:span text:style-name="T394">die </text:span><text:span text:style-name="T397">Lebens-Ereignis </text:span><text:span text:style-name="T394">Tabelle.</text:span><text:span text:style-name="T397"><text:line-break/>8<text:tab/></text:span><text:span text:style-name="T399">Du trittst einer politischen Bewegung bei. Würfle </text:span><text:span text:style-name="T385">S</text:span><text:span text:style-name="T393">ozialstatus</text:span><text:span text:style-name="T399"> 8+, </text:span><text:span text:style-name="T394">b</text:span><text:span text:style-name="T399">ei Erfolg wirst du zu einer<text:line-break/><text:tab/>Führungsfigur </text:span><text:span text:style-name="T394">und erhältst</text:span><text:span text:style-name="T399"> einen </text:span><text:span text:style-name="T394">Freund</text:span><text:span text:style-name="T399"> in der Bewegung, aber einen Feind </text:span><text:span text:style-name="T394">außerhalb.</text:span><text:span text:style-name="T397"><text:line-break/></text:span><text:span text:style-name="T400">9<text:tab/>Du </text:span><text:span text:style-name="T401">frönst einem</text:span><text:span text:style-name="T400"> Hobby </text:span><text:span text:style-name="T401">und lernst dabei</text:span><text:span text:style-name="T400"> eine</text:span><text:span text:style-name="T391">n</text:span><text:span text:style-name="T400"> beliebige</text:span><text:span text:style-name="T391">n</text:span><text:span text:style-name="T400"> </text:span><text:span text:style-name="T391">Skill</text:span><text:span text:style-name="T400"> </text:span><text:span text:style-name="T401">außer </text:span><text:span text:style-name="T400">Alleskönner auf 0.<text:line-break/>10<text:tab/></text:span><text:span text:style-name="T391">De</text:span><text:span text:style-name="T400">in Tutor eckt bei dir an, und du arbeitest hart daran, </text:span><text:span text:style-name="T391">ihn</text:span><text:span text:style-name="T400"> zu widerlegen. Würfle 9+ auf eine</text:span><text:span text:style-name="T391">n</text:span><text:span text:style-name="T400"><text:line-break/><text:tab/></text:span><text:span text:style-name="T391">Skill</text:span><text:span text:style-name="T400">, de</text:span><text:span text:style-name="T391">n</text:span><text:span text:style-name="T400"> du in diesem Semester gelernt hast. Bei Erfolg lieferst du einen </text:span><text:span text:style-name="T391">schlagenden</text:span><text:span text:style-name="T400"> Beweis,<text:line-break/><text:tab/>de</text:span><text:span text:style-name="T391">n er akzeptieren muss.</text:span><text:span text:style-name="T400"> </text:span><text:span text:style-name="T402">Du gewinnst +1 in dem Skill, aber den Tutor als Rivalen.<text:line-break/></text:span><text:span text:style-name="T403">11<text:tab/></text:span><text:span text:style-name="T402">Ein</text:span><text:span text:style-name="T403"> Krieg bricht aus und </text:span><text:span text:style-name="T388">du</text:span><text:span text:style-name="T402"> w</text:span><text:span text:style-name="T388">i</text:span><text:span text:style-name="T402">r</text:span><text:span text:style-name="T388">st</text:span><text:span text:style-name="T402"> einberufen</text:span><text:span text:style-name="T403">. Du kannst fliehen und </text:span><text:span text:style-name="T402">als </text:span><text:span text:style-name="T404">Herumtreiber</text:span><text:span text:style-name="T402"><text:line-break/><text:tab/>weitermachen oder </text:span><text:span text:style-name="T405">m</text:span><text:span text:style-name="T388">it einem Wurf auf </text:span><text:span text:style-name="T385">S</text:span><text:span text:style-name="T393">ozialstatus</text:span><text:span text:style-name="T388"> 9+ deine </text:span><text:span text:style-name="T403">Beziehungen spielen </text:span><text:span text:style-name="T405">lassen </text:span><text:span text:style-name="T388">und<text:line-break/><text:tab/></text:span><text:span text:style-name="T405">einfach</text:span><text:span text:style-name="T388"> </text:span><text:span text:style-name="T405">weiter studieren, sonst wirst du gezogen</text:span><text:span text:style-name="T403"> (</text:span><text:span text:style-name="T402">w6</text:span><text:span text:style-name="T403">: 1–3 Heer, 4–5 Marine</text:span><text:span text:style-name="T402">s</text:span><text:span text:style-name="T403">, 6 </text:span><text:span text:style-name="T402">Flotte</text:span><text:span text:style-name="T403">). </text:span><text:span text:style-name="T388"><text:line-break/></text:span><text:span text:style-name="T406">12<text:tab/></text:span><text:span text:style-name="T400">Du </text:span><text:span text:style-name="T388">wirst als Musterstudent in den Medien gefeiert</text:span><text:span text:style-name="T400">. </text:span><text:span text:style-name="T407">Sozialstatus</text:span><text:span text:style-name="T408">+1</text:span></text:p>
      <text:p text:style-name="P61"><text:span text:style-name="T349">Abschluss<text:line-break/></text:span><text:span text:style-name="T350">I</text:span><text:span text:style-name="T351">ntellekt</text:span><text:span text:style-name="T352"> </text:span><text:span text:style-name="T409">7</text:span><text:span text:style-name="T354">+</text:span><text:span text:style-name="T355"> </text:span><text:span text:style-name="T356">um zu bestehen, bei </text:span><text:span text:style-name="T352">≥</text:span><text:span text:style-name="T357">1</text:span><text:span text:style-name="T409">1</text:span><text:span text:style-name="T357"> mit Auszeichnung,<text:line-break/><text:tab/></text:span><text:span text:style-name="T409">dabei: +1 für Ausdauer </text:span><text:span text:style-name="T352">≥</text:span><text:span text:style-name="T409">8, +1 für Sozialstatus </text:span><text:span text:style-name="T352">≥</text:span><text:span text:style-name="T409">8</text:span><text:span text:style-name="T357"><text:line-break/></text:span><text:span text:style-name="T356">wenn bestanden:</text:span><text:span text:style-name="T410"><text:line-break/></text:span><text:span text:style-name="T313">Bildung+</text:span><text:span text:style-name="T359">1</text:span><text:span text:style-name="T360">,<text:line-break/></text:span><text:span text:style-name="T411">wenn mit Auszeichnung:</text:span><text:span text:style-name="T412"> </text:span><text:span text:style-name="T413">Sozialstatus+1, </text:span><text:span text:style-name="T414">automatisch Offizier</text:span><text:span text:style-name="T415"> falls </text:span><text:span text:style-name="T411">militärische Karriere</text:span><text:span text:style-name="T360"><text:line-break/></text:span><text:span text:style-name="T411">wenn weiter mit militärischer Karriere: </text:span><text:span text:style-name="T412">automatische Aufnahme<text:line-break/></text:span><text:span text:style-name="T411">wenn weiter mit militärischer Karriere im gleichen Zweig: </text:span><text:span text:style-name="T412">3 der Basis-Skills auf 1<text:line-break/></text:span><text:span text:style-name="T411">wenn weiter mit militärischer Karriere: </text:span><text:span text:style-name="T416">Wurf auf </text:span><text:span text:style-name="T417">Offizier</text:span><text:span text:style-name="T416"> sofort mit +2<text:line-break/></text:span><text:span text:style-name="T418">wenn nicht bestanden aber </text:span><text:span text:style-name="T352">≥</text:span><text:span text:style-name="T419">2</text:span><text:span text:style-name="T418">:<text:line-break/></text:span><text:span text:style-name="T420">automatische Aufnahme</text:span><text:span text:style-name="T418"> in </text:span><text:span text:style-name="T411">militärischer Karriere im gleichen Zweig, </text:span><text:span text:style-name="T418">aber kein Offizier</text:span></text:p>
      <text:p text:style-name="P62"><text:span text:style-name="T421">1 Agent</text:span><text:span text:style-name="T197"><text:tab/><text:tab/><text:tab/><text:tab/><text:tab/><text:tab/></text:span><text:span text:style-name="T422">Bewerbung</text:span><text:span text:style-name="T197">: I</text:span><text:span text:style-name="T422">ntellekt</text:span><text:span text:style-name="T197"> 6+</text:span><text:span text:style-name="T423"> (-1 pro vorheriger Karriere)<text:line-break/></text:span><text:span text:style-name="T424"><text:tab/><text:tab/><text:tab/><text:tab/><text:tab/><text:tab/><text:tab/><text:tab/></text:span><text:span text:style-name="T425">we</text:span><text:span text:style-name="T426">nn nicht </text:span><text:span text:style-name="T427">angenommen</text:span><text:span text:style-name="T426">: </text:span><text:span text:style-name="T428">Verpflichtet</text:span><text:span text:style-name="T426"> </text:span><text:span text:style-name="T429">oder </text:span><text:span text:style-name="T430">Herumtreiber<text:line-break/></text:span><text:span text:style-name="T431"><text:tab/><text:tab/><text:tab/><text:tab/>Durchkommen<text:tab/><text:tab/>Beförderung<text:tab/><text:line-break/></text:span><text:span text:style-name="T432">Polizei</text:span><text:span text:style-name="T433"><text:tab/><text:tab/><text:tab/>Ausdauer 6+<text:tab/><text:tab/>Intellekt 6+</text:span><text:span text:style-name="T432"><text:line-break/>Geheimdienst</text:span><text:span text:style-name="T433"><text:tab/><text:tab/>Intellekt 7+<text:tab/><text:tab/>Intellekt 5+</text:span><text:span text:style-name="T432"><text:line-break/>Industriespion</text:span><text:span text:style-name="T433"><text:tab/><text:tab/>Intellekt 5+<text:tab/><text:tab/>Intellekt 7+</text:span></text:p>
      <text:p text:style-name="P63"><text:span text:style-name="T434">Skills</text:span> <text:span text:style-name="T327">w6</text:span><text:span text:style-name="T165"><text:line-break/></text:span><text:span text:style-name="T166"> <text:s text:c="2"/>Persönlich<text:tab/><text:tab/>Basis<text:tab/><text:tab/>Fortgeschritten</text:span><text:span text:style-name="T435">*</text:span><text:span text:style-name="T166"><text:tab/>Polizei<text:tab/><text:tab/>Geheimdienst<text:tab/>Industriespion<text:line-break/></text:span><text:span text:style-name="T165">1 Schusswaffen<text:tab/>Unterwelt<text:tab/>Recht<text:tab/><text:tab/><text:tab/></text:span><text:span text:style-name="T436">Ermitteln<text:tab/><text:tab/>Ermitteln<text:tab/><text:tab/>Ermitteln<text:line-break/></text:span><text:span text:style-name="T165">2 Geschick+1<text:tab/><text:tab/>Fahrer<text:tab/><text:tab/>Sprachen<text:tab/><text:tab/><text:tab/></text:span><text:span text:style-name="T436">Aufklärer<text:tab/><text:tab/>Aufklärer<text:tab/><text:tab/></text:span><text:span text:style-name="T437">Computer</text:span><text:span text:style-name="T436"><text:line-break/></text:span><text:span text:style-name="T165">3 Ausdauer+1<text:tab/><text:tab/>Ermittler<text:tab/><text:tab/>Sprengstoff<text:tab/><text:tab/></text:span><text:span text:style-name="T436">Unterwelt<text:tab/></text:span><text:span text:style-name="T438">Kommunikation</text:span><text:span text:style-name="T436"><text:tab/>Schleichen<text:line-break/></text:span><text:span text:style-name="T165">4 Nahkampf<text:tab/><text:tab/>Flieger<text:tab/><text:tab/>Medizin<text:tab/><text:tab/><text:tab/></text:span><text:span text:style-name="T436">Schleichen<text:tab/>Schleichen<text:tab/>Geselligkeit<text:line-break/></text:span><text:span text:style-name="T165">5 Intellekt+1<text:tab/><text:tab/>Aufklärer<text:tab/><text:tab/>Raumanzug<text:tab/><text:tab/></text:span><text:span text:style-name="T436">Nahkampf<text:tab/>Überreden<text:tab/>Täuschen<text:line-break/></text:span><text:span text:style-name="T165">6 Athletik<text:tab/><text:tab/><text:tab/>Schusswaffen<text:tab/>Elektronik<text:tab/><text:tab/></text:span><text:span text:style-name="T436">Recht<text:tab/><text:tab/>Täuschen<text:tab/><text:tab/>Unterwelt<text:line-break/></text:span><text:span text:style-name="T439">* </text:span><text:span text:style-name="T440">nur mit </text:span><text:span text:style-name="T439">Bildung</text:span><text:span text:style-name="T441">≥</text:span><text:span text:style-name="T439">8</text:span></text:p>
      <text:p text:style-name="P64"><text:span text:style-name="T442">Rang-Boni<text:tab/><text:tab/><text:tab/><text:tab/><text:tab/><text:tab/><text:tab/><text:tab/></text:span><text:span text:style-name="T443">Abfindung</text:span><text:span text:style-name="T444"> </text:span><text:span text:style-name="T327">w6</text:span><text:span text:style-name="T442"><text:line-break/></text:span><text:span text:style-name="T445">Rang</text:span><text:span text:style-name="T446"><text:tab/>Polizei<text:tab/><text:tab/>Geheimd./I.-</text:span><text:span text:style-name="T445">S</text:span><text:span text:style-name="T446">pion<text:tab/></text:span><text:span text:style-name="T447"><text:tab/></text:span><text:span text:style-name="T448">w6<text:tab/>Geld<text:tab/><text:tab/>Sachwert<text:tab/><text:tab/><text:tab/><text:tab/><text:tab/><text:tab/></text:span><text:span text:style-name="T446"><text:line-break/></text:span><text:span text:style-name="T447">0<text:tab/>-<text:tab/><text:tab/><text:tab/>-<text:tab/><text:tab/><text:tab/><text:tab/><text:tab/></text:span><text:span text:style-name="T449">1<text:tab/> <text:s/>1000</text:span><text:span text:style-name="T450">₵<text:tab/></text:span><text:span text:style-name="T165">Wissenschaftliche Ausrüstung</text:span><text:span text:style-name="T447"><text:line-break/>1<text:tab/>Unterwelt </text:span><text:span text:style-name="T451">1</text:span><text:span text:style-name="T447"><text:tab/>Täuschen </text:span><text:span text:style-name="T451">1</text:span><text:span text:style-name="T447"><text:tab/><text:tab/><text:tab/></text:span><text:span text:style-name="T449">2<text:tab/> <text:s/></text:span><text:span text:style-name="T165">2</text:span><text:span text:style-name="T449">000</text:span><text:span text:style-name="T450">₵<text:tab/></text:span><text:span text:style-name="T165">Intellekt+1</text:span><text:span text:style-name="T447"><text:line-break/>2<text:tab/>-<text:tab/><text:tab/><text:tab/>Ermitteln </text:span><text:span text:style-name="T451">1</text:span><text:span text:style-name="T447"><text:tab/><text:tab/><text:tab/></text:span><text:span text:style-name="T449">3<text:tab/> <text:s/></text:span><text:span text:style-name="T165">5</text:span><text:span text:style-name="T449">000</text:span><text:span text:style-name="T450">₵<text:tab/></text:span><text:span text:style-name="T452">1 </text:span><text:span text:style-name="T165">Schiffsanteil</text:span><text:span text:style-name="T449"> </text:span><text:span text:style-name="T453">(</text:span><text:span text:style-name="T449">1000</text:span><text:span text:style-name="T450">₵/</text:span><text:span text:style-name="T453">Jahr)</text:span><text:span text:style-name="T447"><text:line-break/>3<text:tab/>-<text:tab/><text:tab/><text:tab/>-<text:tab/><text:tab/><text:tab/><text:tab/><text:tab/></text:span><text:span text:style-name="T449">4<text:tab/> <text:s/></text:span><text:span text:style-name="T165">75</text:span><text:span text:style-name="T449">00</text:span><text:span text:style-name="T450">₵<text:tab/></text:span><text:span text:style-name="T454">Schussw</text:span><text:span text:style-name="T165">affe</text:span><text:span text:style-name="T455"> </text:span><text:span text:style-name="T456">(max. </text:span><text:span text:style-name="T454">3</text:span><text:span text:style-name="T456">000</text:span><text:span text:style-name="T450">₵, </text:span><text:span text:style-name="T456">TL12)</text:span><text:span text:style-name="T447"><text:line-break/>4<text:tab/>Ermitteln </text:span><text:span text:style-name="T451">1</text:span><text:span text:style-name="T447"><text:tab/>Schusswaffen </text:span><text:span text:style-name="T451">1</text:span><text:span text:style-name="T447"><text:tab/><text:tab/><text:tab/></text:span><text:span text:style-name="T449">5<text:tab/>10</text:span><text:span text:style-name="T165">0</text:span><text:span text:style-name="T449">00</text:span><text:span text:style-name="T450">₵<text:tab/></text:span><text:span text:style-name="T165">Implantat</text:span><text:span text:style-name="T447"><text:line-break/>5<text:tab/>Verwaltung </text:span><text:span text:style-name="T451">1</text:span><text:span text:style-name="T447"><text:tab/>-<text:tab/><text:tab/><text:tab/><text:tab/><text:tab/></text:span><text:span text:style-name="T449">6<text:tab/></text:span><text:span text:style-name="T165">25</text:span><text:span text:style-name="T449">00</text:span><text:span text:style-name="T165">0</text:span><text:span text:style-name="T450">₵<text:tab/></text:span><text:span text:style-name="T165">S</text:span><text:span text:style-name="T457">ozialstatus+</text:span><text:span text:style-name="T165">1 oder Implantat</text:span><text:span text:style-name="T447"><text:line-break/>6<text:tab/>Sozialstatus+1<text:tab/>-<text:tab/><text:tab/><text:tab/><text:tab/><text:tab/></text:span><text:span text:style-name="T165">7<text:tab/>50</text:span><text:span text:style-name="T449">000</text:span><text:span text:style-name="T450">₵<text:tab/></text:span><text:span text:style-name="T165">TAS Mitgliedschaft </text:span><text:span text:style-name="T458">(Hotel &amp; Flüge frei)</text:span></text:p>
      <text:p text:style-name="P65"><text:span text:style-name="T459">Unglück </text:span><text:span text:style-name="T460">w6</text:span><text:span text:style-name="T461"> </text:span><text:span text:style-name="T462">(nur wenn „Durchkommen“ </text:span><text:span text:style-name="T463">gescheitert ist </text:span><text:span text:style-name="T462">oder bei entsprechendem Ereignis)</text:span><text:span text:style-name="T464"><text:line-break/>1<text:tab/></text:span><text:span text:style-name="T465">S</text:span><text:span text:style-name="T464">chwer</text:span><text:span text:style-name="T465">e</text:span><text:span text:style-name="T464"> </text:span><text:span text:style-name="T465">V</text:span><text:span text:style-name="T464">erletz</text:span><text:span text:style-name="T465">ung</text:span><text:span text:style-name="T464">: </text:span><text:span text:style-name="T466">siehe </text:span><text:span text:style-name="T464">2 auf Verletzung</text:span><text:span text:style-name="T466">s-Tabelle</text:span><text:span text:style-name="T464"> </text:span><text:span text:style-name="T467">oder 2x w6 </text:span><text:span text:style-name="T466">werfen</text:span><text:span text:style-name="T467"> und </text:span><text:span text:style-name="T468">niedrigeres</text:span><text:span text:style-name="T467"> nehmen</text:span><text:span text:style-name="T464"><text:line-break/>2<text:tab/></text:span><text:span text:style-name="T469">K</text:span><text:span text:style-name="T464">riminelles Angebot: ja→Karriere ohne Bonus beendet, nein→verletzt, Feind+, </text:span><text:span text:style-name="T469">beliebiger </text:span><text:span text:style-name="T464">Skill+</text:span><text:span text:style-name="T469">1</text:span><text:span text:style-name="T470"><text:line-break/></text:span><text:span text:style-name="T464">3<text:tab/></text:span><text:span text:style-name="T469">Du wirst </text:span><text:span text:style-name="T471">selbst </text:span><text:span text:style-name="T469">wegen Rechtsbruch beschuldigt: </text:span><text:span text:style-name="T464">Recht 8+ ja→Karriere beendet, nein→Gefä</text:span><text:span text:style-name="T461">n</text:span><text:span text:style-name="T464">gn</text:span><text:span text:style-name="T461">is<text:line-break/>4<text:tab/></text:span><text:span text:style-name="T469">D</text:span><text:span text:style-name="T461">u weißt zu viel, </text:span><text:span text:style-name="T471">aber kommst jetzt noch davon</text:span><text:span text:style-name="T461">: Feind+, Täuschen 1<text:line-break/>5<text:tab/></text:span><text:span text:style-name="T469">P</text:span><text:span text:style-name="T461">ersönliche Verwicklung: Freund </text:span><text:span text:style-name="T469">oder Kontakt </text:span><text:span text:style-name="T461">verletzt, </text:span><text:span text:style-name="T469">2x w6 </text:span><text:span text:style-name="T467">auf Tabelle und </text:span><text:span text:style-name="T468">niedrigeres</text:span><text:span text:style-name="T467"> nehmen</text:span><text:span text:style-name="T461"><text:line-break/>6<text:tab/></text:span><text:span text:style-name="T472">Du erleidest eine </text:span><text:span text:style-name="T473">V</text:span><text:span text:style-name="T461">erletz</text:span><text:span text:style-name="T473">ung: </text:span><text:span text:style-name="T466">Wurf auf Verletzungs-Tabelle</text:span></text:p>
      <text:p text:style-name="P66"><text:span text:style-name="T474">Ereignis 2w6</text:span><text:span text:style-name="T157"><text:line-break/></text:span><text:span text:style-name="T475">2</text:span><text:span text:style-name="T157"><text:tab/></text:span><text:span text:style-name="T476">Du hast </text:span><text:span text:style-name="T157">Glück im Unglück: </text:span><text:span text:style-name="T477">Wurf auf </text:span><text:span text:style-name="T157">Unglück</text:span><text:span text:style-name="T478">s-Tabelle</text:span><text:span text:style-name="T157">, aber </text:span><text:span text:style-name="T476">deine </text:span><text:span text:style-name="T157">Karriere </text:span><text:span text:style-name="T476">ist </text:span><text:span text:style-name="T157">nicht beendet<text:line-break/></text:span><text:span text:style-name="T475">3</text:span><text:span text:style-name="T157"><text:tab/></text:span><text:span text:style-name="T479">Du nimmst an einer g</text:span><text:span text:style-name="T157">efä</text:span><text:span text:style-name="T480">h</text:span><text:span text:style-name="T157">rl</text:span><text:span text:style-name="T480">iche</text:span><text:span text:style-name="T479">n</text:span><text:span text:style-name="T480"> Ermittlung </text:span><text:span text:style-name="T479">teil</text:span><text:span text:style-name="T157">: Ermitteln</text:span><text:span text:style-name="T481">|</text:span><text:span text:style-name="T157">Unterwelt 8+<text:line-break/><text:tab/>ja→Täuschen</text:span><text:span text:style-name="T480">+1|</text:span><text:span text:style-name="T157">Alleskönner</text:span><text:span text:style-name="T480">+1|</text:span><text:span text:style-name="T157">Überzeugen</text:span><text:span text:style-name="T480">+1|</text:span><text:span text:style-name="T157">Taktik</text:span><text:span text:style-name="T480">+1, </text:span><text:span text:style-name="T157">nein→Unglück</text:span><text:span text:style-name="T481">sfall</text:span><text:span text:style-name="T157"><text:line-break/></text:span><text:span text:style-name="T475">4<text:tab/></text:span><text:span text:style-name="T482">Belobigung </text:span><text:span text:style-name="T483">vom Chef</text:span><text:span text:style-name="T482">: </text:span><text:span text:style-name="T475">+1 auf Bonus-Wurf<text:line-break/></text:span><text:span text:style-name="T484">5<text:tab/></text:span><text:span text:style-name="T483">Du </text:span><text:span text:style-name="T485">etablierst</text:span><text:span text:style-name="T483"> ein </text:span><text:span text:style-name="T484">Netzwerk </text:span><text:span text:style-name="T483">von Kontakten </text:span><text:span text:style-name="T485">zur Informationsgewinnung</text:span><text:span text:style-name="T484">: +w3</text:span><text:span text:style-name="T483">+1</text:span><text:span text:style-name="T484"> Kontakte<text:line-break/>6<text:tab/>Weiterbildung </text:span><text:span text:style-name="T485">in einem Spezialgebiet</text:span><text:span text:style-name="T484">: Bildung 8+ </text:span><text:span text:style-name="T485">ja→einen beliebigen</text:span><text:span text:style-name="T486"> deiner Skills</text:span><text:span text:style-name="T484">+1<text:line-break/>7<text:tab/>Lebens-Ereignis: </text:span><text:span text:style-name="T487">2</text:span><text:span text:style-name="T485">w6 auf </text:span><text:span text:style-name="T487">die </text:span><text:span text:style-name="T485">Tabelle</text:span><text:span text:style-name="T484"><text:line-break/>8<text:tab/></text:span><text:span text:style-name="T488">Du leitest eine v</text:span><text:span text:style-name="T484">erdeckte Operation: Täuschen 8+<text:tab/>ja→Unterwelt-|</text:span><text:span text:style-name="T489">Zivil</text:span><text:span text:style-name="T484">-Ereignis, Wurf </text:span><text:span text:style-name="T488">auf </text:span><text:span text:style-name="T490">einen</text:span><text:span text:style-name="T488"><text:line-break/><text:tab/>entsprechenden Spezial-Skill, </text:span><text:span text:style-name="T484">nein→Unterwelt-|</text:span><text:span text:style-name="T489">Zivil</text:span><text:span text:style-name="T484">-Unglück<text:line-break/></text:span><text:span text:style-name="T491">9<text:tab/>Auszeichnung </text:span><text:span text:style-name="T492">für Tapferkeit im Dienst</text:span><text:span text:style-name="T491">: +2 auf Beförderungs-Wurf<text:line-break/>10<text:tab/></text:span><text:span text:style-name="T493">Spezialtraining </text:span><text:span text:style-name="T494">für Verfolgungsjagden</text:span><text:span text:style-name="T493">: Fahrer 1</text:span><text:span text:style-name="T494">|</text:span><text:span text:style-name="T493">Flieger 1</text:span><text:span text:style-name="T494">|</text:span><text:span text:style-name="T493">Pilot 1</text:span><text:span text:style-name="T494">|</text:span><text:span text:style-name="T493">Bordschütze 1<text:line-break/>11<text:tab/></text:span><text:span text:style-name="T495">Freund &amp; Förderer </text:span><text:span text:style-name="T496">gewonnen</text:span><text:span text:style-name="T495">: </text:span><text:span text:style-name="T497">entweder </text:span><text:span text:style-name="T495">Ermitteln+1 oder +4</text:span><text:span text:style-name="T491"> auf nächsten Beförderungs-Wurf<text:line-break/></text:span><text:span text:style-name="T498">12<text:tab/></text:span><text:span text:style-name="T499">Du hast eine </text:span><text:span text:style-name="T498">Verschwörung </text:span><text:span text:style-name="T499">gegen deinen Vorgesetzten </text:span><text:span text:style-name="T498">aufgedeckt: sofortige </text:span><text:span text:style-name="T491">Beförderung</text:span></text:p>
      <text:p text:style-name="P66"><text:span text:style-name="T500">Beförderung</text:span><text:span text:style-name="T501">:<text:tab/></text:span><text:span text:style-name="T502">Polizei </text:span><text:span text:style-name="T503"><text:s/>Intellekt 6+<text:tab/><text:tab/></text:span><text:span text:style-name="T502">Geheimdienst </text:span><text:span text:style-name="T503">Intellekt 5+<text:tab/></text:span><text:span text:style-name="T502">Industriespion </text:span><text:span text:style-name="T503">Intellekt 7+</text:span></text:p>
      <text:p text:style-name="P67"><text:span text:style-name="T504">2</text:span><text:span text:style-name="T421"> A</text:span><text:span text:style-name="T504">rmee</text:span><text:span text:style-name="T197"><text:tab/><text:tab/></text:span><text:span text:style-name="T422">Bewerbung</text:span><text:span text:style-name="T197">: </text:span><text:span text:style-name="T505">Ausdauer</text:span><text:span text:style-name="T197"> </text:span><text:span text:style-name="T505">5</text:span><text:span text:style-name="T197">+</text:span><text:span text:style-name="T423"> (-1 pro vorheriger Karriere, -</text:span><text:span text:style-name="T506">2 wenn über 30</text:span><text:span text:style-name="T423">)<text:line-break/></text:span><text:span text:style-name="T424"><text:tab/><text:tab/><text:tab/><text:tab/></text:span><text:span text:style-name="T425">we</text:span><text:span text:style-name="T426">nn nicht </text:span><text:span text:style-name="T427">angenommen</text:span><text:span text:style-name="T426">: </text:span><text:span text:style-name="T428">Verpflichtet</text:span><text:span text:style-name="T426"> </text:span><text:span text:style-name="T429">oder </text:span><text:span text:style-name="T430">Herumtreiber<text:line-break/></text:span><text:span text:style-name="T507"><text:tab/><text:tab/><text:tab/><text:tab/>Durchkommen<text:tab/>Beförderung<text:tab/></text:span><text:span text:style-name="T508"><text:tab/><text:tab/></text:span><text:span text:style-name="T509">Offizier: Sozialstatus 8+</text:span><text:span text:style-name="T507"><text:line-break/></text:span><text:span text:style-name="T510">Logistik</text:span><text:span text:style-name="T508"><text:tab/><text:tab/><text:tab/>Ausdauer </text:span><text:span text:style-name="T511">5</text:span><text:span text:style-name="T508">+<text:tab/><text:tab/></text:span><text:span text:style-name="T512">Bildung</text:span><text:span text:style-name="T508"> </text:span><text:span text:style-name="T511">7</text:span><text:span text:style-name="T508">+</text:span><text:span text:style-name="T513"><text:line-break/></text:span><text:span text:style-name="T510">Infantrie</text:span><text:span text:style-name="T508"><text:tab/><text:tab/><text:tab/></text:span><text:span text:style-name="T511">Stärke</text:span><text:span text:style-name="T508"> </text:span><text:span text:style-name="T511">6</text:span><text:span text:style-name="T508">+<text:tab/><text:tab/></text:span><text:span text:style-name="T511">Ausdauer</text:span><text:span text:style-name="T508"> </text:span><text:span text:style-name="T511">6</text:span><text:span text:style-name="T508">+</text:span><text:span text:style-name="T513"><text:line-break/></text:span><text:span text:style-name="T510">Mechanisiert<text:tab/></text:span><text:span text:style-name="T508"><text:tab/></text:span><text:span text:style-name="T511">Geschick</text:span><text:span text:style-name="T508"> </text:span><text:span text:style-name="T511">7</text:span><text:span text:style-name="T508">+<text:tab/><text:tab/>Intellekt </text:span><text:span text:style-name="T511">5</text:span><text:span text:style-name="T508">+</text:span></text:p>
      <text:p text:style-name="P68"><text:span text:style-name="T434">Skills</text:span> <text:span text:style-name="T327">w6</text:span><text:span text:style-name="T165"><text:line-break/></text:span><text:span text:style-name="T166"> <text:s text:c="2"/></text:span><text:span text:style-name="T514">Persönlich<text:tab/>Basis<text:tab/><text:tab/><text:tab/>Fortgeschritten</text:span><text:span text:style-name="T515">*</text:span><text:span text:style-name="T514"><text:tab/></text:span><text:span text:style-name="T516">Offizier</text:span><text:span text:style-name="T514"><text:tab/><text:tab/></text:span><text:span text:style-name="T516">Logistik</text:span><text:span text:style-name="T514"><text:tab/><text:tab/></text:span><text:span text:style-name="T516">Infantrie<text:tab/><text:tab/>Mechan. <text:s text:c="4"/></text:span><text:span text:style-name="T514"><text:line-break/></text:span><text:span text:style-name="T517">1 S</text:span><text:span text:style-name="T518">tärke+1</text:span><text:span text:style-name="T517"><text:tab/><text:tab/></text:span><text:span text:style-name="T519">Fahrer|Raumanzug</text:span><text:span text:style-name="T517"><text:tab/></text:span><text:span text:style-name="T520">Taktik</text:span><text:span text:style-name="T517"><text:tab/><text:tab/></text:span><text:span text:style-name="T520">Taktik</text:span><text:span text:style-name="T521"><text:tab/><text:tab/></text:span><text:span text:style-name="T522">Mechanik</text:span><text:span text:style-name="T521"><text:tab/><text:tab/></text:span><text:span text:style-name="T522">Schusswaffen<text:tab/>Mechanik</text:span><text:span text:style-name="T521"><text:line-break/></text:span><text:span text:style-name="T517">2 Geschick+1<text:tab/></text:span><text:span text:style-name="T518">Athletik</text:span><text:span text:style-name="T517"><text:tab/><text:tab/></text:span><text:span text:style-name="T521">Elektronik</text:span><text:span text:style-name="T517"><text:tab/><text:tab/></text:span><text:span text:style-name="T522">Anführe</text:span><text:span text:style-name="T523">r</text:span><text:span text:style-name="T521"><text:tab/><text:tab/></text:span><text:span text:style-name="T522">Fahrer|Flieger</text:span><text:span text:style-name="T521"><text:tab/></text:span><text:span text:style-name="T518">Nahkampf<text:tab/><text:tab/></text:span><text:span text:style-name="T522">Fahrer</text:span><text:span text:style-name="T521"><text:line-break/></text:span><text:span text:style-name="T517">3 Ausdauer+1<text:tab/></text:span><text:span text:style-name="T518">Schusswaffen</text:span><text:span text:style-name="T517"><text:tab/></text:span><text:span text:style-name="T524">Navigation</text:span><text:span text:style-name="T517"><text:tab/><text:tab/></text:span><text:span text:style-name="T522">Recht<text:tab/></text:span><text:span text:style-name="T521"><text:tab/><text:tab/></text:span><text:span text:style-name="T522">Ausbildung</text:span><text:span text:style-name="T521"><text:tab/><text:tab/></text:span><text:span text:style-name="T517">Sch</text:span><text:span text:style-name="T518">w</text:span><text:span text:style-name="T525">ere</text:span><text:span text:style-name="T518"> W</text:span><text:span text:style-name="T517">affen<text:tab/></text:span><text:span text:style-name="T522">Flieger</text:span><text:span text:style-name="T521"><text:line-break/></text:span><text:span text:style-name="T517">4 </text:span><text:span text:style-name="T518">Glücksspiel</text:span><text:span text:style-name="T517"><text:tab/></text:span><text:span text:style-name="T518">Aufklärer</text:span><text:span text:style-name="T517"><text:tab/><text:tab/></text:span><text:span text:style-name="T524">Sprengstoff</text:span><text:span text:style-name="T517"><text:tab/><text:tab/></text:span><text:span text:style-name="T522">Diplomatie</text:span><text:span text:style-name="T521"><text:tab/><text:tab/></text:span><text:span text:style-name="T522">Sprengstoff</text:span><text:span text:style-name="T521"><text:tab/><text:tab/></text:span><text:span text:style-name="T522">Schleichen<text:tab/><text:tab/>Aufklärer</text:span><text:span text:style-name="T521"><text:line-break/></text:span><text:span text:style-name="T517">5 </text:span><text:span text:style-name="T518">Medizin<text:tab/></text:span><text:span text:style-name="T517"><text:tab/></text:span><text:span text:style-name="T518">Nahkampf</text:span><text:span text:style-name="T517"><text:tab/><text:tab/></text:span><text:span text:style-name="T524">Ingenieur<text:tab/></text:span><text:span text:style-name="T517"><text:tab/></text:span><text:span text:style-name="T522">Elektronik</text:span><text:span text:style-name="T521"><text:tab/><text:tab/></text:span><text:span text:style-name="T522">Kommunikation</text:span><text:span text:style-name="T521"><text:tab/></text:span><text:span text:style-name="T518">Athletik<text:tab/><text:tab/></text:span><text:span text:style-name="T526">Bordschütze</text:span><text:span text:style-name="T521"><text:line-break/></text:span><text:span text:style-name="T517">6 </text:span><text:span text:style-name="T518">Nahkampf</text:span><text:span text:style-name="T517"><text:tab/>Sch</text:span><text:span text:style-name="T518">w</text:span><text:span text:style-name="T522">ere</text:span><text:span text:style-name="T518"> W</text:span><text:span text:style-name="T517">affen<text:tab/></text:span><text:span text:style-name="T521">Über</text:span><text:span text:style-name="T524">l</text:span><text:span text:style-name="T521">e</text:span><text:span text:style-name="T524">b</text:span><text:span text:style-name="T521">en</text:span><text:span text:style-name="T517"><text:tab/><text:tab/></text:span><text:span text:style-name="T522">Verwaltung</text:span><text:span text:style-name="T521"><text:tab/><text:tab/></text:span><text:span text:style-name="T518">Medizin</text:span><text:span text:style-name="T521"><text:tab/><text:tab/></text:span><text:span text:style-name="T518">Aufklärer<text:tab/><text:tab/></text:span><text:span text:style-name="T522">Sensoren</text:span><text:span text:style-name="T521"><text:line-break/></text:span><text:span text:style-name="T527">* </text:span><text:span text:style-name="T528">nur mit </text:span><text:span text:style-name="T527">Bildung</text:span><text:span text:style-name="T529">≥</text:span><text:span text:style-name="T527">8</text:span></text:p>
      <text:p text:style-name="P64"><text:span text:style-name="T442">Rang-Boni<text:tab/><text:tab/><text:tab/><text:tab/><text:tab/><text:tab/><text:tab/><text:tab/></text:span><text:span text:style-name="T443">Abfindung</text:span><text:span text:style-name="T444"> </text:span><text:span text:style-name="T327">w6</text:span><text:span text:style-name="T442"><text:line-break/></text:span><text:span text:style-name="T445">Rang</text:span><text:span text:style-name="T446"><text:tab/></text:span><text:span text:style-name="T530">Mannschaften</text:span><text:span text:style-name="T446"><text:tab/></text:span><text:span text:style-name="T530">Offizier</text:span><text:span text:style-name="T531">e<text:tab/><text:tab/><text:tab/></text:span><text:span text:style-name="T447"><text:tab/></text:span><text:span text:style-name="T448">w6<text:tab/>Geld<text:tab/><text:tab/>Sachwert<text:tab/><text:tab/><text:tab/><text:tab/><text:tab/><text:tab/></text:span><text:span text:style-name="T446"><text:line-break/></text:span><text:span text:style-name="T447">0<text:tab/></text:span><text:span text:style-name="T518">Schusswaffen </text:span><text:span text:style-name="T523">1</text:span><text:span text:style-name="T447"><text:tab/><text:tab/><text:tab/><text:tab/><text:tab/><text:tab/></text:span><text:span text:style-name="T449">1<text:tab/> <text:s text:c="2"/></text:span><text:span text:style-name="T455">2</text:span><text:span text:style-name="T449">000</text:span><text:span text:style-name="T450">₵<text:tab/></text:span><text:span text:style-name="T165">Implantat</text:span><text:span text:style-name="T447"><text:line-break/>1<text:tab/></text:span><text:span text:style-name="T518">Aufklärer </text:span><text:span text:style-name="T523">1</text:span><text:span text:style-name="T447"><text:tab/><text:tab/></text:span><text:span text:style-name="T522">Anführe</text:span><text:span text:style-name="T523">r 1</text:span><text:span text:style-name="T447"><text:tab/><text:tab/><text:tab/><text:tab/></text:span><text:span text:style-name="T449">2<text:tab/> <text:s text:c="2"/></text:span><text:span text:style-name="T455">5</text:span><text:span text:style-name="T449">000</text:span><text:span text:style-name="T450">₵<text:tab/></text:span><text:span text:style-name="T165">Intellekt+1</text:span><text:span text:style-name="T447"><text:line-break/>2<text:tab/>-<text:tab/><text:tab/><text:tab/>-<text:tab/><text:tab/><text:tab/><text:tab/><text:tab/></text:span><text:span text:style-name="T449">3<text:tab/> </text:span><text:span text:style-name="T455">10</text:span><text:span text:style-name="T449">000</text:span><text:span text:style-name="T450">₵<text:tab/></text:span><text:span text:style-name="T455">Ausbildung+1</text:span><text:span text:style-name="T447"><text:line-break/>3<text:tab/></text:span><text:span text:style-name="T522">Anführe</text:span><text:span text:style-name="T523">r </text:span><text:span text:style-name="T532">1</text:span><text:span text:style-name="T447"><text:tab/><text:tab/></text:span><text:span text:style-name="T533">Taktik 1</text:span><text:span text:style-name="T447"><text:tab/><text:tab/><text:tab/><text:tab/></text:span><text:span text:style-name="T449">4<text:tab/> </text:span><text:span text:style-name="T455">100</text:span><text:span text:style-name="T449">00</text:span><text:span text:style-name="T450">₵<text:tab/></text:span><text:span text:style-name="T454">Schussw</text:span><text:span text:style-name="T165">affe</text:span><text:span text:style-name="T455"> </text:span><text:span text:style-name="T456">(max. </text:span><text:span text:style-name="T454">3</text:span><text:span text:style-name="T456">000</text:span><text:span text:style-name="T450">₵, </text:span><text:span text:style-name="T456">TL12)</text:span><text:span text:style-name="T447"><text:line-break/>4<text:tab/>-<text:tab/><text:tab/><text:tab/>-<text:tab/><text:tab/><text:tab/><text:tab/><text:tab/></text:span><text:span text:style-name="T449">5<text:tab/> 1</text:span><text:span text:style-name="T455">0</text:span><text:span text:style-name="T165">0</text:span><text:span text:style-name="T449">00</text:span><text:span text:style-name="T450">₵<text:tab/></text:span><text:span text:style-name="T455">Rüstung </text:span><text:span text:style-name="T456">(max. 10000</text:span><text:span text:style-name="T450">₵, </text:span><text:span text:style-name="T456">TL12)</text:span><text:span text:style-name="T447"><text:line-break/>5<text:tab/>-<text:tab/><text:tab/><text:tab/>-<text:tab/><text:tab/><text:tab/><text:tab/><text:tab/></text:span><text:span text:style-name="T449">6<text:tab/> </text:span><text:span text:style-name="T165">2</text:span><text:span text:style-name="T455">0</text:span><text:span text:style-name="T449">00</text:span><text:span text:style-name="T165">0</text:span><text:span text:style-name="T450">₵<text:tab/></text:span><text:span text:style-name="T455">Ausdauer</text:span><text:span text:style-name="T457">+</text:span><text:span text:style-name="T165">1 oder Implantat</text:span><text:span text:style-name="T447"><text:line-break/>6<text:tab/>-<text:tab/><text:tab/><text:tab/></text:span><text:span text:style-name="T533">Sozialstatus 10|+1</text:span><text:span text:style-name="T447"><text:tab/><text:tab/></text:span><text:span text:style-name="T165">7<text:tab/> </text:span><text:span text:style-name="T455">3</text:span><text:span text:style-name="T165">0</text:span><text:span text:style-name="T449">000</text:span><text:span text:style-name="T450">₵<text:tab/></text:span><text:span text:style-name="T455">Sozialstatus+1</text:span></text:p>
      <text:p text:style-name="P69"><text:span text:style-name="T459">Unglück </text:span><text:span text:style-name="T460">w6</text:span><text:span text:style-name="T461"> </text:span><text:span text:style-name="T462">(nur wenn „Durchkommen“ </text:span><text:span text:style-name="T463">gescheitert ist </text:span><text:span text:style-name="T462">oder bei entsprechendem Ereignis)</text:span><text:span text:style-name="T464"><text:line-break/>1<text:tab/></text:span><text:span text:style-name="T465">S</text:span><text:span text:style-name="T464">chwer</text:span><text:span text:style-name="T465">e</text:span><text:span text:style-name="T464"> </text:span><text:span text:style-name="T465">V</text:span><text:span text:style-name="T464">erletz</text:span><text:span text:style-name="T465">ung</text:span><text:span text:style-name="T464">: </text:span><text:span text:style-name="T466">siehe </text:span><text:span text:style-name="T464">2 auf Verletzung</text:span><text:span text:style-name="T466">s-Tabelle</text:span><text:span text:style-name="T464"> </text:span><text:span text:style-name="T467">oder 2x w6 </text:span><text:span text:style-name="T466">werfen</text:span><text:span text:style-name="T467"> und </text:span><text:span text:style-name="T468">niedrigeres</text:span><text:span text:style-name="T467"> nehmen</text:span><text:span text:style-name="T464"><text:line-break/>2<text:tab/></text:span><text:span text:style-name="T534">Streit mit </text:span><text:span text:style-name="T535">unfähige</text:span><text:span text:style-name="T534">m</text:span><text:span text:style-name="T535"> </text:span><text:span text:style-name="T536">Vorgesetzte</text:span><text:span text:style-name="T534">n</text:span><text:span text:style-name="T464">: </text:span><text:span text:style-name="T535">Feind</text:span><text:span text:style-name="T534">+1</text:span><text:span text:style-name="T535"> und </text:span><text:span text:style-name="T534">E</text:span><text:span text:style-name="T535">ntlass</text:span><text:span text:style-name="T534">ung</text:span><text:span text:style-name="T470"><text:line-break/></text:span><text:span text:style-name="T464">3<text:tab/></text:span><text:span text:style-name="T535">Einsatz gegen Rebellen</text:span><text:span text:style-name="T464">: </text:span><text:span text:style-name="T535">Aufklärer+1 oder Überleben+1, aber auch Feind +1 (Rebellen)</text:span><text:span text:style-name="T461"><text:line-break/>4<text:tab/></text:span><text:span text:style-name="T537">K</text:span><text:span text:style-name="T536">orrupter</text:span><text:span text:style-name="T535"> </text:span><text:span text:style-name="T536">Vorgesetzter, </text:span><text:span text:style-name="T537">mitmachen?</text:span><text:span text:style-name="T461">: </text:span><text:span text:style-name="T537">ja→</text:span><text:span text:style-name="T536">Freund+1 und Entlassung, </text:span><text:span text:style-name="T537">nein→</text:span><text:span text:style-name="T536">Abfindung und Entlassung</text:span><text:span text:style-name="T461"><text:line-break/>5<text:tab/></text:span><text:span text:style-name="T538">Streit mit einem </text:span><text:span text:style-name="T537">Vorgesetzten oder </text:span><text:span text:style-name="T538">Kameraden:</text:span><text:span text:style-name="T461"> </text:span><text:span text:style-name="T538">Feind+1 und Entlassung</text:span><text:span text:style-name="T461"><text:line-break/>6<text:tab/></text:span><text:span text:style-name="T472">Du erleidest eine </text:span><text:span text:style-name="T473">V</text:span><text:span text:style-name="T461">erletz</text:span><text:span text:style-name="T473">ung: </text:span><text:span text:style-name="T466">Wurf auf Verletzungs-Tabelle</text:span></text:p>
      <text:p text:style-name="P70"><text:span text:style-name="T66">Ereignis 2w6</text:span><text:line-break/><text:span text:style-name="T539">2</text:span><text:tab/><text:span text:style-name="T540">Du hast </text:span>Glück im Unglück: <text:span text:style-name="T541">Wurf auf </text:span>Unglück<text:span text:style-name="T542">s-Tabelle</text:span>, aber <text:span text:style-name="T540">deine </text:span>Karriere <text:span text:style-name="T540">ist </text:span>nicht beendet<text:line-break/><text:span text:style-name="T539">3</text:span><text:tab/><text:span text:style-name="T543">Einsatz </text:span><text:span text:style-name="T544">auf</text:span><text:span text:style-name="T543"> g</text:span>efähr<text:span text:style-name="T543">liche</text:span><text:span text:style-name="T544">m Planeten</text:span>: <text:span text:style-name="T543">Raumanzug 1|Ingenieur 1|Tiere 1|Aufklärer 1</text:span><text:line-break/><text:span text:style-name="T539">4<text:tab/></text:span><text:span text:style-name="T543">Einsatz im Häuserkampf</text:span><text:span text:style-name="T545">: </text:span><text:span text:style-name="T543">Schleichen 1|Unterwelt 1|Überreden 1|Aufklärer 1</text:span><text:span text:style-name="T539"><text:line-break/></text:span><text:span text:style-name="T546">5<text:tab/></text:span><text:span text:style-name="T543">Sp</text:span><text:span text:style-name="T541">e</text:span><text:span text:style-name="T543">zialeinsatz </text:span><text:span text:style-name="T544">mit Bravour gemeistert</text:span><text:span text:style-name="T546">: </text:span><text:span text:style-name="T543">Abfindungs-Wurf+1</text:span><text:span text:style-name="T546"><text:line-break/>6<text:tab/></text:span><text:span text:style-name="T544">Bewährst du dich im </text:span><text:span text:style-name="T543">Fronteinsatz?</text:span><text:span text:style-name="T546">: </text:span><text:span text:style-name="T543">Bildung 8+ ja→Schusswaffen+1|Anführer+1, nein→Verletzung</text:span><text:span text:style-name="T546"><text:line-break/>7<text:tab/>Lebens-Ereignis: </text:span><text:span text:style-name="T547">2</text:span><text:span text:style-name="T548">w6 auf </text:span><text:span text:style-name="T547">die </text:span><text:span text:style-name="T548">Tabelle</text:span><text:span text:style-name="T546"><text:line-break/>8<text:tab/></text:span><text:span text:style-name="T549">Spezialausbildung </text:span><text:span text:style-name="T544">absolviert</text:span><text:span text:style-name="T546">: </text:span><text:span text:style-name="T549">Bildung 8+ ja→</text:span><text:span text:style-name="T550">einen deiner</text:span><text:span text:style-name="T549"> Skill</text:span><text:span text:style-name="T550">s</text:span><text:span text:style-name="T549">+1</text:span><text:span text:style-name="T546"><text:line-break/></text:span><text:span text:style-name="T348">9<text:tab/></text:span><text:span text:style-name="T549">Einkesselung durchbrochen, </text:span><text:span text:style-name="T544">Tapferkeits-Orden erhalten</text:span><text:span text:style-name="T348">: +2 auf nächsten Beförderungs-Wurf<text:line-break/>10<text:tab/></text:span><text:span text:style-name="T544">Zum </text:span><text:span text:style-name="T551">Friedenssicherungs-Einsatz </text:span><text:span text:style-name="T544">kommandiert</text:span><text:span text:style-name="T552">: </text:span><text:span text:style-name="T551">Verwaltung</text:span><text:span text:style-name="T552"> 1</text:span><text:span text:style-name="T551">|Ermitteln 1|Täuschen 1|Aufklärer 1</text:span><text:span text:style-name="T552"><text:line-break/>11<text:tab/></text:span><text:span text:style-name="T553">Vom Kommandant</text:span><text:span text:style-name="T544">en persönlich</text:span><text:span text:style-name="T553"> gefördert: Taktik</text:span><text:span text:style-name="T554">+1 oder </text:span><text:span text:style-name="T348">nächste</text:span><text:span text:style-name="T553">r</text:span><text:span text:style-name="T348"> Beförderungs-Wurf</text:span><text:span text:style-name="T553">+4</text:span><text:span text:style-name="T348"><text:line-break/></text:span><text:span text:style-name="T555">12<text:tab/></text:span><text:span text:style-name="T553">Heldentat!</text:span><text:span text:style-name="T555">: sofortige </text:span><text:span text:style-name="T348">Beförderung </text:span><text:span text:style-name="T553">oder Offizierspatent</text:span></text:p>
      <text:p text:style-name="P71"><text:span text:style-name="T556">Beförderung</text:span><text:span text:style-name="T557">:<text:tab/> <text:s/></text:span><text:span text:style-name="T558">Logistik</text:span><text:span text:style-name="T502"> </text:span><text:span text:style-name="T559">Bildung</text:span><text:span text:style-name="T503"> </text:span><text:span text:style-name="T559">7</text:span><text:span text:style-name="T503">+<text:tab/></text:span><text:span text:style-name="T558">Infanterie</text:span><text:span text:style-name="T503"> </text:span><text:span text:style-name="T559">Ausdauer</text:span><text:span text:style-name="T503"> </text:span><text:span text:style-name="T559">6</text:span><text:span text:style-name="T503">+<text:tab/><text:tab/></text:span><text:span text:style-name="T560">Mechanisiert</text:span><text:span text:style-name="T502"> </text:span><text:span text:style-name="T503">Intellekt </text:span><text:span text:style-name="T559">5</text:span><text:span text:style-name="T503">+</text:span></text:p>
      <text:p text:style-name="P67"><text:span text:style-name="T561">3</text:span><text:span text:style-name="T421"> </text:span><text:span text:style-name="T561">Zivil</text:span><text:span text:style-name="T197"><text:tab/><text:tab/><text:tab/><text:tab/><text:tab/><text:tab/></text:span><text:span text:style-name="T422">Bewerbung</text:span><text:span text:style-name="T197">: </text:span><text:span text:style-name="T562">Bildung</text:span><text:span text:style-name="T197"> </text:span><text:span text:style-name="T505">5</text:span><text:span text:style-name="T197">+</text:span><text:span text:style-name="T423"> (-1 pro vorheriger Karriere)<text:line-break/><text:tab/><text:tab/><text:tab/><text:tab/></text:span><text:span text:style-name="T424"><text:tab/><text:tab/><text:tab/><text:tab/></text:span><text:span text:style-name="T425">we</text:span><text:span text:style-name="T426">nn nicht </text:span><text:span text:style-name="T427">angenommen</text:span><text:span text:style-name="T426">: </text:span><text:span text:style-name="T428">Verpflichtet</text:span><text:span text:style-name="T426"> </text:span><text:span text:style-name="T429">oder </text:span><text:span text:style-name="T430">Herumtreiber<text:line-break/></text:span><text:span text:style-name="T507"><text:tab/><text:tab/><text:tab/><text:tab/>Durchkommen<text:tab/>Beförderung<text:tab/><text:line-break/></text:span><text:span text:style-name="T562">Angestellter</text:span><text:span text:style-name="T508"><text:tab/><text:tab/></text:span><text:span text:style-name="T563">Sozialstatus</text:span><text:span text:style-name="T508"> </text:span><text:span text:style-name="T563">6</text:span><text:span text:style-name="T508">+<text:tab/></text:span><text:span text:style-name="T563">Intellekt</text:span><text:span text:style-name="T508"> </text:span><text:span text:style-name="T563">6</text:span><text:span text:style-name="T508">+</text:span><text:span text:style-name="T513"><text:line-break/></text:span><text:span text:style-name="T562">Arbeiter</text:span><text:span text:style-name="T508"><text:tab/><text:tab/><text:tab/></text:span><text:span text:style-name="T563">Ausdauer</text:span><text:span text:style-name="T508"> </text:span><text:span text:style-name="T563">4</text:span><text:span text:style-name="T508">+<text:tab/><text:tab/></text:span><text:span text:style-name="T511">Ausdauer</text:span><text:span text:style-name="T508"> </text:span><text:span text:style-name="T563">8</text:span><text:span text:style-name="T508">+</text:span><text:span text:style-name="T513"><text:line-break/></text:span><text:span text:style-name="T562">Siedler</text:span><text:span text:style-name="T510"><text:tab/></text:span><text:span text:style-name="T508"><text:tab/><text:tab/></text:span><text:span text:style-name="T563">Intellekt</text:span><text:span text:style-name="T508"> </text:span><text:span text:style-name="T511">7</text:span><text:span text:style-name="T508">+<text:tab/><text:tab/></text:span><text:span text:style-name="T511">Ausdauer</text:span><text:span text:style-name="T508"> </text:span><text:span text:style-name="T511">5</text:span><text:span text:style-name="T508">+</text:span></text:p>
      <text:p text:style-name="P63"><text:span text:style-name="T434">Skills</text:span> <text:span text:style-name="T327">w6</text:span><text:span text:style-name="T165"><text:line-break/></text:span><text:span text:style-name="T166"> <text:s/></text:span><text:span text:style-name="T514">Persönlich<text:tab/>Basis<text:tab/><text:tab/><text:tab/>Fortgeschritten</text:span><text:span text:style-name="T515">*</text:span><text:span text:style-name="T514"><text:tab/></text:span><text:span text:style-name="T564">Angestellter</text:span><text:span text:style-name="T514"><text:tab/></text:span><text:span text:style-name="T564">Arbeiter</text:span><text:span text:style-name="T514"><text:tab/><text:tab/></text:span><text:span text:style-name="T564">Siedler</text:span><text:span text:style-name="T516"><text:tab/><text:tab/></text:span><text:span text:style-name="T514"><text:line-break/></text:span><text:span text:style-name="T517">1 </text:span><text:span text:style-name="T565">Bildung</text:span><text:span text:style-name="T518">+1</text:span><text:span text:style-name="T517"><text:tab/></text:span><text:span text:style-name="T518">Fahrer</text:span><text:span text:style-name="T517"><text:tab/><text:tab/></text:span><text:span text:style-name="T566">Unterhaltung</text:span><text:span text:style-name="T517"><text:tab/></text:span><text:span text:style-name="T567">Recht<text:tab/></text:span><text:span text:style-name="T521"><text:tab/><text:tab/></text:span><text:span text:style-name="T567">Fahrer</text:span><text:span text:style-name="T521"><text:tab/><text:tab/></text:span><text:span text:style-name="T567">Tiere</text:span><text:span text:style-name="T521"><text:line-break/></text:span><text:span text:style-name="T517">2 </text:span><text:span text:style-name="T565">Intellekt</text:span><text:span text:style-name="T517">+1<text:tab/></text:span><text:span text:style-name="T568">Flieger</text:span><text:span text:style-name="T517"><text:tab/><text:tab/></text:span><text:span text:style-name="T569">Recht<text:tab/></text:span><text:span text:style-name="T517"><text:tab/><text:tab/></text:span><text:span text:style-name="T567">Verwaltung</text:span><text:span text:style-name="T521"><text:tab/><text:tab/></text:span><text:span text:style-name="T567">Mechanik<text:tab/></text:span><text:span text:style-name="T521"><text:tab/></text:span><text:span text:style-name="T567">Athletik</text:span><text:span text:style-name="T521"><text:line-break/></text:span><text:span text:style-name="T517">3 </text:span><text:span text:style-name="T565">Geselligkeit</text:span><text:span text:style-name="T517"><text:tab/></text:span><text:span text:style-name="T568">Unterwelt<text:tab/></text:span><text:span text:style-name="T517"><text:tab/></text:span><text:span text:style-name="T569">Diplomatie</text:span><text:span text:style-name="T517"><text:tab/><text:tab/></text:span><text:span text:style-name="T567">H</text:span><text:span text:style-name="T570">a</text:span><text:span text:style-name="T567">nd</text:span><text:span text:style-name="T570">e</text:span><text:span text:style-name="T567">l</text:span><text:span text:style-name="T571">n</text:span><text:span text:style-name="T522"><text:tab/></text:span><text:span text:style-name="T521"><text:tab/></text:span><text:span text:style-name="T567">Elektronik</text:span><text:span text:style-name="T521"><text:tab/><text:tab/></text:span><text:span text:style-name="T567">Alleskönner</text:span><text:span text:style-name="T521"><text:line-break/></text:span><text:span text:style-name="T517">4 </text:span><text:span text:style-name="T518">Glücksspiel</text:span><text:span text:style-name="T517"><text:tab/></text:span><text:span text:style-name="T568">Nahkampf</text:span><text:span text:style-name="T517"><text:tab/><text:tab/></text:span><text:span text:style-name="T569">Sprachen</text:span><text:span text:style-name="T517"><text:tab/><text:tab/></text:span><text:span text:style-name="T567">Computer</text:span><text:span text:style-name="T521"><text:tab/><text:tab/></text:span><text:span text:style-name="T567">Ingenieur</text:span><text:span text:style-name="T521"><text:tab/><text:tab/></text:span><text:span text:style-name="T567">Fahrer</text:span><text:span text:style-name="T521"><text:line-break/></text:span><text:span text:style-name="T517">5 </text:span><text:span text:style-name="T565">Fahrer</text:span><text:span text:style-name="T518"><text:tab/></text:span><text:span text:style-name="T517"><text:tab/></text:span><text:span text:style-name="T568">Steward</text:span><text:span text:style-name="T517"><text:tab/><text:tab/></text:span><text:span text:style-name="T569">Computer</text:span><text:span text:style-name="T524"><text:tab/></text:span><text:span text:style-name="T517"><text:tab/></text:span><text:span text:style-name="T567">Diplomatie</text:span><text:span text:style-name="T521"><text:tab/><text:tab/></text:span><text:span text:style-name="T567">Ausbildung<text:tab/></text:span><text:span text:style-name="T521"><text:tab/></text:span><text:span text:style-name="T567">Überleben</text:span><text:span text:style-name="T521"><text:line-break/></text:span><text:span text:style-name="T517">6 </text:span><text:span text:style-name="T565">Alleskönner</text:span><text:span text:style-name="T517"><text:tab/></text:span><text:span text:style-name="T569">Ausbildung<text:tab/></text:span><text:span text:style-name="T517"><text:tab/></text:span><text:span text:style-name="T569">Med</text:span><text:span text:style-name="T567">i</text:span><text:span text:style-name="T569">zin</text:span><text:span text:style-name="T517"><text:tab/><text:tab/></text:span><text:span text:style-name="T567">Anführer</text:span><text:span text:style-name="T521"><text:tab/><text:tab/></text:span><text:span text:style-name="T567">Wissenschaft</text:span><text:span text:style-name="T521"><text:tab/></text:span><text:span text:style-name="T518">Aufklärer</text:span><text:span text:style-name="T521"><text:line-break/></text:span><text:span text:style-name="T527">* </text:span><text:span text:style-name="T528">nur mit </text:span><text:span text:style-name="T527">Bildung</text:span><text:span text:style-name="T529">≥</text:span><text:span text:style-name="T565">10</text:span></text:p>
      <text:p text:style-name="P64"><text:span text:style-name="T442">Rang-Boni<text:tab/><text:tab/><text:tab/><text:tab/><text:tab/><text:tab/><text:tab/><text:tab/><text:tab/></text:span><text:span text:style-name="T443">Abfindung</text:span><text:span text:style-name="T444"> </text:span><text:span text:style-name="T327">w6</text:span><text:span text:style-name="T442"><text:line-break/></text:span><text:span text:style-name="T445">Rang</text:span><text:span text:style-name="T446"><text:tab/></text:span><text:span text:style-name="T572">Angestellter<text:tab/></text:span><text:span text:style-name="T573">Arbeiter<text:tab/><text:tab/>Siedler<text:tab/> <text:s text:c="7"/></text:span><text:span text:style-name="T447"><text:tab/></text:span><text:span text:style-name="T448">w6<text:tab/>Geld<text:tab/><text:tab/>Sachwert<text:tab/><text:tab/><text:tab/><text:tab/><text:tab/></text:span><text:span text:style-name="T446"><text:line-break/></text:span><text:span text:style-name="T447">0<text:tab/>-<text:tab/><text:tab/><text:tab/>-<text:tab/><text:tab/><text:tab/>-<text:tab/><text:tab/><text:tab/></text:span><text:span text:style-name="T449">1<text:tab/> <text:s text:c="2"/></text:span><text:span text:style-name="T455">2</text:span><text:span text:style-name="T449">000</text:span><text:span text:style-name="T450">₵<text:tab/></text:span><text:span text:style-name="T452">1 Schiffsanteil</text:span><text:span text:style-name="T449"> </text:span><text:span text:style-name="T453">(</text:span><text:span text:style-name="T452">1</text:span><text:span text:style-name="T449">000</text:span><text:span text:style-name="T450">₵/</text:span><text:span text:style-name="T453">Jahr)</text:span><text:span text:style-name="T447"><text:line-break/>1<text:tab/></text:span><text:span text:style-name="T574">-</text:span><text:span text:style-name="T447"><text:tab/><text:tab/><text:tab/>-<text:tab/><text:tab/><text:tab/>-<text:tab/><text:tab/><text:tab/></text:span><text:span text:style-name="T449">2<text:tab/> <text:s text:c="2"/></text:span><text:span text:style-name="T455">5</text:span><text:span text:style-name="T449">000</text:span><text:span text:style-name="T450">₵<text:tab/></text:span><text:span text:style-name="T452">Freund</text:span><text:span text:style-name="T165">+1</text:span><text:span text:style-name="T447"><text:line-break/>2<text:tab/></text:span><text:span text:style-name="T574">Verwaltung 1</text:span><text:span text:style-name="T447"><text:tab/></text:span><text:span text:style-name="T575">Ausbildung 1</text:span><text:span text:style-name="T447"><text:tab/></text:span><text:span text:style-name="T575">Überleben 1</text:span><text:span text:style-name="T447"><text:tab/></text:span><text:span text:style-name="T449">3<text:tab/> </text:span><text:span text:style-name="T455">10</text:span><text:span text:style-name="T449">000</text:span><text:span text:style-name="T450">₵<text:tab/></text:span><text:span text:style-name="T452">Intellekt</text:span><text:span text:style-name="T455">+1</text:span><text:span text:style-name="T447"><text:line-break/>3<text:tab/></text:span><text:span text:style-name="T522">-<text:tab/></text:span><text:span text:style-name="T447"><text:tab/><text:tab/>-<text:tab/><text:tab/><text:tab/>-<text:tab/><text:tab/><text:tab/></text:span><text:span text:style-name="T449">4<text:tab/> </text:span><text:span text:style-name="T455">100</text:span><text:span text:style-name="T449">00</text:span><text:span text:style-name="T450">₵<text:tab/></text:span><text:span text:style-name="T454">Schussw</text:span><text:span text:style-name="T165">affe</text:span><text:span text:style-name="T455"> </text:span><text:span text:style-name="T456">(max. </text:span><text:span text:style-name="T454">3</text:span><text:span text:style-name="T456">000</text:span><text:span text:style-name="T450">₵, </text:span><text:span text:style-name="T456">TL12)</text:span><text:span text:style-name="T447"><text:line-break/>4<text:tab/></text:span><text:span text:style-name="T574">Recht 1</text:span><text:span text:style-name="T447"><text:tab/><text:tab/></text:span><text:span text:style-name="T575">Mechanik 1</text:span><text:span text:style-name="T447"><text:tab/></text:span><text:span text:style-name="T575">Navigation 1</text:span><text:span text:style-name="T447"><text:tab/></text:span><text:span text:style-name="T449">5<text:tab/> 1</text:span><text:span text:style-name="T455">0</text:span><text:span text:style-name="T165">0</text:span><text:span text:style-name="T449">00</text:span><text:span text:style-name="T450">₵<text:tab/></text:span><text:span text:style-name="T452">Bildung+1</text:span><text:span text:style-name="T447"><text:line-break/>5<text:tab/>-<text:tab/><text:tab/><text:tab/>-<text:tab/><text:tab/><text:tab/>-<text:tab/><text:tab/><text:tab/></text:span><text:span text:style-name="T449">6<text:tab/> </text:span><text:span text:style-name="T452">5</text:span><text:span text:style-name="T455">0</text:span><text:span text:style-name="T449">00</text:span><text:span text:style-name="T165">0</text:span><text:span text:style-name="T450">₵<text:tab/></text:span><text:span text:style-name="T452">2 Schiffsanteile</text:span><text:span text:style-name="T449"> </text:span><text:span text:style-name="T453">(</text:span><text:span text:style-name="T452">2</text:span><text:span text:style-name="T449">000</text:span><text:span text:style-name="T450">₵/</text:span><text:span text:style-name="T453">Jahr)</text:span><text:span text:style-name="T447"><text:line-break/>6<text:tab/></text:span><text:span text:style-name="T574">Sozialstatus+1</text:span><text:span text:style-name="T447"><text:tab/></text:span><text:span text:style-name="T575">Ingenieur 1</text:span><text:span text:style-name="T447"><text:tab/></text:span><text:span text:style-name="T576">Schusswaffen 1</text:span><text:span text:style-name="T447"><text:tab/></text:span><text:span text:style-name="T165">7 <text:s text:c="5"/></text:span><text:span text:style-name="T452">10</text:span><text:span text:style-name="T165">0</text:span><text:span text:style-name="T449">000</text:span><text:span text:style-name="T450">₵<text:tab/></text:span><text:span text:style-name="T452">TAS Mitgleidschaft</text:span></text:p>
      <text:p text:style-name="P69"><text:span text:style-name="T459">Unglück </text:span><text:span text:style-name="T460">w6</text:span><text:span text:style-name="T461"> </text:span><text:span text:style-name="T462">(nur wenn „Durchkommen“ </text:span><text:span text:style-name="T463">gescheitert ist </text:span><text:span text:style-name="T462">oder bei entsprechendem Ereignis)</text:span><text:span text:style-name="T464"><text:line-break/>1<text:tab/></text:span><text:span text:style-name="T465">S</text:span><text:span text:style-name="T464">chwer</text:span><text:span text:style-name="T465">e</text:span><text:span text:style-name="T464"> </text:span><text:span text:style-name="T465">V</text:span><text:span text:style-name="T464">erletz</text:span><text:span text:style-name="T465">ung</text:span><text:span text:style-name="T464">: </text:span><text:span text:style-name="T466">siehe </text:span><text:span text:style-name="T464">2 auf Verletzung</text:span><text:span text:style-name="T466">s-Tabelle</text:span><text:span text:style-name="T464"> </text:span><text:span text:style-name="T467">oder 2x w6 </text:span><text:span text:style-name="T466">werfen</text:span><text:span text:style-name="T467"> und </text:span><text:span text:style-name="T468">niedrigeres</text:span><text:span text:style-name="T467"> nehmen</text:span><text:span text:style-name="T464"><text:line-break/>2<text:tab/></text:span><text:span text:style-name="T577">Ärger mit Kriminelle</text:span><text:span text:style-name="T578">r Gang</text:span><text:span text:style-name="T464">: </text:span><text:span text:style-name="T535">Feind</text:span><text:span text:style-name="T534">+1</text:span><text:span text:style-name="T535"> und </text:span><text:span text:style-name="T534">E</text:span><text:span text:style-name="T535">ntlass</text:span><text:span text:style-name="T534">ung</text:span><text:span text:style-name="T470"><text:line-break/></text:span><text:span text:style-name="T464">3<text:tab/></text:span><text:span text:style-name="T578">Wirtschaftskrise: dein Arbeitgeber geht pleite und du stehst auf der Straße</text:span><text:span text:style-name="T464">: </text:span><text:span text:style-name="T577">Entlassen </text:span><text:span text:style-name="T578">&amp;</text:span><text:span text:style-name="T577"> Sozialstatus-1</text:span><text:span text:style-name="T461"><text:line-break/>4<text:tab/></text:span><text:span text:style-name="T577">Wirtschaftskriminalität </text:span><text:span text:style-name="T579">bei einem Kunden</text:span><text:span text:style-name="T577"> </text:span><text:span text:style-name="T579">melden?</text:span><text:span text:style-name="T461">: </text:span><text:span text:style-name="T577">Entlassung </text:span><text:span text:style-name="T579">aber</text:span><text:span text:style-name="T577"> Bewerbung+2 oder Freund+1</text:span><text:span text:style-name="T461"><text:line-break/>5<text:tab/></text:span><text:span text:style-name="T580">Revolution </text:span><text:span text:style-name="T579">oder </text:span><text:span text:style-name="T580">Krieg</text:span><text:span text:style-name="T538">:</text:span><text:span text:style-name="T461"> </text:span><text:span text:style-name="T580">Entlassung &amp; Planet verlassen, Unterwelt 8+ ja→einen deiner Skills +1</text:span><text:span text:style-name="T461"><text:line-break/>6<text:tab/></text:span><text:span text:style-name="T472">Du erleidest eine </text:span><text:span text:style-name="T473">V</text:span><text:span text:style-name="T461">erletz</text:span><text:span text:style-name="T473">ung: </text:span><text:span text:style-name="T466">Wurf auf Verletzungs-Tabelle</text:span></text:p>
      <text:p text:style-name="P70"><text:span text:style-name="T66">Ereignis 2w6</text:span><text:line-break/><text:span text:style-name="T539">2</text:span><text:tab/><text:span text:style-name="T540">Du hast </text:span>Glück im Unglück: <text:span text:style-name="T541">Wurf auf </text:span>Unglück<text:span text:style-name="T542">s-Tabelle</text:span>, aber <text:span text:style-name="T540">deine </text:span>Karriere <text:span text:style-name="T540">ist </text:span>nicht beendet<text:line-break/><text:span text:style-name="T539">3</text:span><text:tab/><text:span text:style-name="T581">Eine </text:span><text:span text:style-name="T582">Rebellion </text:span><text:span text:style-name="T581">bricht aus, du wirst reingezogen</text:span>: <text:span text:style-name="T582">Recht</text:span><text:span text:style-name="T543"> 1|</text:span><text:span text:style-name="T582">Überreden 1</text:span><text:span text:style-name="T543">|</text:span><text:span text:style-name="T582">Sprengstoff</text:span><text:span text:style-name="T543"> 1|</text:span><text:span text:style-name="T582">Unterwelt</text:span><text:span text:style-name="T543"> 1,<text:line-break/><text:tab/><text:tab/></text:span><text:span text:style-name="T582">beliebiger Skill 8+? ja→Beförderungs-Wurf +2, nein→Freund+1</text:span><text:line-break/><text:span text:style-name="T539">4<text:tab/></text:span><text:span text:style-name="T582">Obsessiv im Hobby</text:span><text:span text:style-name="T545">: </text:span><text:span text:style-name="T582">Mechanik</text:span><text:span text:style-name="T543"> 1|</text:span><text:span text:style-name="T582">Fahrer</text:span><text:span text:style-name="T543"> 1|</text:span><text:span text:style-name="T582">Elektronik</text:span><text:span text:style-name="T543"> 1|</text:span><text:span text:style-name="T582">Flieger</text:span><text:span text:style-name="T543"> 1</text:span><text:span text:style-name="T582">|Ingenieur 1</text:span><text:span text:style-name="T539"><text:line-break/></text:span><text:span text:style-name="T546">5<text:tab/></text:span><text:span text:style-name="T583">Wirtschaftswachstum, </text:span><text:span text:style-name="T584">dein Arbeitgeber boomt, Arbeitskräfte sind knapp</text:span><text:span text:style-name="T546">: </text:span><text:span text:style-name="T543">Abfindungs-Wurf+1</text:span><text:span text:style-name="T546"><text:line-break/>6<text:tab/></text:span><text:span text:style-name="T584">Dein Chef genehmigt eine </text:span><text:span text:style-name="T583">Weiterbildung</text:span><text:span text:style-name="T546">: </text:span><text:span text:style-name="T543">Bildung </text:span><text:span text:style-name="T583">10</text:span><text:span text:style-name="T543">+ ja→</text:span><text:span text:style-name="T583">beliebiger Skill auf 1</text:span><text:span text:style-name="T546"><text:line-break/>7<text:tab/>Lebens-Ereignis: </text:span><text:span text:style-name="T547">2</text:span><text:span text:style-name="T548">w6 auf </text:span><text:span text:style-name="T547">die </text:span><text:span text:style-name="T548">Tabelle</text:span><text:span text:style-name="T546"><text:line-break/>8<text:tab/></text:span><text:span text:style-name="T583">Geheimnis erfahren</text:span><text:span text:style-name="T546">: </text:span><text:span text:style-name="T583">nichts oder krimineller Kontakt+1, </text:span><text:span text:style-name="T543">Abfindungs-Wurf+1, </text:span><text:span text:style-name="T583">Unterwelt 1|Täuschen 1</text:span><text:span text:style-name="T546"><text:line-break/></text:span><text:span text:style-name="T348">9<text:tab/></text:span><text:span text:style-name="T584">Konflikt genial umschifft, Projekt vorzeitig abgeschlossen</text:span><text:span text:style-name="T348">: +2 auf nächsten Beförderungs-Wurf<text:line-break/>10<text:tab/></text:span><text:span text:style-name="T585">Kompliziertes technisches Problem gelöst</text:span><text:span text:style-name="T552">: </text:span><text:span text:style-name="T585">Elektronik+1|Ingenieur+1</text:span><text:span text:style-name="T552"><text:line-break/>11<text:tab/></text:span><text:span text:style-name="T553">Vo</text:span><text:span text:style-name="T585">rgesetzte</text:span><text:span text:style-name="T553">m </text:span><text:span text:style-name="T584">aus der Patsche </text:span><text:span text:style-name="T553">ge</text:span><text:span text:style-name="T585">holfen</text:span><text:span text:style-name="T553">: </text:span><text:span text:style-name="T585">Freund+1, Diplomatie 1|</text:span><text:span text:style-name="T348">nächste</text:span><text:span text:style-name="T553">r</text:span><text:span text:style-name="T348"> Beförderungs-Wurf</text:span><text:span text:style-name="T553">+4</text:span><text:span text:style-name="T348"><text:line-break/></text:span><text:span text:style-name="T555">12<text:tab/></text:span><text:span text:style-name="T586">Machtgewinn, </text:span><text:span text:style-name="T584">du wirst als Schlüsselfigur gesehen</text:span><text:span text:style-name="T586">!</text:span><text:span text:style-name="T555">: sofortige </text:span><text:span text:style-name="T348">Beförderung</text:span></text:p>
      <text:p text:style-name="P72"><text:span text:style-name="T556">Beförderung</text:span><text:span text:style-name="T557">:<text:tab/> <text:s/></text:span><text:span text:style-name="T587">Angestellter</text:span><text:span text:style-name="T502"> </text:span><text:span text:style-name="T503">Intellekt </text:span><text:span text:style-name="T588">6</text:span><text:span text:style-name="T503">+<text:tab/></text:span><text:span text:style-name="T587">Arbeiter</text:span><text:span text:style-name="T503"> </text:span><text:span text:style-name="T588">Bildung</text:span><text:span text:style-name="T503"> </text:span><text:span text:style-name="T588">8</text:span><text:span text:style-name="T503">+<text:tab/><text:tab/></text:span><text:span text:style-name="T587">Siedler</text:span><text:span text:style-name="T503"> </text:span><text:span text:style-name="T588">Ausdauer</text:span><text:span text:style-name="T503"> </text:span><text:span text:style-name="T559">5</text:span><text:span text:style-name="T503">+</text:span></text:p>
      <text:p text:style-name="P73"><text:span text:style-name="T589">4</text:span><text:span text:style-name="T421"> </text:span><text:span text:style-name="T589">Herumtreiber</text:span><text:span text:style-name="T197"><text:tab/><text:tab/><text:tab/><text:tab/><text:tab/><text:tab/><text:tab/><text:tab/><text:tab/></text:span><text:span text:style-name="T422">Bewerbung</text:span><text:span text:style-name="T197">: </text:span><text:span text:style-name="T590">nicht nötig</text:span><text:span text:style-name="T197"><text:line-break/></text:span><text:span text:style-name="T507"><text:tab/><text:tab/><text:tab/><text:tab/>Durchkommen<text:tab/>Beförderung<text:tab/><text:line-break/></text:span><text:span text:style-name="T591">Aussteiger</text:span><text:span text:style-name="T508"><text:tab/><text:tab/></text:span><text:span text:style-name="T563">Ausdauer</text:span><text:span text:style-name="T508"> </text:span><text:span text:style-name="T592">7</text:span><text:span text:style-name="T508">+<text:tab/><text:tab/></text:span><text:span text:style-name="T592">Stärke</text:span><text:span text:style-name="T508"> </text:span><text:span text:style-name="T592">7</text:span><text:span text:style-name="T508">+</text:span><text:span text:style-name="T513"><text:line-break/></text:span><text:span text:style-name="T591">Streuner</text:span><text:span text:style-name="T508"><text:tab/><text:tab/><text:tab/></text:span><text:span text:style-name="T563">Ausdauer</text:span><text:span text:style-name="T508"> </text:span><text:span text:style-name="T592">7</text:span><text:span text:style-name="T508">+<text:tab/><text:tab/></text:span><text:span text:style-name="T563">Intellekt</text:span><text:span text:style-name="T508"> </text:span><text:span text:style-name="T592">7</text:span><text:span text:style-name="T508">+</text:span><text:span text:style-name="T513"><text:line-break/></text:span><text:span text:style-name="T562">S</text:span><text:span text:style-name="T591">chrott</text:span><text:span text:style-name="T593">sammler</text:span><text:span text:style-name="T508"><text:tab/></text:span><text:span text:style-name="T592">Geschick</text:span><text:span text:style-name="T508"> </text:span><text:span text:style-name="T511">7</text:span><text:span text:style-name="T508">+<text:tab/><text:tab/></text:span><text:span text:style-name="T511">Ausdauer</text:span><text:span text:style-name="T508"> </text:span><text:span text:style-name="T592">7</text:span><text:span text:style-name="T508">+</text:span></text:p>
      <text:p text:style-name="P74"><text:span text:style-name="T434">Skills</text:span> <text:span text:style-name="T327">w6</text:span><text:span text:style-name="T165"><text:line-break/></text:span><text:span text:style-name="T166"> <text:s text:c="2"/></text:span><text:span text:style-name="T514">Persönlich<text:tab/>Basis<text:tab/><text:tab/><text:tab/></text:span><text:span text:style-name="T594">Aussteiger</text:span><text:span text:style-name="T514"><text:tab/><text:tab/></text:span><text:span text:style-name="T594">Streuner</text:span><text:span text:style-name="T514"><text:tab/><text:tab/></text:span><text:span text:style-name="T564">S</text:span><text:span text:style-name="T594">chrottsammler</text:span><text:span text:style-name="T516"><text:tab/><text:tab/></text:span><text:span text:style-name="T514"><text:line-break/></text:span><text:span text:style-name="T517">1 </text:span><text:span text:style-name="T595">Stärke</text:span><text:span text:style-name="T518">+1</text:span><text:span text:style-name="T517"><text:tab/><text:tab/></text:span><text:span text:style-name="T596">Athletik</text:span><text:span text:style-name="T517"><text:tab/><text:tab/></text:span><text:span text:style-name="T596">Tiere</text:span><text:span text:style-name="T567"><text:tab/></text:span><text:span text:style-name="T521"><text:tab/><text:tab/></text:span><text:span text:style-name="T567">Fahrer</text:span><text:span text:style-name="T521"><text:tab/><text:tab/></text:span><text:span text:style-name="T595">Pilot (Beiboote)</text:span><text:span text:style-name="T521"><text:line-break/></text:span><text:span text:style-name="T517">2 </text:span><text:span text:style-name="T595">Ausdauer</text:span><text:span text:style-name="T517">+1<text:tab/></text:span><text:span text:style-name="T596">Nahkampf</text:span><text:span text:style-name="T517"><text:tab/><text:tab/></text:span><text:span text:style-name="T596">Geselligkeit</text:span><text:span text:style-name="T521"><text:tab/><text:tab/></text:span><text:span text:style-name="T595">Täuschen</text:span><text:span text:style-name="T567"><text:tab/></text:span><text:span text:style-name="T521"><text:tab/></text:span><text:span text:style-name="T595">Mechanik</text:span><text:span text:style-name="T521"><text:line-break/></text:span><text:span text:style-name="T517">3 </text:span><text:span text:style-name="T595">Geschick+1</text:span><text:span text:style-name="T517"><text:tab/></text:span><text:span text:style-name="T596">Aufklärer</text:span><text:span text:style-name="T568"><text:tab/></text:span><text:span text:style-name="T517"><text:tab/></text:span><text:span text:style-name="T596">Klingen</text:span><text:span text:style-name="T522"><text:tab/></text:span><text:span text:style-name="T521"><text:tab/></text:span><text:span text:style-name="T595">Aufklärer</text:span><text:span text:style-name="T521"><text:tab/><text:tab/></text:span><text:span text:style-name="T595">Astrogation</text:span><text:span text:style-name="T521"><text:line-break/></text:span><text:span text:style-name="T517">4 </text:span><text:span text:style-name="T595">Sprachen<text:tab/></text:span><text:span text:style-name="T517"><text:tab/></text:span><text:span text:style-name="T596">Unterwelt</text:span><text:span text:style-name="T517"><text:tab/><text:tab/></text:span><text:span text:style-name="T596">Schleichen</text:span><text:span text:style-name="T521"><text:tab/><text:tab/></text:span><text:span text:style-name="T595">Schleichen</text:span><text:span text:style-name="T521"><text:tab/><text:tab/></text:span><text:span text:style-name="T595">Raumanzug</text:span><text:span text:style-name="T521"><text:line-break/></text:span><text:span text:style-name="T517">5 </text:span><text:span text:style-name="T595">Ausbildung</text:span><text:span text:style-name="T517"><text:tab/></text:span><text:span text:style-name="T596">Schleichen</text:span><text:span text:style-name="T517"><text:tab/><text:tab/></text:span><text:span text:style-name="T596">Seefahrer</text:span><text:span text:style-name="T521"><text:tab/><text:tab/></text:span><text:span text:style-name="T595">Unterwelt</text:span><text:span text:style-name="T567"><text:tab/></text:span><text:span text:style-name="T521"><text:tab/></text:span><text:span text:style-name="T595">Ausbildung</text:span><text:span text:style-name="T521"><text:line-break/></text:span><text:span text:style-name="T517">6 </text:span><text:span text:style-name="T565">Alleskönner</text:span><text:span text:style-name="T517"><text:tab/></text:span><text:span text:style-name="T596">Überleben</text:span><text:span text:style-name="T569"><text:tab/></text:span><text:span text:style-name="T517"><text:tab/></text:span><text:span text:style-name="T596">Überleben<text:tab/></text:span><text:span text:style-name="T521"><text:tab/></text:span><text:span text:style-name="T595">Überleben<text:tab/></text:span><text:span text:style-name="T521"><text:tab/></text:span><text:span text:style-name="T595">Schusswaffen</text:span></text:p>
      <text:p text:style-name="P64"><text:span text:style-name="T442">Rang-Boni<text:tab/><text:tab/><text:tab/><text:tab/><text:tab/><text:tab/><text:tab/><text:tab/><text:tab/></text:span><text:span text:style-name="T443">Abfindung</text:span><text:span text:style-name="T444"> </text:span><text:span text:style-name="T327">w6</text:span><text:span text:style-name="T442"><text:line-break/></text:span><text:span text:style-name="T445">Rang</text:span><text:span text:style-name="T446"><text:tab/></text:span><text:span text:style-name="T572">A</text:span><text:span text:style-name="T597">ussteiger</text:span><text:span text:style-name="T572"><text:tab/><text:tab/></text:span><text:span text:style-name="T597">Streuner</text:span><text:span text:style-name="T573"><text:tab/><text:tab/></text:span><text:span text:style-name="T597">Schrott</text:span><text:span text:style-name="T598">sammler</text:span><text:span text:style-name="T599"><text:tab/></text:span><text:span text:style-name="T448">w6 <text:s/></text:span><text:span text:style-name="T449"><text:tab/></text:span><text:span text:style-name="T448">Geld<text:tab/><text:tab/>Sachwert<text:tab/><text:tab/><text:tab/><text:tab/><text:tab/></text:span><text:span text:style-name="T446"><text:line-break/></text:span><text:span text:style-name="T447">0<text:tab/>-<text:tab/><text:tab/><text:tab/>-<text:tab/><text:tab/><text:tab/>-<text:tab/><text:tab/><text:tab/></text:span><text:span text:style-name="T449">1<text:tab/> -</text:span><text:span text:style-name="T450"><text:tab/><text:tab/></text:span><text:span text:style-name="T600">Kontakt</text:span><text:span text:style-name="T447"><text:line-break/>1<text:tab/></text:span><text:span text:style-name="T599">Überleben 1</text:span><text:span text:style-name="T447"><text:tab/></text:span><text:span text:style-name="T599">Unterwelt 1<text:tab/>Raumanzug 1<text:tab/>2</text:span><text:span text:style-name="T449"><text:tab/> -</text:span><text:span text:style-name="T450"><text:tab/><text:tab/></text:span><text:span text:style-name="T454">Schussw</text:span><text:span text:style-name="T165">affe</text:span><text:span text:style-name="T455"> </text:span><text:span text:style-name="T456">(max. </text:span><text:span text:style-name="T454">3</text:span><text:span text:style-name="T456">000</text:span><text:span text:style-name="T450">₵, </text:span><text:span text:style-name="T456">TL12)</text:span><text:span text:style-name="T447"><text:line-break/>2<text:tab/></text:span><text:span text:style-name="T599">Klingen</text:span><text:span text:style-name="T574"> 1</text:span><text:span text:style-name="T447"><text:tab/><text:tab/>-</text:span><text:span text:style-name="T575"><text:tab/><text:tab/></text:span><text:span text:style-name="T447"><text:tab/>-</text:span><text:span text:style-name="T575"><text:tab/><text:tab/></text:span><text:span text:style-name="T447"><text:tab/></text:span><text:span text:style-name="T449">3<text:tab/> </text:span><text:span text:style-name="T455">1</text:span><text:span text:style-name="T449">000</text:span><text:span text:style-name="T450">₵<text:tab/></text:span><text:span text:style-name="T600">Freund</text:span><text:span text:style-name="T447"><text:line-break/>3<text:tab/></text:span><text:span text:style-name="T522">-<text:tab/></text:span><text:span text:style-name="T447"><text:tab/><text:tab/></text:span><text:span text:style-name="T599">Täuschen 1</text:span><text:span text:style-name="T447"><text:tab/></text:span><text:span text:style-name="T601">Belter 1|Mechanik 1</text:span><text:span text:style-name="T447"><text:tab/></text:span><text:span text:style-name="T449">4<text:tab/> </text:span><text:span text:style-name="T600">2</text:span><text:span text:style-name="T455">0</text:span><text:span text:style-name="T449">00</text:span><text:span text:style-name="T450">₵<text:tab/></text:span><text:span text:style-name="T454">Schussw</text:span><text:span text:style-name="T165">affe</text:span><text:span text:style-name="T455"> </text:span><text:span text:style-name="T456">(max. </text:span><text:span text:style-name="T454">3</text:span><text:span text:style-name="T456">000</text:span><text:span text:style-name="T450">₵, </text:span><text:span text:style-name="T456">TL12)</text:span><text:span text:style-name="T447"><text:line-break/>4<text:tab/></text:span><text:span text:style-name="T599">Anführer</text:span><text:span text:style-name="T574"> 1</text:span><text:span text:style-name="T447"><text:tab/>-</text:span><text:span text:style-name="T575"><text:tab/><text:tab/></text:span><text:span text:style-name="T447"><text:tab/>-</text:span><text:span text:style-name="T575"><text:tab/><text:tab/></text:span><text:span text:style-name="T447"><text:tab/></text:span><text:span text:style-name="T449">5<text:tab/> </text:span><text:span text:style-name="T600">3</text:span><text:span text:style-name="T165">0</text:span><text:span text:style-name="T449">00</text:span><text:span text:style-name="T450">₵<text:tab/></text:span><text:span text:style-name="T600">Bildung+1</text:span><text:span text:style-name="T447"><text:line-break/>5<text:tab/>-<text:tab/><text:tab/><text:tab/>-<text:tab/><text:tab/><text:tab/>-<text:tab/><text:tab/><text:tab/></text:span><text:span text:style-name="T449">6<text:tab/> </text:span><text:span text:style-name="T600">4</text:span><text:span text:style-name="T449">00</text:span><text:span text:style-name="T165">0</text:span><text:span text:style-name="T450">₵<text:tab/></text:span><text:span text:style-name="T600">1 Schiffsanteil</text:span><text:span text:style-name="T449"> </text:span><text:span text:style-name="T453">(</text:span><text:span text:style-name="T600">1</text:span><text:span text:style-name="T449">000</text:span><text:span text:style-name="T450">₵/</text:span><text:span text:style-name="T453">Jahr)</text:span><text:span text:style-name="T447"><text:line-break/>6<text:tab/>-<text:tab/><text:tab/><text:tab/></text:span><text:span text:style-name="T575">-<text:tab/><text:tab/></text:span><text:span text:style-name="T447"><text:tab/>-</text:span><text:span text:style-name="T576"><text:tab/><text:tab/></text:span><text:span text:style-name="T447"><text:tab/></text:span><text:span text:style-name="T165">7<text:tab/> </text:span><text:span text:style-name="T600">8</text:span><text:span text:style-name="T449">000</text:span><text:span text:style-name="T450">₵<text:tab/></text:span><text:span text:style-name="T600">2 Schiffsanteile</text:span><text:span text:style-name="T449"> </text:span><text:span text:style-name="T453">(</text:span><text:span text:style-name="T600">2</text:span><text:span text:style-name="T449">000</text:span><text:span text:style-name="T450">₵/</text:span><text:span text:style-name="T453">Jahr)</text:span></text:p>
      <text:p text:style-name="P75"><text:span text:style-name="T459">Unglück </text:span><text:span text:style-name="T460">w6</text:span><text:span text:style-name="T461"> </text:span><text:span text:style-name="T462">(nur wenn „Durchkommen“ </text:span><text:span text:style-name="T463">gescheitert ist </text:span><text:span text:style-name="T462">oder bei entsprechendem Ereignis)</text:span><text:span text:style-name="T464"><text:line-break/>1<text:tab/></text:span><text:span text:style-name="T465">S</text:span><text:span text:style-name="T464">chwer</text:span><text:span text:style-name="T465">e</text:span><text:span text:style-name="T464"> </text:span><text:span text:style-name="T465">V</text:span><text:span text:style-name="T464">erletz</text:span><text:span text:style-name="T465">ung</text:span><text:span text:style-name="T464">: </text:span><text:span text:style-name="T466">siehe </text:span><text:span text:style-name="T464">2 auf Verletzung</text:span><text:span text:style-name="T466">s-Tabelle</text:span><text:span text:style-name="T464"> </text:span><text:span text:style-name="T467">oder 2x w6 </text:span><text:span text:style-name="T466">werfen</text:span><text:span text:style-name="T467"> und </text:span><text:span text:style-name="T468">niedrigeres</text:span><text:span text:style-name="T467"> nehmen</text:span><text:span text:style-name="T464"><text:line-break/>2<text:tab/></text:span><text:span text:style-name="T602">verletzt</text:span><text:span text:style-name="T464">: </text:span><text:span text:style-name="T602">Wurf auf Tabelle</text:span><text:span text:style-name="T470"><text:line-break/></text:span><text:span text:style-name="T464">3<text:tab/></text:span><text:span text:style-name="T602">Konflikt mit einer </text:span><text:span text:style-name="T603">rivalisierenden </text:span><text:span text:style-name="T602">Gang oder </text:span><text:span text:style-name="T603">der </text:span><text:span text:style-name="T602">Ordnungsmacht </text:span><text:span text:style-name="T603">wird persönlich</text:span><text:span text:style-name="T464">: </text:span><text:span text:style-name="T602">Feind+1</text:span><text:span text:style-name="T461"><text:line-break/>4<text:tab/></text:span><text:span text:style-name="T603">Eine </text:span><text:span text:style-name="T602">schwere Krankheit </text:span><text:span text:style-name="T603">schwächt dich</text:span><text:span text:style-name="T461">: </text:span><text:span text:style-name="T602">Ausdauer-1</text:span><text:span text:style-name="T461"><text:line-break/>5<text:tab/></text:span><text:span text:style-name="T603">Du wirst </text:span><text:span text:style-name="T602">von einem Freund verraten</text:span><text:span text:style-name="T538">:</text:span><text:span text:style-name="T461"> </text:span><text:span text:style-name="T602">Freund→Feind (oder Feind+1), 2w6=2→Gefängnis</text:span><text:span text:style-name="T461"><text:line-break/>6<text:tab/></text:span><text:span text:style-name="T604">Plötzlicher </text:span><text:span text:style-name="T605">Filmriss, Amnesie</text:span><text:span text:style-name="T461">: </text:span><text:span text:style-name="T605">dein Gedächtnis ist weg, </text:span><text:span text:style-name="T604">du wirst entlassen</text:span></text:p>
      <text:p text:style-name="P76"><text:span text:style-name="T66">Ereignis 2w6</text:span><text:line-break/><text:span text:style-name="T539">2</text:span><text:tab/><text:span text:style-name="T540">Du hast </text:span>Glück im Unglück: <text:span text:style-name="T541">Wurf auf </text:span>Unglück<text:span text:style-name="T542">s-Tabelle</text:span>, aber <text:span text:style-name="T540">deine </text:span>Karriere <text:span text:style-name="T540">ist </text:span>nicht beendet<text:line-break/><text:span text:style-name="T539">3</text:span><text:tab/><text:span text:style-name="T606">Angebot von </text:span><text:span text:style-name="T607">d</text:span><text:span text:style-name="T606">einem Boss</text:span>: <text:span text:style-name="T348">+</text:span><text:span text:style-name="T606">4</text:span><text:span text:style-name="T348"> auf Beförderungs-Wurf, </text:span><text:span text:style-name="T606">aber Kontakt+1 </text:span><text:span text:style-name="T608">mit</text:span><text:span text:style-name="T606"> Verpflichtung</text:span><text:span text:style-name="T543"><text:line-break/></text:span><text:span text:style-name="T539">4<text:tab/></text:span><text:span text:style-name="T607">So langsam lernst du d</text:span><text:span text:style-name="T609">och was</text:span><text:span text:style-name="T545">: </text:span><text:span text:style-name="T609">Alleskönner+</text:span><text:span text:style-name="T543">1|</text:span><text:span text:style-name="T609">Überleben+</text:span><text:span text:style-name="T543">1|</text:span><text:span text:style-name="T609">Unterwelt+</text:span><text:span text:style-name="T543">1|</text:span><text:span text:style-name="T609">Nahkampf+</text:span><text:span text:style-name="T543">1</text:span><text:span text:style-name="T539"><text:line-break/></text:span><text:span text:style-name="T546">5<text:tab/></text:span><text:span text:style-name="T607">Ein überraschender </text:span><text:span text:style-name="T610">Fund </text:span><text:span text:style-name="T607">ist einiges wert</text:span><text:span text:style-name="T546">: </text:span><text:span text:style-name="T610">Abfindungs</text:span><text:span text:style-name="T543">-Wurf+1</text:span><text:span text:style-name="T546"><text:line-break/>6<text:tab/></text:span><text:span text:style-name="T610">Ungewöhnliche </text:span><text:span text:style-name="T611">Ereignis</text:span><text:span text:style-name="T546">: </text:span><text:span text:style-name="T612">siehe </text:span><text:span text:style-name="T546">Lebens-Ereignis </text:span><text:span text:style-name="T610">12</text:span><text:span text:style-name="T546">:</text:span><text:span text:style-name="T543"> </text:span><text:span text:style-name="T612">w6 auf </text:span><text:span text:style-name="T613">Merkwürdiges</text:span><text:span text:style-name="T610"> Ereignis</text:span><text:span text:style-name="T546"><text:line-break/>7<text:tab/>Lebens-Ereignis: </text:span><text:span text:style-name="T547">2</text:span><text:span text:style-name="T548">w6 auf </text:span><text:span text:style-name="T547">die </text:span><text:span text:style-name="T548">Tabelle</text:span><text:span text:style-name="T546"><text:line-break/>8<text:tab/></text:span><text:span text:style-name="T611">Du wirst </text:span><text:span text:style-name="T614">unerwartet</text:span><text:span text:style-name="T612"> </text:span><text:span text:style-name="T611">angegriffen</text:span><text:span text:style-name="T546">: </text:span><text:span text:style-name="T611">Feind+1, Nahkampf|Schusswaffen|Schleichen 8+, nein→verletzt</text:span><text:span text:style-name="T546"><text:line-break/></text:span><text:span text:style-name="T348">9<text:tab/></text:span><text:span text:style-name="T615">Einmalige Chance</text:span><text:span text:style-name="T348">: </text:span><text:span text:style-name="T615">wenn akzeptiert w3: </text:span><text:span text:style-name="T616">1</text:span><text:span text:style-name="T615"> verletzt|Gefängnis </text:span><text:span text:style-name="T616">2</text:span><text:span text:style-name="T615"> </text:span><text:span text:style-name="T617">nichts</text:span><text:span text:style-name="T615"> </text:span><text:span text:style-name="T616">3</text:span><text:span text:style-name="T615"> </text:span><text:span text:style-name="T348">Beförderungs-Wurf</text:span><text:span text:style-name="T553">+4</text:span><text:span text:style-name="T348"><text:line-break/>10<text:tab/></text:span><text:span text:style-name="T618">D</text:span><text:span text:style-name="T617">u hast d</text:span><text:span text:style-name="T618">as Leben </text:span><text:span text:style-name="T617">am Rande der Gesellschaft </text:span><text:span text:style-name="T618">gemeistert</text:span><text:span text:style-name="T552">: </text:span><text:span text:style-name="T618">einer deiner Skills+1</text:span><text:span text:style-name="T552"><text:line-break/>11<text:tab/></text:span><text:span text:style-name="T617">Verdammt, du wirst v</text:span><text:span text:style-name="T619">on </text:span><text:span text:style-name="T617">einem </text:span><text:span text:style-name="T619">Presskommando erwischt</text:span><text:span text:style-name="T553">: </text:span><text:span text:style-name="T619">zum Dienst verpflichtet</text:span><text:span text:style-name="T348"><text:line-break/></text:span><text:span text:style-name="T555">12<text:tab/></text:span><text:span text:style-name="T619">D</text:span><text:span text:style-name="T617">u hast dich im Streit durchgesetzt</text:span><text:span text:style-name="T586">!</text:span><text:span text:style-name="T555">: sofortige </text:span><text:span text:style-name="T348">Beförderung</text:span></text:p>
      <text:p text:style-name="P77"><text:span text:style-name="T556">Beförderung</text:span><text:span text:style-name="T557">:<text:tab/> <text:s/></text:span><text:span text:style-name="T587">A</text:span><text:span text:style-name="T620">ussteiger</text:span><text:span text:style-name="T503"> </text:span><text:span text:style-name="T621">Stärke</text:span><text:span text:style-name="T503"> </text:span><text:span text:style-name="T622">7</text:span><text:span text:style-name="T503">+<text:tab/></text:span><text:span text:style-name="T620">Streuner</text:span><text:span text:style-name="T503"> Intellekt </text:span><text:span text:style-name="T588">8</text:span><text:span text:style-name="T503">+<text:tab/></text:span><text:span text:style-name="T587">S</text:span><text:span text:style-name="T620">chrottsammler</text:span><text:span text:style-name="T503"> </text:span><text:span text:style-name="T588">Ausdauer</text:span><text:span text:style-name="T503"> </text:span><text:span text:style-name="T622">7</text:span><text:span text:style-name="T503">+</text:span></text:p>
      <text:p text:style-name="P78"><text:span text:style-name="T623">5</text:span><text:span text:style-name="T421"> </text:span><text:span text:style-name="T623">Unterhaltung</text:span><text:span text:style-name="T197"><text:tab/><text:tab/><text:tab/></text:span><text:span text:style-name="T422">Bewerbung</text:span><text:span text:style-name="T197">:<text:tab/></text:span><text:span text:style-name="T624">Geschick oder Intelligenz 5+<text:line-break/><text:tab/><text:tab/><text:tab/><text:tab/><text:tab/><text:tab/><text:tab/><text:tab/></text:span><text:span text:style-name="T423">(-1 pro vorheriger Karriere)<text:line-break/><text:tab/><text:tab/><text:tab/><text:tab/></text:span><text:span text:style-name="T424"><text:tab/><text:tab/><text:tab/><text:tab/></text:span><text:span text:style-name="T425">we</text:span><text:span text:style-name="T426">nn nicht </text:span><text:span text:style-name="T427">angenommen</text:span><text:span text:style-name="T426">: </text:span><text:span text:style-name="T428">Verpflichtet</text:span><text:span text:style-name="T426"> </text:span><text:span text:style-name="T429">oder </text:span><text:span text:style-name="T430">Herumtreiber<text:line-break/></text:span><text:span text:style-name="T507"><text:tab/><text:tab/><text:tab/><text:tab/>Durchkommen<text:tab/>Beförderung<text:tab/><text:line-break/></text:span><text:span text:style-name="T624">Künstler</text:span><text:span text:style-name="T508"><text:tab/><text:tab/><text:tab/></text:span><text:span text:style-name="T625">Sozialstatus</text:span><text:span text:style-name="T508"> </text:span><text:span text:style-name="T625">6</text:span><text:span text:style-name="T508">+<text:tab/></text:span><text:span text:style-name="T563">Intellekt</text:span><text:span text:style-name="T508"> </text:span><text:span text:style-name="T625">6</text:span><text:span text:style-name="T508">+</text:span><text:span text:style-name="T513"><text:line-break/></text:span><text:span text:style-name="T624">Journalist</text:span><text:span text:style-name="T508"><text:tab/><text:tab/></text:span><text:span text:style-name="T625">Bildung</text:span><text:span text:style-name="T508"> </text:span><text:span text:style-name="T592">7</text:span><text:span text:style-name="T508">+<text:tab/><text:tab/></text:span><text:span text:style-name="T563">Intellekt</text:span><text:span text:style-name="T508"> </text:span><text:span text:style-name="T625">5</text:span><text:span text:style-name="T508">+</text:span><text:span text:style-name="T513"><text:line-break/></text:span><text:span text:style-name="T624">Darsteller<text:tab/></text:span><text:span text:style-name="T508"><text:tab/></text:span><text:span text:style-name="T563">Intellekt</text:span><text:span text:style-name="T508"> </text:span><text:span text:style-name="T625">5</text:span><text:span text:style-name="T508">+<text:tab/><text:tab/></text:span><text:span text:style-name="T625">Geschick</text:span><text:span text:style-name="T508"> </text:span><text:span text:style-name="T592">7</text:span><text:span text:style-name="T508">+</text:span></text:p>
      <text:p text:style-name="P63"><text:span text:style-name="T434">Skills</text:span> <text:span text:style-name="T327">w6</text:span><text:span text:style-name="T324"><text:line-break/></text:span><text:span text:style-name="T166"> <text:s text:c="2"/></text:span><text:span text:style-name="T514">Persönlich<text:tab/>Basis<text:tab/><text:tab/><text:tab/></text:span><text:span text:style-name="T626">Fortgeschritten*<text:tab/>Künstler</text:span><text:span text:style-name="T514"><text:tab/><text:tab/></text:span><text:span text:style-name="T626">Journalist</text:span><text:span text:style-name="T514"><text:tab/><text:tab/></text:span><text:span text:style-name="T626">Darsteller</text:span><text:span text:style-name="T516"><text:tab/><text:tab/></text:span><text:span text:style-name="T514"><text:line-break/></text:span><text:span text:style-name="T517">1 </text:span><text:span text:style-name="T595">Geschick</text:span><text:span text:style-name="T518">+1</text:span><text:span text:style-name="T517"><text:tab/></text:span><text:span text:style-name="T627">Kunst<text:tab/></text:span><text:span text:style-name="T517"><text:tab/><text:tab/></text:span><text:span text:style-name="T627">Recht</text:span><text:span text:style-name="T567"><text:tab/></text:span><text:span text:style-name="T521"><text:tab/><text:tab/></text:span><text:span text:style-name="T627">Kunst</text:span><text:span text:style-name="T521"><text:tab/><text:tab/><text:tab/></text:span><text:span text:style-name="T627">Kunst<text:tab/><text:tab/><text:tab/>Kunst</text:span><text:span text:style-name="T521"><text:line-break/></text:span><text:span text:style-name="T517">2 </text:span><text:span text:style-name="T627">Intellekt</text:span><text:span text:style-name="T517">+1<text:tab/></text:span><text:span text:style-name="T627">Geselligkeit</text:span><text:span text:style-name="T517"><text:tab/><text:tab/></text:span><text:span text:style-name="T627">Handel</text:span><text:span text:style-name="T571">n</text:span><text:span text:style-name="T521"><text:tab/><text:tab/></text:span><text:span text:style-name="T627">Geselligkeit</text:span><text:span text:style-name="T567"><text:tab/></text:span><text:span text:style-name="T521"><text:tab/></text:span><text:span text:style-name="T627">Elektronik<text:tab/><text:tab/>Athletik</text:span><text:span text:style-name="T521"><text:line-break/></text:span><text:span text:style-name="T517">3 </text:span><text:span text:style-name="T627">Sozialstatus</text:span><text:span text:style-name="T595">+1</text:span><text:span text:style-name="T517"><text:tab/></text:span><text:span text:style-name="T627">Täuschen</text:span><text:span text:style-name="T568"><text:tab/></text:span><text:span text:style-name="T517"><text:tab/></text:span><text:span text:style-name="T627">Täuschen</text:span><text:span text:style-name="T522"><text:tab/></text:span><text:span text:style-name="T521"><text:tab/></text:span><text:span text:style-name="T627">Computer</text:span><text:span text:style-name="T521"><text:tab/><text:tab/></text:span><text:span text:style-name="T627">Fahrer<text:tab/><text:tab/>Geselligkeit</text:span><text:span text:style-name="T521"><text:line-break/></text:span><text:span text:style-name="T517">4 </text:span><text:span text:style-name="T595">Sprachen<text:tab/></text:span><text:span text:style-name="T517"><text:tab/></text:span><text:span text:style-name="T627">Fahrer</text:span><text:span text:style-name="T517"><text:tab/><text:tab/></text:span><text:span text:style-name="T627">Wissenschaft</text:span><text:span text:style-name="T521"><text:tab/></text:span><text:span text:style-name="T627">Glücksspiel</text:span><text:span text:style-name="T521"><text:tab/><text:tab/></text:span><text:span text:style-name="T627">Ermitteln<text:tab/><text:tab/>Täuschen</text:span><text:span text:style-name="T521"><text:line-break/></text:span><text:span text:style-name="T517">5 </text:span><text:span text:style-name="T627">Geselligkeit</text:span><text:span text:style-name="T517"><text:tab/></text:span><text:span text:style-name="T627">Überreden</text:span><text:span text:style-name="T517"><text:tab/><text:tab/></text:span><text:span text:style-name="T627">Unterwelt</text:span><text:span text:style-name="T521"><text:tab/><text:tab/></text:span><text:span text:style-name="T627">Überreden</text:span><text:span text:style-name="T567"><text:tab/></text:span><text:span text:style-name="T521"><text:tab/></text:span><text:span text:style-name="T627">Aufklärer<text:tab/><text:tab/>Schleichen</text:span><text:span text:style-name="T521"><text:line-break/></text:span><text:span text:style-name="T517">6 </text:span><text:span text:style-name="T565">Alleskönner</text:span><text:span text:style-name="T517"><text:tab/></text:span><text:span text:style-name="T627">Steward</text:span><text:span text:style-name="T569"><text:tab/></text:span><text:span text:style-name="T517"><text:tab/></text:span><text:span text:style-name="T627">Diplomatie</text:span><text:span text:style-name="T596"><text:tab/></text:span><text:span text:style-name="T521"><text:tab/></text:span><text:span text:style-name="T627">Ausbildung</text:span><text:span text:style-name="T595"><text:tab/></text:span><text:span text:style-name="T521"><text:tab/></text:span><text:span text:style-name="T627">Unterwelt<text:tab/><text:tab/>Unterwelt</text:span><text:span text:style-name="T595"><text:line-break/></text:span><text:span text:style-name="T527">* </text:span><text:span text:style-name="T528">nur mit </text:span><text:span text:style-name="T527">Bildung</text:span><text:span text:style-name="T529">≥</text:span><text:span text:style-name="T565">10</text:span></text:p>
      <text:p text:style-name="P79"><text:span text:style-name="T442">Rang-Boni<text:tab/><text:tab/><text:tab/><text:tab/><text:tab/><text:tab/><text:tab/><text:tab/><text:tab/></text:span><text:span text:style-name="T443">Abfindung</text:span><text:span text:style-name="T444"> </text:span><text:span text:style-name="T327">w6</text:span><text:span text:style-name="T442"><text:line-break/></text:span><text:span text:style-name="T445">Rang</text:span><text:span text:style-name="T446"><text:tab/></text:span><text:span text:style-name="T628">Künstler</text:span><text:span text:style-name="T572"><text:tab/><text:tab/></text:span><text:span text:style-name="T628">Journalist</text:span><text:span text:style-name="T573"><text:tab/><text:tab/></text:span><text:span text:style-name="T628">Darsteller<text:tab/> <text:s text:c="7"/></text:span><text:span text:style-name="T599"><text:tab/></text:span><text:span text:style-name="T448">w6<text:tab/>Geld<text:tab/><text:tab/>Sachwert<text:tab/><text:tab/><text:tab/><text:tab/><text:tab/></text:span><text:span text:style-name="T446"><text:line-break/></text:span><text:span text:style-name="T447">0<text:tab/>-<text:tab/><text:tab/><text:tab/>-<text:tab/><text:tab/><text:tab/>-<text:tab/><text:tab/><text:tab/></text:span><text:span text:style-name="T449">1<text:tab/> -</text:span><text:span text:style-name="T450"><text:tab/><text:tab/></text:span><text:span text:style-name="T600">Kontakt</text:span><text:span text:style-name="T447"><text:line-break/>1<text:tab/></text:span><text:span text:style-name="T629">Kunst</text:span><text:span text:style-name="T599"> 1<text:tab/></text:span><text:span text:style-name="T447"><text:tab/></text:span><text:span text:style-name="T630">Kommunikation</text:span><text:span text:style-name="T631"> 1</text:span><text:span text:style-name="T599"><text:tab/></text:span><text:span text:style-name="T632">Geschick+1</text:span><text:span text:style-name="T599"><text:tab/>2</text:span><text:span text:style-name="T449"><text:tab/> -</text:span><text:span text:style-name="T450"><text:tab/><text:tab/></text:span><text:span text:style-name="T633">Sozialstatus+1</text:span><text:span text:style-name="T447"><text:line-break/>2<text:tab/></text:span><text:span text:style-name="T599">-</text:span><text:span text:style-name="T574"><text:tab/></text:span><text:span text:style-name="T447"><text:tab/><text:tab/></text:span><text:span text:style-name="T629">Ermitteln 1</text:span><text:span text:style-name="T447"><text:tab/>-</text:span><text:span text:style-name="T575"><text:tab/><text:tab/></text:span><text:span text:style-name="T447"><text:tab/></text:span><text:span text:style-name="T449">3<text:tab/> </text:span><text:span text:style-name="T455">1</text:span><text:span text:style-name="T449">0</text:span><text:span text:style-name="T633">0</text:span><text:span text:style-name="T449">00</text:span><text:span text:style-name="T450">₵<text:tab/></text:span><text:span text:style-name="T633">Kontakt</text:span><text:span text:style-name="T447"><text:line-break/>3<text:tab/></text:span><text:span text:style-name="T629">Ermitteln 1</text:span><text:span text:style-name="T522"><text:tab/>-</text:span><text:span text:style-name="T447"><text:tab/><text:tab/><text:tab/></text:span><text:span text:style-name="T632">Stärke+</text:span><text:span text:style-name="T599">1</text:span><text:span text:style-name="T447"><text:tab/><text:tab/></text:span><text:span text:style-name="T449">4<text:tab/> </text:span><text:span text:style-name="T633">1</text:span><text:span text:style-name="T455">0</text:span><text:span text:style-name="T449">0</text:span><text:span text:style-name="T633">0</text:span><text:span text:style-name="T449">0</text:span><text:span text:style-name="T450">₵<text:tab/></text:span><text:span text:style-name="T633">Sozialstatus+1</text:span><text:span text:style-name="T447"><text:line-break/>4<text:tab/>-</text:span><text:span text:style-name="T574"><text:tab/><text:tab/></text:span><text:span text:style-name="T447"><text:tab/></text:span><text:span text:style-name="T634">Überreden </text:span><text:span text:style-name="T629">1</text:span><text:span text:style-name="T447"><text:tab/>-</text:span><text:span text:style-name="T575"><text:tab/><text:tab/></text:span><text:span text:style-name="T447"><text:tab/></text:span><text:span text:style-name="T449">5<text:tab/> </text:span><text:span text:style-name="T633">4</text:span><text:span text:style-name="T165">0</text:span><text:span text:style-name="T449">00</text:span><text:span text:style-name="T633">0</text:span><text:span text:style-name="T450">₵<text:tab/></text:span><text:span text:style-name="T633">Intellekt</text:span><text:span text:style-name="T600">+1</text:span><text:span text:style-name="T447"><text:line-break/>5<text:tab/></text:span><text:span text:style-name="T629">Sozialstatus+1<text:tab/></text:span><text:span text:style-name="T627">-</text:span><text:span text:style-name="T629"><text:tab/><text:tab/></text:span><text:span text:style-name="T447"><text:tab/></text:span><text:span text:style-name="T632">Sozialstatus+1</text:span><text:span text:style-name="T447"><text:tab/></text:span><text:span text:style-name="T449">6<text:tab/> </text:span><text:span text:style-name="T600">4</text:span><text:span text:style-name="T449">00</text:span><text:span text:style-name="T165">0</text:span><text:span text:style-name="T633">0</text:span><text:span text:style-name="T450">₵<text:tab/></text:span><text:span text:style-name="T600">2 Schiffsanteile</text:span><text:span text:style-name="T449"> </text:span><text:span text:style-name="T453">(</text:span><text:span text:style-name="T600">2</text:span><text:span text:style-name="T449">000</text:span><text:span text:style-name="T450">₵/</text:span><text:span text:style-name="T453">Jahr)</text:span><text:span text:style-name="T447"><text:line-break/>6<text:tab/>-<text:tab/><text:tab/><text:tab/></text:span><text:span text:style-name="T629">Sozialstatus+1</text:span><text:span text:style-name="T447"><text:tab/>-</text:span><text:span text:style-name="T576"><text:tab/><text:tab/></text:span><text:span text:style-name="T447"><text:tab/></text:span><text:span text:style-name="T165">7<text:tab/> </text:span><text:span text:style-name="T600">8</text:span><text:span text:style-name="T449">000</text:span><text:span text:style-name="T633">0</text:span><text:span text:style-name="T450">₵<text:tab/></text:span><text:span text:style-name="T633">Sozialstatus+1 und Bildung+1</text:span></text:p>
      <text:p text:style-name="P75"><text:span text:style-name="T459">Unglück </text:span><text:span text:style-name="T460">w6</text:span><text:span text:style-name="T461"> </text:span><text:span text:style-name="T462">(nur wenn „Durchkommen“ </text:span><text:span text:style-name="T463">gescheitert ist </text:span><text:span text:style-name="T462">oder bei entsprechendem Ereignis)</text:span><text:span text:style-name="T464"><text:line-break/>1<text:tab/></text:span><text:span text:style-name="T465">S</text:span><text:span text:style-name="T464">chwer</text:span><text:span text:style-name="T465">e</text:span><text:span text:style-name="T464"> </text:span><text:span text:style-name="T465">V</text:span><text:span text:style-name="T464">erletz</text:span><text:span text:style-name="T465">ung</text:span><text:span text:style-name="T464">: </text:span><text:span text:style-name="T466">siehe </text:span><text:span text:style-name="T464">2 auf Verletzung</text:span><text:span text:style-name="T466">s-Tabelle</text:span><text:span text:style-name="T464"> </text:span><text:span text:style-name="T467">oder 2x w6 </text:span><text:span text:style-name="T466">werfen</text:span><text:span text:style-name="T467"> und </text:span><text:span text:style-name="T468">niedrigeres</text:span><text:span text:style-name="T467"> nehmen</text:span><text:span text:style-name="T464"><text:line-break/>2<text:tab/></text:span><text:span text:style-name="T635">Du bist in einen </text:span><text:span text:style-name="T636">Skandal </text:span><text:span text:style-name="T635">verwickelt</text:span><text:span text:style-name="T464">: </text:span><text:span text:style-name="T637">Freund→Feind oder Sozialstatus-1</text:span><text:span text:style-name="T470"><text:line-break/></text:span><text:span text:style-name="T464">3<text:tab/></text:span><text:span text:style-name="T635">Ein öffentlicher Schnitzer macht dich zur Lachnummer</text:span><text:span text:style-name="T464">: </text:span><text:span text:style-name="T637">Sozialstatus-1</text:span><text:span text:style-name="T461"><text:line-break/>4<text:tab/></text:span><text:span text:style-name="T638">Du wirst von einem Bekannten hintergangen</text:span><text:span text:style-name="T461">: </text:span><text:span text:style-name="T637">Freund→Feind </text:span><text:span text:style-name="T638">(oder Feind+1)</text:span><text:span text:style-name="T461"><text:line-break/>5<text:tab/></text:span><text:span text:style-name="T639">Unter Aliens g</text:span><text:span text:style-name="T640">estrandet, </text:span><text:span text:style-name="T639">du</text:span><text:span text:style-name="T640"> musst </text:span><text:span text:style-name="T639">dich durchschlagen</text:span><text:span text:style-name="T538">:</text:span><text:span text:style-name="T461"> </text:span><text:span text:style-name="T640">Überleben 1|Pilot 1|Überreden 1|Unterwelt 1</text:span><text:span text:style-name="T461"><text:line-break/>6<text:tab/></text:span><text:span text:style-name="T641">Eine k</text:span><text:span text:style-name="T642">ontroverse Aussage macht dich bekannt</text:span><text:span text:style-name="T461">: </text:span><text:span text:style-name="T642">+2</text:span><text:span text:style-name="T605"> </text:span><text:span text:style-name="T643">auf Beförderungs-Wurf</text:span></text:p>
      <text:p text:style-name="P80"><text:span text:style-name="T66">Ereignis 2w6</text:span><text:line-break/><text:span text:style-name="T539">2</text:span><text:tab/><text:span text:style-name="T540">Du hast </text:span>Glück im Unglück: <text:span text:style-name="T541">Wurf auf </text:span>Unglück<text:span text:style-name="T542">s-Tabelle</text:span>, aber <text:span text:style-name="T540">deine </text:span>Karriere <text:span text:style-name="T540">ist </text:span>nicht beendet<text:line-break/><text:span text:style-name="T539">3</text:span><text:tab/><text:span text:style-name="T644">Kontroverse um deine Arbeit</text:span>: <text:span text:style-name="T644">Kunst 8+|Ermitteln 8+ ja→Sozialstatus+1 nein→ Sozialstatus-1</text:span><text:span text:style-name="T543"><text:line-break/></text:span><text:span text:style-name="T539">4<text:tab/></text:span><text:span text:style-name="T645">Du bist u</text:span><text:span text:style-name="T646">nverhofft VIP geworden</text:span><text:span text:style-name="T545">: </text:span><text:span text:style-name="T646">Geselligkeit </text:span><text:span text:style-name="T543">1|</text:span><text:span text:style-name="T609">Über</text:span><text:span text:style-name="T646">r</text:span><text:span text:style-name="T609">e</text:span><text:span text:style-name="T646">d</text:span><text:span text:style-name="T609">en </text:span><text:span text:style-name="T543">1|</text:span><text:span text:style-name="T646">Steward </text:span><text:span text:style-name="T543">1|</text:span><text:span text:style-name="T646">Kontakt</text:span><text:span text:style-name="T609">+</text:span><text:span text:style-name="T543">1</text:span><text:span text:style-name="T539"><text:line-break/></text:span><text:span text:style-name="T546">5<text:tab/></text:span><text:span text:style-name="T645">Du hast es geschafft ein p</text:span><text:span text:style-name="T646">opuläres Werk</text:span><text:span text:style-name="T610"> </text:span><text:span text:style-name="T645">zu schaffen</text:span><text:span text:style-name="T546">: </text:span><text:span text:style-name="T610">Abfindungs</text:span><text:span text:style-name="T543">-Wurf+1</text:span><text:span text:style-name="T546"><text:line-break/>6<text:tab/></text:span><text:span text:style-name="T645">Du hast einen </text:span><text:span text:style-name="T646">großzügigen Sponsor gefunden</text:span><text:span text:style-name="T546">: </text:span><text:span text:style-name="T348">Beförderungs-Wurf</text:span><text:span text:style-name="T553">+</text:span><text:span text:style-name="T646">2 &amp; Freund+1</text:span><text:span text:style-name="T546"><text:line-break/>7<text:tab/>Lebens-Ereignis: </text:span><text:span text:style-name="T547">2</text:span><text:span text:style-name="T548">w6 auf </text:span><text:span text:style-name="T547">die </text:span><text:span text:style-name="T548">Tabelle</text:span><text:span text:style-name="T546"><text:line-break/>8<text:tab/></text:span><text:span text:style-name="T646">Politisches Statement </text:span><text:span text:style-name="T645">machen?</text:span><text:span text:style-name="T546">: </text:span><text:span text:style-name="T645">ja→</text:span><text:span text:style-name="T611">Feind+1, </text:span><text:span text:style-name="T646">eigener Skill+1, Überreden|Kunst 8+: </text:span><text:span text:style-name="T611">nein→</text:span><text:span text:style-name="T646">Unglück</text:span><text:span text:style-name="T546"><text:line-break/></text:span><text:span text:style-name="T348">9<text:tab/></text:span><text:span text:style-name="T647">Große Tournee </text:span><text:span text:style-name="T648">über mehrere Planeten</text:span><text:span text:style-name="T348">: </text:span><text:span text:style-name="T647">+w3</text:span><text:span text:style-name="T648">+1</text:span><text:span text:style-name="T647"> Kontakte</text:span><text:span text:style-name="T348"><text:line-break/>10<text:tab/></text:span><text:span text:style-name="T648">Dein </text:span><text:span text:style-name="T647">Werk </text:span><text:span text:style-name="T648">wird </text:span><text:span text:style-name="T647">gestohlen/plagiiert</text:span><text:span text:style-name="T552">: </text:span><text:span text:style-name="T647">Unterwelt 1|Ermitteln 1|Aufklärer 1|Schleichen 1</text:span><text:span text:style-name="T552"><text:line-break/>11<text:tab/></text:span><text:span text:style-name="T647">Ungewöhnliches Ereignis</text:span><text:span text:style-name="T553">: </text:span><text:span text:style-name="T648">siehe </text:span><text:span text:style-name="T546">Lebens-Ereignis </text:span><text:span text:style-name="T610">12</text:span><text:span text:style-name="T546">:</text:span><text:span text:style-name="T543"> </text:span><text:span text:style-name="T648">w6 auf </text:span><text:span text:style-name="T613">Merkwürdiges</text:span><text:span text:style-name="T610"> Ereignis</text:span><text:span text:style-name="T348"><text:line-break/></text:span><text:span text:style-name="T555">12<text:tab/></text:span><text:span text:style-name="T647">Preis gewonnen</text:span><text:span text:style-name="T586">!</text:span><text:span text:style-name="T555">: sofortige </text:span><text:span text:style-name="T348">Beförderung</text:span></text:p>
      <text:p text:style-name="P81"><text:span text:style-name="T556">Beförderung</text:span><text:span text:style-name="T557">:<text:tab/> <text:s/></text:span><text:span text:style-name="T649">Künstler</text:span><text:span text:style-name="T503"> Intellekt </text:span><text:span text:style-name="T650">6</text:span><text:span text:style-name="T503">+<text:tab/></text:span><text:span text:style-name="T649">Journalist</text:span><text:span text:style-name="T503"> Intellekt </text:span><text:span text:style-name="T650">5</text:span><text:span text:style-name="T503">+<text:tab/></text:span><text:span text:style-name="T649">Darsteller</text:span><text:span text:style-name="T503"> </text:span><text:span text:style-name="T650">Geschick</text:span><text:span text:style-name="T503"> </text:span><text:span text:style-name="T622">7</text:span><text:span text:style-name="T503">+</text:span></text:p>
      <text:p text:style-name="P78"><text:span text:style-name="T651">6</text:span><text:span text:style-name="T421"> </text:span><text:span text:style-name="T651">Marine</text:span><text:span text:style-name="T652">s<text:tab/></text:span><text:span text:style-name="T422">Bewerbung</text:span><text:span text:style-name="T197">: </text:span><text:span text:style-name="T653">Ausdauer</text:span><text:span text:style-name="T624"> </text:span><text:span text:style-name="T653">6</text:span><text:span text:style-name="T624">+ </text:span><text:span text:style-name="T423">(-1 pro vorheriger Karriere, -</text:span><text:span text:style-name="T506">2 wenn über 30</text:span><text:span text:style-name="T423">)<text:line-break/></text:span><text:span text:style-name="T424"><text:tab/><text:tab/><text:tab/><text:tab/></text:span><text:span text:style-name="T425">we</text:span><text:span text:style-name="T426">nn nicht </text:span><text:span text:style-name="T427">angenommen</text:span><text:span text:style-name="T426">: </text:span><text:span text:style-name="T428">Verpflichtet</text:span><text:span text:style-name="T426"> </text:span><text:span text:style-name="T429">oder </text:span><text:span text:style-name="T430">Herumtreiber<text:line-break/><text:tab/><text:tab/><text:tab/><text:tab/></text:span><text:span text:style-name="T509">Offizier: Sozialstatus 8+</text:span><text:span text:style-name="T430"><text:line-break/></text:span><text:span text:style-name="T507"><text:tab/><text:tab/><text:tab/><text:tab/>Durchkommen<text:tab/>Beförderung<text:tab/><text:line-break/></text:span><text:span text:style-name="T654">Logistik</text:span><text:span text:style-name="T508"><text:tab/><text:tab/><text:tab/></text:span><text:span text:style-name="T655">Ausdauer</text:span><text:span text:style-name="T508"> </text:span><text:span text:style-name="T655">5</text:span><text:span text:style-name="T508">+<text:tab/><text:tab/></text:span><text:span text:style-name="T625">Bildung</text:span><text:span text:style-name="T508"> </text:span><text:span text:style-name="T655">7</text:span><text:span text:style-name="T508">+</text:span><text:span text:style-name="T513"><text:line-break/></text:span><text:span text:style-name="T654">Enterkommando</text:span><text:span text:style-name="T508"><text:tab/></text:span><text:span text:style-name="T655">Ausdauer</text:span><text:span text:style-name="T508"> </text:span><text:span text:style-name="T655">6</text:span><text:span text:style-name="T508">+<text:tab/><text:tab/></text:span><text:span text:style-name="T625">Bildung</text:span><text:span text:style-name="T508"> </text:span><text:span text:style-name="T655">6</text:span><text:span text:style-name="T508">+</text:span><text:span text:style-name="T513"><text:line-break/></text:span><text:span text:style-name="T654">Bodentruppen</text:span><text:span text:style-name="T508"><text:tab/></text:span><text:span text:style-name="T655">Ausdauer</text:span><text:span text:style-name="T508"> </text:span><text:span text:style-name="T655">7</text:span><text:span text:style-name="T508">+<text:tab/><text:tab/></text:span><text:span text:style-name="T625">Bildung</text:span><text:span text:style-name="T508"> </text:span><text:span text:style-name="T655">5</text:span><text:span text:style-name="T508">+</text:span></text:p>
      <text:p text:style-name="P63"><text:span text:style-name="T434">Skills</text:span> <text:span text:style-name="T327">w6</text:span><text:span text:style-name="T324"><text:line-break/></text:span><text:span text:style-name="T166"> <text:s text:c="2"/></text:span><text:span text:style-name="T514">Persönlich<text:tab/>Basis<text:tab/><text:tab/><text:tab/></text:span><text:span text:style-name="T626">Fortgesch.*</text:span><text:span text:style-name="T656">Offizier</text:span><text:span text:style-name="T514"><text:tab/><text:tab/></text:span><text:span text:style-name="T656">Logistik</text:span><text:span text:style-name="T514"><text:tab/><text:tab/></text:span><text:span text:style-name="T656">Enterk.</text:span><text:span text:style-name="T516"><text:tab/><text:tab/></text:span><text:span text:style-name="T656">Bodent.<text:tab/> <text:s text:c="9"/></text:span><text:span text:style-name="T514"><text:line-break/></text:span><text:span text:style-name="T517">1 </text:span><text:span text:style-name="T657">Stärke</text:span><text:span text:style-name="T518">+1</text:span><text:span text:style-name="T517"><text:tab/><text:tab/></text:span><text:span text:style-name="T657">Athletik</text:span><text:span text:style-name="T517"><text:tab/><text:tab/></text:span><text:span text:style-name="T657">Medizin</text:span><text:span text:style-name="T521"><text:tab/></text:span><text:span text:style-name="T657">Elektronik</text:span><text:span text:style-name="T521"><text:tab/><text:tab/></text:span><text:span text:style-name="T657">Elektronik</text:span><text:span text:style-name="T627"><text:tab/><text:tab/></text:span><text:span text:style-name="T657">Raumanzug<text:tab/>Raumanzug</text:span><text:span text:style-name="T521"><text:line-break/></text:span><text:span text:style-name="T517">2 </text:span><text:span text:style-name="T657">Geschick</text:span><text:span text:style-name="T517">+1<text:tab/></text:span><text:span text:style-name="T657">Raumanzug</text:span><text:span text:style-name="T517"><text:tab/></text:span><text:span text:style-name="T627">Über</text:span><text:span text:style-name="T657">l</text:span><text:span text:style-name="T627">e</text:span><text:span text:style-name="T657">b</text:span><text:span text:style-name="T627">en</text:span><text:span text:style-name="T521"><text:tab/></text:span><text:span text:style-name="T657">Taktik</text:span><text:span text:style-name="T567"><text:tab/></text:span><text:span text:style-name="T521"><text:tab/></text:span><text:span text:style-name="T657">Mechanik</text:span><text:span text:style-name="T627"><text:tab/><text:tab/>Athletik<text:tab/><text:tab/></text:span><text:span text:style-name="T657">Schwere Waffen</text:span><text:span text:style-name="T521"><text:line-break/></text:span><text:span text:style-name="T517">3 </text:span><text:span text:style-name="T657">Ausdauer</text:span><text:span text:style-name="T595">+1</text:span><text:span text:style-name="T517"><text:tab/></text:span><text:span text:style-name="T657">Taktik</text:span><text:span text:style-name="T568"><text:tab/></text:span><text:span text:style-name="T517"><text:tab/></text:span><text:span text:style-name="T657">Sprengstoff</text:span><text:span text:style-name="T522"><text:tab/></text:span><text:span text:style-name="T657">Verwaltung</text:span><text:span text:style-name="T521"><text:tab/><text:tab/></text:span><text:span text:style-name="T657">Fahrer|Flieger</text:span><text:span text:style-name="T627"><text:tab/></text:span><text:span text:style-name="T657">Turmschütze<text:tab/>Aufklärer</text:span><text:span text:style-name="T521"><text:line-break/></text:span><text:span text:style-name="T517">4 </text:span><text:span text:style-name="T657">Glücksspiel</text:span><text:span text:style-name="T517"><text:tab/></text:span><text:span text:style-name="T657">Schwere Waffen</text:span><text:span text:style-name="T517"><text:tab/></text:span><text:span text:style-name="T657">Ingenieur<text:tab/>Recht</text:span><text:span text:style-name="T521"><text:tab/><text:tab/><text:tab/></text:span><text:span text:style-name="T657">Medizin</text:span><text:span text:style-name="T627"><text:tab/><text:tab/></text:span><text:span text:style-name="T657">Klingen<text:tab/><text:tab/>Klingen</text:span><text:span text:style-name="T521"><text:line-break/></text:span><text:span text:style-name="T517">5 </text:span><text:span text:style-name="T657">Unbewaffnet</text:span><text:span text:style-name="T517"><text:tab/></text:span><text:span text:style-name="T657">Schusswaffen</text:span><text:span text:style-name="T517"><text:tab/></text:span><text:span text:style-name="T657">Pilot<text:tab/></text:span><text:span text:style-name="T521"><text:tab/></text:span><text:span text:style-name="T657">Diplomatie</text:span><text:span text:style-name="T567"><text:tab/></text:span><text:span text:style-name="T521"><text:tab/></text:span><text:span text:style-name="T657">Schwere Waffen</text:span><text:span text:style-name="T627"><text:tab/></text:span><text:span text:style-name="T657">Taktik<text:tab/><text:tab/>Taktik</text:span><text:span text:style-name="T521"><text:line-break/></text:span><text:span text:style-name="T517">6 </text:span><text:span text:style-name="T657">Klingen<text:tab/></text:span><text:span text:style-name="T517"><text:tab/></text:span><text:span text:style-name="T657">Schleichen</text:span><text:span text:style-name="T569"><text:tab/></text:span><text:span text:style-name="T517"><text:tab/></text:span><text:span text:style-name="T657">Navigation</text:span><text:span text:style-name="T596"><text:tab/></text:span><text:span text:style-name="T657">Anführer</text:span><text:span text:style-name="T595"><text:tab/></text:span><text:span text:style-name="T521"><text:tab/></text:span><text:span text:style-name="T657">Schusswaffen</text:span><text:span text:style-name="T627"><text:tab/></text:span><text:span text:style-name="T657">Schusswaffen<text:tab/>Schusswaffen</text:span><text:span text:style-name="T595"><text:line-break/></text:span><text:span text:style-name="T527">* </text:span><text:span text:style-name="T528">nur mit </text:span><text:span text:style-name="T527">Bildung</text:span><text:span text:style-name="T529">≥</text:span><text:span text:style-name="T657">8</text:span></text:p>
      <text:p text:style-name="P64"><text:span text:style-name="T442">Rang-Boni<text:tab/><text:tab/><text:tab/><text:tab/><text:tab/><text:tab/><text:tab/><text:tab/><text:tab/></text:span><text:span text:style-name="T443">Abfindung</text:span><text:span text:style-name="T444"> </text:span><text:span text:style-name="T327">w6</text:span><text:span text:style-name="T442"><text:line-break/></text:span><text:span text:style-name="T445">Rang</text:span><text:span text:style-name="T446"><text:tab/></text:span><text:span text:style-name="T658">Mannschafter</text:span><text:span text:style-name="T572"><text:tab/><text:tab/><text:tab/></text:span><text:span text:style-name="T658">Offizier</text:span><text:span text:style-name="T573"><text:tab/></text:span><text:span text:style-name="T628"><text:tab/> <text:s text:c="4"/></text:span><text:span text:style-name="T599"><text:tab/></text:span><text:span text:style-name="T448">w6<text:tab/>Geld<text:tab/><text:tab/>Sachwert<text:tab/><text:tab/><text:tab/><text:tab/><text:tab/></text:span><text:span text:style-name="T446"><text:line-break/></text:span><text:span text:style-name="T447">0<text:tab/></text:span><text:span text:style-name="T659">Schusswaffen 1|Klinge 1</text:span><text:span text:style-name="T447"><text:tab/><text:tab/><text:tab/><text:tab/><text:tab/></text:span><text:span text:style-name="T449">1<text:tab/> </text:span><text:span text:style-name="T660">2</text:span><text:span text:style-name="T633">0</text:span><text:span text:style-name="T449">00</text:span><text:span text:style-name="T450">₵<text:tab/></text:span><text:span text:style-name="T660">Rüstung</text:span><text:span text:style-name="T455"> </text:span><text:span text:style-name="T456">(max. 10000</text:span><text:span text:style-name="T450">₵, </text:span><text:span text:style-name="T456">TL12)</text:span><text:span text:style-name="T447"><text:line-break/>1<text:tab/></text:span><text:span text:style-name="T659">Schusswaffen</text:span><text:span text:style-name="T599"> 1<text:tab/></text:span><text:span text:style-name="T447"><text:tab/></text:span><text:span text:style-name="T599"><text:tab/></text:span><text:span text:style-name="T659">Anführer 1</text:span><text:span text:style-name="T599"><text:tab/><text:tab/>2</text:span><text:span text:style-name="T449"><text:tab/> </text:span><text:span text:style-name="T660">5</text:span><text:span text:style-name="T633">0</text:span><text:span text:style-name="T449">00</text:span><text:span text:style-name="T450">₵<text:tab/></text:span><text:span text:style-name="T633">Intellekt+1</text:span><text:span text:style-name="T447"><text:line-break/>2<text:tab/></text:span><text:span text:style-name="T599">-</text:span><text:span text:style-name="T574"><text:tab/></text:span><text:span text:style-name="T447"><text:tab/><text:tab/><text:tab/><text:tab/>-</text:span><text:span text:style-name="T575"><text:tab/><text:tab/></text:span><text:span text:style-name="T447"><text:tab/><text:tab/></text:span><text:span text:style-name="T449">3<text:tab/> </text:span><text:span text:style-name="T660">5</text:span><text:span text:style-name="T633">0</text:span><text:span text:style-name="T449">00</text:span><text:span text:style-name="T450">₵<text:tab/></text:span><text:span text:style-name="T660">Ausdauer+1</text:span><text:span text:style-name="T447"><text:line-break/>3<text:tab/></text:span><text:span text:style-name="T659">Anführer 1</text:span><text:span text:style-name="T522"><text:tab/><text:tab/><text:tab/></text:span><text:span text:style-name="T661">Taktik 1</text:span><text:span text:style-name="T447"><text:tab/><text:tab/><text:tab/></text:span><text:span text:style-name="T659">4<text:tab/></text:span><text:span text:style-name="T449"> </text:span><text:span text:style-name="T633">1</text:span><text:span text:style-name="T455">0</text:span><text:span text:style-name="T449">0</text:span><text:span text:style-name="T633">0</text:span><text:span text:style-name="T449">0</text:span><text:span text:style-name="T450">₵<text:tab/></text:span><text:span text:style-name="T454">Schussw</text:span><text:span text:style-name="T165">affe</text:span><text:span text:style-name="T455"> </text:span><text:span text:style-name="T456">(max. </text:span><text:span text:style-name="T454">3</text:span><text:span text:style-name="T456">000</text:span><text:span text:style-name="T450">₵, </text:span><text:span text:style-name="T456">TL12)</text:span><text:span text:style-name="T447"><text:line-break/>4<text:tab/>-</text:span><text:span text:style-name="T574"><text:tab/><text:tab/></text:span><text:span text:style-name="T447"><text:tab/><text:tab/><text:tab/>-</text:span><text:span text:style-name="T575"><text:tab/><text:tab/></text:span><text:span text:style-name="T447"><text:tab/></text:span><text:span text:style-name="T449"><text:tab/></text:span><text:span text:style-name="T659">5<text:tab/></text:span><text:span text:style-name="T449"> </text:span><text:span text:style-name="T660">2</text:span><text:span text:style-name="T165">0</text:span><text:span text:style-name="T449">00</text:span><text:span text:style-name="T633">0</text:span><text:span text:style-name="T450">₵<text:tab/></text:span><text:span text:style-name="T660">TAS Mitgliedschaft</text:span><text:span text:style-name="T447"><text:line-break/>5<text:tab/></text:span><text:span text:style-name="T659">Ausdauer</text:span><text:span text:style-name="T629">+1<text:tab/><text:tab/><text:tab/></text:span><text:span text:style-name="T632">Sozialstatus 1</text:span><text:span text:style-name="T659">0|+1</text:span><text:span text:style-name="T447"><text:tab/></text:span><text:span text:style-name="T449">6<text:tab/> </text:span><text:span text:style-name="T660">3</text:span><text:span text:style-name="T449">00</text:span><text:span text:style-name="T165">0</text:span><text:span text:style-name="T633">0</text:span><text:span text:style-name="T450">₵<text:tab/></text:span><text:span text:style-name="T660">Rüstung</text:span><text:span text:style-name="T600"> </text:span><text:span text:style-name="T456">(10000</text:span><text:span text:style-name="T450">₵ </text:span><text:span text:style-name="T456">TL12)|</text:span><text:span text:style-name="T660">Ausdauer+1<text:line-break/></text:span><text:span text:style-name="T447">6<text:tab/>-<text:tab/><text:tab/><text:tab/><text:tab/><text:tab/>-</text:span><text:span text:style-name="T576"><text:tab/><text:tab/></text:span><text:span text:style-name="T447"><text:tab/></text:span><text:span text:style-name="T165"><text:tab/></text:span><text:span text:style-name="T659">7<text:tab/></text:span><text:span text:style-name="T165"> </text:span><text:span text:style-name="T660">4</text:span><text:span text:style-name="T449">000</text:span><text:span text:style-name="T633">0</text:span><text:span text:style-name="T450">₵<text:tab/></text:span><text:span text:style-name="T633">Sozialstatus+</text:span><text:span text:style-name="T660">2</text:span></text:p>
      <text:p text:style-name="P69"><text:span text:style-name="T459">Unglück </text:span><text:span text:style-name="T460">w6</text:span><text:span text:style-name="T461"> </text:span><text:span text:style-name="T462">(nur wenn „Durchkommen“ </text:span><text:span text:style-name="T463">gescheitert ist </text:span><text:span text:style-name="T462">oder bei entsprechendem Ereignis)</text:span><text:span text:style-name="T464"><text:line-break/>1<text:tab/></text:span><text:span text:style-name="T465">S</text:span><text:span text:style-name="T464">chwer</text:span><text:span text:style-name="T465">e</text:span><text:span text:style-name="T464"> </text:span><text:span text:style-name="T465">V</text:span><text:span text:style-name="T464">erletz</text:span><text:span text:style-name="T465">ung</text:span><text:span text:style-name="T464">: </text:span><text:span text:style-name="T466">siehe </text:span><text:span text:style-name="T464">2 auf Verletzung</text:span><text:span text:style-name="T466">s-Tabelle</text:span><text:span text:style-name="T464"> </text:span><text:span text:style-name="T467">oder 2x w6 </text:span><text:span text:style-name="T466">werfen</text:span><text:span text:style-name="T467"> und </text:span><text:span text:style-name="T468">niedrigeres</text:span><text:span text:style-name="T467"> nehmen</text:span><text:span text:style-name="T464"><text:line-break/>2<text:tab/></text:span><text:span text:style-name="T662">Als Kriegsgefangener misshandelt</text:span><text:span text:style-name="T464">: </text:span><text:span text:style-name="T662">Feind+1, Stärke-1 und Geschick-1, </text:span><text:span text:style-name="T663">vorzeitig entlassen</text:span><text:span text:style-name="T470"><text:line-break/></text:span><text:span text:style-name="T464">3<text:tab/></text:span><text:span text:style-name="T664">Versehentlich h</text:span><text:span text:style-name="T663">inter feindliche Linien geraten</text:span><text:span text:style-name="T464">: </text:span><text:span text:style-name="T663">Schleichen+1|Überleben+1</text:span><text:span text:style-name="T662">, </text:span><text:span text:style-name="T663">vorzeitig entlassen</text:span><text:span text:style-name="T461"><text:line-break/>4<text:tab/></text:span><text:span text:style-name="T665">Befehl zu Kriegsverbrechen, </text:span><text:span text:style-name="T666">verweigern?</text:span><text:span text:style-name="T461">: </text:span><text:span text:style-name="T665">ja→</text:span><text:span text:style-name="T638">Feind+1 </text:span><text:span text:style-name="T665">nein→</text:span><text:span text:style-name="T663">vorzeitig entlassen</text:span><text:span text:style-name="T461"><text:line-break/>5<text:tab/></text:span><text:span text:style-name="T667">Dein </text:span><text:span text:style-name="T668">Streit mit </text:span><text:span text:style-name="T667">einem </text:span><text:span text:style-name="T668">Vorgesetzte</text:span><text:span text:style-name="T669">n</text:span><text:span text:style-name="T668"> </text:span><text:span text:style-name="T667">eskaliert</text:span><text:span text:style-name="T538">:</text:span><text:span text:style-name="T461"> </text:span><text:span text:style-name="T668">Rivale</text:span><text:span text:style-name="T638">+1 </text:span><text:span text:style-name="T668">und </text:span><text:span text:style-name="T663">vorzeitig entlassen</text:span><text:span text:style-name="T461"><text:line-break/>6<text:tab/></text:span><text:span text:style-name="T472">Du erleidest eine </text:span><text:span text:style-name="T473">V</text:span><text:span text:style-name="T461">erletz</text:span><text:span text:style-name="T473">ung: </text:span><text:span text:style-name="T466">Wurf auf Verletzungs-Tabelle</text:span></text:p>
      <text:p text:style-name="P70"><text:span text:style-name="T66">Ereignis 2w6</text:span><text:line-break/><text:span text:style-name="T539">2</text:span><text:tab/><text:span text:style-name="T540">Du hast </text:span>Glück im Unglück: <text:span text:style-name="T541">Wurf auf </text:span>Unglück<text:span text:style-name="T542">s-Tabelle</text:span>, aber <text:span text:style-name="T540">deine </text:span>Karriere <text:span text:style-name="T540">ist </text:span>nicht beendet<text:line-break/><text:span text:style-name="T539">3</text:span><text:tab/><text:span text:style-name="T670">Hinter feindliche</text:span><text:span text:style-name="T671">n</text:span><text:span text:style-name="T670"> Linien </text:span><text:span text:style-name="T671">operiert</text:span><text:span text:style-name="T672">: </text:span><text:span text:style-name="T670">Schleichen+1|Überleben+1</text:span><text:span text:style-name="T673">|Täuschen 1|Unterwelt 1</text:span><text:span text:style-name="T543"><text:line-break/></text:span><text:span text:style-name="T539">4<text:tab/></text:span><text:span text:style-name="T674">Wachdienst auf Raumstation</text:span><text:span text:style-name="T545">: </text:span><text:span text:style-name="T674">Raumanzug+</text:span><text:span text:style-name="T543">1|</text:span><text:span text:style-name="T674">Athletik+1</text:span><text:span text:style-name="T543"><text:line-break/></text:span><text:span text:style-name="T546">5<text:tab/></text:span><text:span text:style-name="T674">Spezialtraining</text:span><text:span text:style-name="T546">: </text:span><text:span text:style-name="T674">Bildung 8+ </text:span><text:span text:style-name="T675">ja</text:span><text:span text:style-name="T674">→beliebiger Skill auf 1</text:span><text:span text:style-name="T546"><text:line-break/>6<text:tab/></text:span><text:span text:style-name="T675">Sturmangriff</text:span><text:span text:style-name="T546">: </text:span><text:span text:style-name="T675">Nahkampf|Schusswaffen 8+ ja→Taktik|Anführer nein→alle körperlichen Attr. -1</text:span><text:span text:style-name="T546"><text:line-break/>7<text:tab/>Lebens-Ereignis: </text:span><text:span text:style-name="T547">2</text:span><text:span text:style-name="T548">w6 auf </text:span><text:span text:style-name="T547">die </text:span><text:span text:style-name="T548">Tabelle</text:span><text:span text:style-name="T546"><text:line-break/>8<text:tab/></text:span><text:span text:style-name="T671">Ein </text:span><text:span text:style-name="T676">Fronteinsatz </text:span><text:span text:style-name="T671">fordert deine Fähigkeiten</text:span><text:span text:style-name="T546">: </text:span><text:span text:style-name="T676">Aufklärer 1|Schusswaffen 1|Anführer 1|Kommunikation 1</text:span><text:span text:style-name="T546"><text:line-break/></text:span><text:span text:style-name="T348">9<text:tab/></text:span><text:span text:style-name="T677">Inkompetenter Vorgesetzter, beschuldigen?</text:span><text:span text:style-name="T348">: </text:span><text:span text:style-name="T677">ja→+2 auf Beförderungs-Wurf nein→Freund+1</text:span><text:span text:style-name="T348"><text:line-break/>10<text:tab/></text:span><text:span text:style-name="T671">Erfolgreiche Teilnahme an einer </text:span><text:span text:style-name="T677">Geheim</text:span><text:span text:style-name="T671">operation</text:span><text:span text:style-name="T552">: </text:span><text:span text:style-name="T677">+2 auf Beförderungs-Wurf</text:span><text:span text:style-name="T552"><text:line-break/>11<text:tab/></text:span><text:span text:style-name="T677">Förderung durch </text:span><text:span text:style-name="T671">einen wohlmeinenden </text:span><text:span text:style-name="T677">Vorgesetzten</text:span><text:span text:style-name="T553">: </text:span><text:span text:style-name="T677">Taktik+1|+4 auf Beförderungs-Wurf</text:span><text:span text:style-name="T348"><text:line-break/></text:span><text:span text:style-name="T555">12<text:tab/></text:span><text:span text:style-name="T678">Heldentat</text:span><text:span text:style-name="T586">!</text:span><text:span text:style-name="T555">: sofortige </text:span><text:span text:style-name="T348">Beförderung </text:span><text:span text:style-name="T679">oder Offiziers-Patent</text:span></text:p>
      <text:p text:style-name="P82"><text:span text:style-name="T556">Beförderung</text:span><text:span text:style-name="T557">:<text:tab/> <text:s/></text:span><text:span text:style-name="T680">Logistik</text:span><text:span text:style-name="T503"> </text:span><text:span text:style-name="T681">Bildung</text:span><text:span text:style-name="T503"> </text:span><text:span text:style-name="T681">7</text:span><text:span text:style-name="T503">+<text:tab/></text:span><text:span text:style-name="T680">Enterkommando</text:span><text:span text:style-name="T503"> </text:span><text:span text:style-name="T681">Bildung</text:span><text:span text:style-name="T503"> </text:span><text:span text:style-name="T681">6</text:span><text:span text:style-name="T503">+<text:tab/></text:span><text:span text:style-name="T680">Bodentruppen</text:span><text:span text:style-name="T503"> </text:span><text:span text:style-name="T681">Bildung</text:span><text:span text:style-name="T503"> </text:span><text:span text:style-name="T681">5</text:span><text:span text:style-name="T503">+</text:span></text:p>
      <text:p text:style-name="P83"><text:span text:style-name="T682">7</text:span><text:span text:style-name="T421"> </text:span><text:span text:style-name="T682">Händler</text:span><text:span text:style-name="T197"><text:tab/><text:tab/><text:tab/><text:tab/><text:tab/></text:span><text:span text:style-name="T422">Bewerbung</text:span><text:span text:style-name="T197">:<text:tab/></text:span><text:span text:style-name="T683">Intellekt</text:span><text:span text:style-name="T624"> </text:span><text:span text:style-name="T683">4</text:span><text:span text:style-name="T624">+ </text:span><text:span text:style-name="T423">(-1 pro vorheriger Karriere</text:span><text:span text:style-name="T684">)<text:line-break/></text:span><text:span text:style-name="T423"><text:tab/><text:tab/><text:tab/></text:span><text:span text:style-name="T424"><text:tab/><text:tab/><text:tab/><text:tab/><text:tab/></text:span><text:span text:style-name="T425">we</text:span><text:span text:style-name="T426">nn nicht </text:span><text:span text:style-name="T427">angenommen</text:span><text:span text:style-name="T426">: </text:span><text:span text:style-name="T428">Verpflichtet</text:span><text:span text:style-name="T426"> </text:span><text:span text:style-name="T429">oder </text:span><text:span text:style-name="T430">Herumtreiber<text:line-break/></text:span><text:span text:style-name="T507"><text:tab/><text:tab/><text:tab/><text:tab/><text:tab/>Durchkommen<text:tab/>Beförderung<text:tab/><text:line-break/></text:span><text:span text:style-name="T683">Handelsmarine</text:span><text:span text:style-name="T508"><text:tab/><text:tab/></text:span><text:span text:style-name="T625">Bildung</text:span><text:span text:style-name="T508"> </text:span><text:span text:style-name="T655">5</text:span><text:span text:style-name="T508">+<text:tab/><text:tab/></text:span><text:span text:style-name="T685">Intellekt</text:span><text:span text:style-name="T508"> </text:span><text:span text:style-name="T655">7</text:span><text:span text:style-name="T508">+</text:span><text:span text:style-name="T513"><text:line-break/></text:span><text:span text:style-name="T683">Freihändler<text:tab/></text:span><text:span text:style-name="T508"><text:tab/><text:tab/></text:span><text:span text:style-name="T686">Geschick</text:span><text:span text:style-name="T508"> </text:span><text:span text:style-name="T655">6</text:span><text:span text:style-name="T508">+<text:tab/><text:tab/></text:span><text:span text:style-name="T685">Intellekt</text:span><text:span text:style-name="T508"> </text:span><text:span text:style-name="T655">6</text:span><text:span text:style-name="T508">+</text:span><text:span text:style-name="T513"><text:line-break/></text:span><text:span text:style-name="T683">Kaufmann/Broker</text:span><text:span text:style-name="T508"><text:tab/><text:tab/></text:span><text:span text:style-name="T625">Bildung</text:span><text:span text:style-name="T508"> </text:span><text:span text:style-name="T685">5</text:span><text:span text:style-name="T508">+<text:tab/><text:tab/></text:span><text:span text:style-name="T685">Intellekt</text:span><text:span text:style-name="T508"> </text:span><text:span text:style-name="T685">7</text:span><text:span text:style-name="T508">+</text:span></text:p>
      <text:p text:style-name="P63"><text:span text:style-name="T434">Skills</text:span> <text:span text:style-name="T327">w6</text:span><text:span text:style-name="T324"><text:line-break/></text:span><text:span text:style-name="T166"> <text:s text:c="2"/></text:span><text:span text:style-name="T514">Persönlich<text:tab/>Basis<text:tab/><text:tab/><text:tab/></text:span><text:span text:style-name="T626">Fortgesch</text:span><text:span text:style-name="T687">ritten</text:span><text:span text:style-name="T626">*</text:span><text:span text:style-name="T514"><text:tab/></text:span><text:span text:style-name="T687">Handelsmarine</text:span><text:span text:style-name="T514"><text:tab/></text:span><text:span text:style-name="T687">Freihändler</text:span><text:span text:style-name="T516"><text:tab/><text:tab/></text:span><text:span text:style-name="T687">Kaufmann/Broker</text:span><text:span text:style-name="T656"><text:tab/> <text:s text:c="9"/></text:span><text:span text:style-name="T514"><text:line-break/></text:span><text:span text:style-name="T517">1 </text:span><text:span text:style-name="T657">Stärke</text:span><text:span text:style-name="T518">+1</text:span><text:span text:style-name="T517"><text:tab/><text:tab/></text:span><text:span text:style-name="T688">Fahrer</text:span><text:span text:style-name="T517"><text:tab/><text:tab/></text:span><text:span text:style-name="T657">Ingenieur</text:span><text:span text:style-name="T521"><text:tab/><text:tab/></text:span><text:span text:style-name="T689">Pilot<text:tab/></text:span><text:span text:style-name="T627"><text:tab/><text:tab/></text:span><text:span text:style-name="T689">Pilot Raumschiff</text:span><text:span text:style-name="T657"><text:tab/></text:span><text:span text:style-name="T689">Verwaltung</text:span><text:span text:style-name="T521"><text:line-break/></text:span><text:span text:style-name="T517">2 </text:span><text:span text:style-name="T657">Geschick</text:span><text:span text:style-name="T517">+1<text:tab/></text:span><text:span text:style-name="T657">Raumanzug</text:span><text:span text:style-name="T517"><text:tab/></text:span><text:span text:style-name="T690">Astrogation</text:span><text:span text:style-name="T567"><text:tab/></text:span><text:span text:style-name="T657">Raumanzug</text:span><text:span text:style-name="T627"><text:tab/></text:span><text:span text:style-name="T657">Raumanzug</text:span><text:span text:style-name="T627"><text:tab/></text:span><text:span text:style-name="T689">Recht</text:span><text:span text:style-name="T521"><text:line-break/></text:span><text:span text:style-name="T517">3 </text:span><text:span text:style-name="T657">Ausdauer</text:span><text:span text:style-name="T595">+1</text:span><text:span text:style-name="T517"><text:tab/></text:span><text:span text:style-name="T688">Handel</text:span><text:span text:style-name="T571">n</text:span><text:span text:style-name="T568"><text:tab/></text:span><text:span text:style-name="T517"><text:tab/></text:span><text:span text:style-name="T690">Elektronik</text:span><text:span text:style-name="T522"><text:tab/></text:span><text:span text:style-name="T521"><text:tab/></text:span><text:span text:style-name="T689">Athletik<text:tab/></text:span><text:span text:style-name="T627"><text:tab/></text:span><text:span text:style-name="T689">Täuschen</text:span><text:span text:style-name="T657"><text:tab/><text:tab/></text:span><text:span text:style-name="T689">Handel</text:span><text:span text:style-name="T571">n</text:span><text:span text:style-name="T521"><text:line-break/></text:span><text:span text:style-name="T517">4 </text:span><text:span text:style-name="T688">Intellekt+1</text:span><text:span text:style-name="T517"><text:tab/></text:span><text:span text:style-name="T688">Steward</text:span><text:span text:style-name="T657"><text:tab/></text:span><text:span text:style-name="T517"><text:tab/></text:span><text:span text:style-name="T690">Pilot</text:span><text:span text:style-name="T657"><text:tab/><text:tab/></text:span><text:span text:style-name="T521"><text:tab/></text:span><text:span text:style-name="T689">Mechanik</text:span><text:span text:style-name="T627"><text:tab/><text:tab/></text:span><text:span text:style-name="T689">Mechanik</text:span><text:span text:style-name="T657"><text:tab/><text:tab/></text:span><text:span text:style-name="T689">Unterwelt</text:span><text:span text:style-name="T521"><text:line-break/></text:span><text:span text:style-name="T517">5 </text:span><text:span text:style-name="T688">Sprachen<text:tab/></text:span><text:span text:style-name="T517"><text:tab/></text:span><text:span text:style-name="T688">Elektronik<text:tab/></text:span><text:span text:style-name="T517"><text:tab/></text:span><text:span text:style-name="T690">Verwaltung</text:span><text:span text:style-name="T657"><text:tab/></text:span><text:span text:style-name="T521"><text:tab/></text:span><text:span text:style-name="T689">Ingenieur<text:tab/></text:span><text:span text:style-name="T627"><text:tab/></text:span><text:span text:style-name="T689">Unterwelt</text:span><text:span text:style-name="T657"><text:tab/><text:tab/></text:span><text:span text:style-name="T689">Täuschen</text:span><text:span text:style-name="T521"><text:line-break/></text:span><text:span text:style-name="T517">6 </text:span><text:span text:style-name="T688">Unterwelt</text:span><text:span text:style-name="T517"><text:tab/></text:span><text:span text:style-name="T688">Überreden</text:span><text:span text:style-name="T569"><text:tab/></text:span><text:span text:style-name="T517"><text:tab/></text:span><text:span text:style-name="T690">Recht<text:tab/><text:tab/></text:span><text:span text:style-name="T521"><text:tab/></text:span><text:span text:style-name="T689">Elektronik<text:tab/></text:span><text:span text:style-name="T627"><text:tab/></text:span><text:span text:style-name="T689">Turmschütze</text:span><text:span text:style-name="T657"><text:tab/></text:span><text:span text:style-name="T689">Überreden</text:span><text:span text:style-name="T595"><text:line-break/></text:span><text:span text:style-name="T527">* </text:span><text:span text:style-name="T528">nur mit </text:span><text:span text:style-name="T527">Bildung</text:span><text:span text:style-name="T529">≥</text:span><text:span text:style-name="T657">8</text:span></text:p>
      <text:p text:style-name="P84"><text:span text:style-name="T442">Rang-Boni<text:tab/><text:tab/><text:tab/><text:tab/><text:tab/><text:tab/><text:tab/><text:tab/><text:tab/></text:span><text:span text:style-name="T443">Abfindung</text:span><text:span text:style-name="T444"> </text:span><text:span text:style-name="T327">w6</text:span><text:span text:style-name="T442"><text:line-break/></text:span><text:span text:style-name="T445">Rang</text:span><text:span text:style-name="T446"><text:tab/></text:span><text:span text:style-name="T691">Handelmarine</text:span><text:span text:style-name="T572"><text:tab/></text:span><text:span text:style-name="T691">Freihändler</text:span><text:span text:style-name="T573"><text:tab/></text:span><text:span text:style-name="T691">Kaufmann/Broker</text:span><text:span text:style-name="T599"><text:tab/></text:span><text:span text:style-name="T448">w6<text:tab/>Geld<text:tab/><text:tab/>Sachwert<text:tab/><text:tab/><text:tab/><text:tab/></text:span><text:span text:style-name="T446"><text:line-break/></text:span><text:span text:style-name="T447">0<text:tab/></text:span><text:span text:style-name="T659">-<text:tab/><text:tab/><text:tab/>-<text:tab/></text:span><text:span text:style-name="T447"><text:tab/><text:tab/>-<text:tab/><text:tab/><text:tab/><text:tab/></text:span><text:span text:style-name="T449">1<text:tab/> <text:s text:c="2"/></text:span><text:span text:style-name="T692">1</text:span><text:span text:style-name="T633">0</text:span><text:span text:style-name="T449">00</text:span><text:span text:style-name="T450">₵<text:tab/></text:span><text:span text:style-name="T692">Klingenwaffe</text:span><text:span text:style-name="T693"> </text:span><text:span text:style-name="T694">(max. 1000</text:span><text:span text:style-name="T695">₵, </text:span><text:span text:style-name="T696">TL12</text:span><text:span text:style-name="T694">)</text:span><text:span text:style-name="T447"><text:line-break/>1<text:tab/></text:span><text:span text:style-name="T697">Mechanik</text:span><text:span text:style-name="T599"> 1<text:tab/></text:span><text:span text:style-name="T697">Überreden</text:span><text:span text:style-name="T659"> 1</text:span><text:span text:style-name="T599"><text:tab/></text:span><text:span text:style-name="T697">Handel</text:span><text:span text:style-name="T698">n</text:span><text:span text:style-name="T697"> 1<text:tab/></text:span><text:span text:style-name="T599"><text:tab/><text:tab/>2</text:span><text:span text:style-name="T449"><text:tab/> <text:s text:c="2"/></text:span><text:span text:style-name="T660">5</text:span><text:span text:style-name="T633">0</text:span><text:span text:style-name="T449">00</text:span><text:span text:style-name="T450">₵<text:tab/></text:span><text:span text:style-name="T633">Intellekt+1</text:span><text:span text:style-name="T447"><text:line-break/>2<text:tab/></text:span><text:span text:style-name="T599">-</text:span><text:span text:style-name="T574"><text:tab/></text:span><text:span text:style-name="T447"><text:tab/><text:tab/>-</text:span><text:span text:style-name="T575"><text:tab/><text:tab/></text:span><text:span text:style-name="T447"><text:tab/>-<text:tab/><text:tab/><text:tab/><text:tab/></text:span><text:span text:style-name="T449">3<text:tab/> </text:span><text:span text:style-name="T692">10</text:span><text:span text:style-name="T633">0</text:span><text:span text:style-name="T449">00</text:span><text:span text:style-name="T450">₵<text:tab/></text:span><text:span text:style-name="T692">Bildung</text:span><text:span text:style-name="T660">+1</text:span><text:span text:style-name="T447"><text:line-break/>3<text:tab/>-</text:span><text:span text:style-name="T522"><text:tab/><text:tab/><text:tab/></text:span><text:span text:style-name="T699">Alleskönner</text:span><text:span text:style-name="T661"> 1</text:span><text:span text:style-name="T447"><text:tab/></text:span><text:span text:style-name="T697">Unterwelt 1</text:span><text:span text:style-name="T447"><text:tab/><text:tab/></text:span><text:span text:style-name="T659">4<text:tab/></text:span><text:span text:style-name="T449"> </text:span><text:span text:style-name="T692">2</text:span><text:span text:style-name="T455">0</text:span><text:span text:style-name="T449">0</text:span><text:span text:style-name="T633">0</text:span><text:span text:style-name="T449">0</text:span><text:span text:style-name="T450">₵<text:tab/></text:span><text:span text:style-name="T660">Waffe</text:span><text:span text:style-name="T447"><text:line-break/>4<text:tab/></text:span><text:span text:style-name="T697">Pilot 1</text:span><text:span text:style-name="T574"><text:tab/></text:span><text:span text:style-name="T447"><text:tab/>-</text:span><text:span text:style-name="T575"><text:tab/><text:tab/></text:span><text:span text:style-name="T447"><text:tab/>-<text:tab/><text:tab/></text:span><text:span text:style-name="T449"><text:tab/><text:tab/></text:span><text:span text:style-name="T659">5<text:tab/></text:span><text:span text:style-name="T449"> </text:span><text:span text:style-name="T660">2</text:span><text:span text:style-name="T165">0</text:span><text:span text:style-name="T449">00</text:span><text:span text:style-name="T633">0</text:span><text:span text:style-name="T450">₵<text:tab/></text:span><text:span text:style-name="T692">1</text:span><text:span text:style-name="T600"> Schiffsanteil</text:span><text:span text:style-name="T449"> </text:span><text:span text:style-name="T453">(</text:span><text:span text:style-name="T600">1</text:span><text:span text:style-name="T449">000</text:span><text:span text:style-name="T450">₵/</text:span><text:span text:style-name="T453">Jahr)</text:span><text:span text:style-name="T447"><text:line-break/>5<text:tab/></text:span><text:span text:style-name="T697">Sozialstatus+</text:span><text:span text:style-name="T629">1<text:tab/>-</text:span><text:span text:style-name="T659"><text:tab/><text:tab/><text:tab/>-<text:tab/><text:tab/></text:span><text:span text:style-name="T447"><text:tab/><text:tab/></text:span><text:span text:style-name="T449">6<text:tab/> </text:span><text:span text:style-name="T692">4</text:span><text:span text:style-name="T449">00</text:span><text:span text:style-name="T165">0</text:span><text:span text:style-name="T633">0</text:span><text:span text:style-name="T450">₵<text:tab/></text:span><text:span text:style-name="T692">Free Trader (Schiff) </text:span><text:span text:style-name="T700">25%</text:span><text:span text:style-name="T447"><text:line-break/>6<text:tab/>-<text:tab/><text:tab/><text:tab/>-</text:span><text:span text:style-name="T576"><text:tab/><text:tab/></text:span><text:span text:style-name="T447"><text:tab/>-</text:span><text:span text:style-name="T165"><text:tab/><text:tab/><text:tab/><text:tab/></text:span><text:span text:style-name="T659">7<text:tab/></text:span><text:span text:style-name="T165"> </text:span><text:span text:style-name="T692">4</text:span><text:span text:style-name="T449">000</text:span><text:span text:style-name="T633">0</text:span><text:span text:style-name="T450">₵<text:tab/></text:span><text:span text:style-name="T692">Free Trader (Schiff) </text:span><text:span text:style-name="T700">25%</text:span></text:p>
      <text:p text:style-name="P75"><text:span text:style-name="T459">Unglück </text:span><text:span text:style-name="T460">w6</text:span><text:span text:style-name="T461"> </text:span><text:span text:style-name="T462">(nur wenn „Durchkommen“ </text:span><text:span text:style-name="T463">gescheitert ist </text:span><text:span text:style-name="T462">oder bei entsprechendem Ereignis)</text:span><text:span text:style-name="T464"><text:line-break/>1<text:tab/></text:span><text:span text:style-name="T465">S</text:span><text:span text:style-name="T464">chwer</text:span><text:span text:style-name="T465">e</text:span><text:span text:style-name="T464"> </text:span><text:span text:style-name="T465">V</text:span><text:span text:style-name="T464">erletz</text:span><text:span text:style-name="T465">ung</text:span><text:span text:style-name="T464">: </text:span><text:span text:style-name="T466">siehe </text:span><text:span text:style-name="T464">2 auf Verletzung</text:span><text:span text:style-name="T466">s-Tabelle</text:span><text:span text:style-name="T464"> </text:span><text:span text:style-name="T467">oder 2x w6 </text:span><text:span text:style-name="T466">werfen</text:span><text:span text:style-name="T467"> und </text:span><text:span text:style-name="T468">niedrigeres</text:span><text:span text:style-name="T467"> nehmen</text:span><text:span text:style-name="T464"><text:line-break/>2<text:tab/></text:span><text:span text:style-name="T701">Von einem Konkurrenten i</text:span><text:span text:style-name="T702">n den Bankrott getrieben</text:span><text:span text:style-name="T464">: </text:span><text:span text:style-name="T702">Rivale</text:span><text:span text:style-name="T662">+1, </text:span><text:span text:style-name="T702">diesmal kein Abschlag</text:span><text:span text:style-name="T470"><text:line-break/></text:span><text:span text:style-name="T464">3<text:tab/></text:span><text:span text:style-name="T701">Ein </text:span><text:span text:style-name="T702">Kriegsausbruch </text:span><text:span text:style-name="T701">vereitelt all deine Geschäfte</text:span><text:span text:style-name="T464">: </text:span><text:span text:style-name="T702">Schusswaffen 1|Pilot 1 </text:span><text:span text:style-name="T703">und</text:span><text:span text:style-name="T702"> du musst fliehen</text:span><text:span text:style-name="T461"><text:line-break/>4<text:tab/></text:span><text:span text:style-name="T704">Du gerätst in eine </text:span><text:span text:style-name="T703">Schießerei mit Kriminellen auf </text:span><text:span text:style-name="T704">einer </text:span><text:span text:style-name="T703">Raumstation</text:span><text:span text:style-name="T461">: </text:span><text:span text:style-name="T703">F</text:span><text:span text:style-name="T638">eind+1, </text:span><text:span text:style-name="T704">entlassen</text:span><text:span text:style-name="T461"><text:line-break/>5<text:tab/></text:span><text:span text:style-name="T703">Neue Gesetze &amp; Regulierungen</text:span><text:span text:style-name="T538">:</text:span><text:span text:style-name="T703"> Händler-Karriere beendet, aber Kriminelle</text:span><text:span text:style-name="T705">r</text:span><text:span text:style-name="T703"> ohne Bewerbung</text:span><text:span text:style-name="T461"><text:line-break/>6<text:tab/></text:span><text:span text:style-name="T705">Pleite gegangen </text:span><text:span text:style-name="T706">aber Schäfchen im Trockenen</text:span><text:span text:style-name="T461">: </text:span><text:span text:style-name="T705">Karriere beendet aber mit allen Abschlägen</text:span></text:p>
      <text:p text:style-name="P70"><text:span text:style-name="T66">Ereignis 2w6</text:span><text:line-break/><text:span text:style-name="T539">2</text:span><text:tab/><text:span text:style-name="T540">Du hast </text:span>Glück im Unglück: <text:span text:style-name="T541">Wurf auf </text:span>Unglück<text:span text:style-name="T542">s-Tabelle</text:span>, aber <text:span text:style-name="T540">deine </text:span>Karriere <text:span text:style-name="T540">ist </text:span>nicht beendet<text:line-break/><text:span text:style-name="T539">3</text:span><text:tab/><text:span text:style-name="T707">Schmuggler-Angebot</text:span><text:span text:style-name="T672">: </text:span><text:span text:style-name="T707">optional Abschläge </text:span><text:span text:style-name="T708">ein</text:span><text:span text:style-name="T707">setzen: Täuschen|Überreden 8+:<text:line-break/><text:tab/>Täuschen+1|Überreden+1, ja→Unterwelt 1, Abschlag+1, nein→gesetzte Abschläge weg</text:span><text:span text:style-name="T543"><text:line-break/></text:span><text:span text:style-name="T539">4<text:tab/></text:span><text:span text:style-name="T709">Branchen-</text:span><text:span text:style-name="T710">Erfahrung</text:span><text:span text:style-name="T709"> </text:span><text:span text:style-name="T710">gewonnen</text:span><text:span text:style-name="T545">: </text:span><text:span text:style-name="T710">Ausbildung 1|Elektronik 1|Ingenieur 1|Tiere 1|Wissenschaft 1</text:span><text:span text:style-name="T543"><text:line-break/></text:span><text:span text:style-name="T546">5<text:tab/></text:span><text:span text:style-name="T710">Risikokapital</text:span><text:span text:style-name="T546">: </text:span><text:span text:style-name="T707">optional </text:span><text:span text:style-name="T710">n </text:span><text:span text:style-name="T707">Abschläge setzen: </text:span><text:span text:style-name="T710">Glücksspiel|Handel</text:span><text:span text:style-name="T711">n</text:span><text:span text:style-name="T710"> 8+ ja→+n/2 Abschläge nein→weg</text:span><text:span text:style-name="T546"><text:line-break/>6<text:tab/></text:span><text:span text:style-name="T709">Du machst eine </text:span><text:span text:style-name="T710">unerwartete Bekanntschaft</text:span><text:span text:style-name="T545">: </text:span><text:span text:style-name="T710">Kontakt</text:span><text:span text:style-name="T674">+1</text:span><text:span text:style-name="T546"><text:line-break/>7<text:tab/>Lebens-Ereignis: </text:span><text:span text:style-name="T547">2</text:span><text:span text:style-name="T548">w6 auf </text:span><text:span text:style-name="T547">die </text:span><text:span text:style-name="T548">Tabelle</text:span><text:span text:style-name="T546"><text:line-break/>8<text:tab/></text:span><text:span text:style-name="T712">Rechtsstreit </text:span><text:span text:style-name="T709">mit einem Kunden</text:span><text:span text:style-name="T546">: </text:span><text:span text:style-name="T712">Recht</text:span><text:span text:style-name="T676"> 1|</text:span><text:span text:style-name="T712">Verwaltung</text:span><text:span text:style-name="T676"> 1|</text:span><text:span text:style-name="T712">Diplomatie 1</text:span><text:span text:style-name="T676">|</text:span><text:span text:style-name="T712">Ermitteln 1, 2w6=2→Gefängnis</text:span><text:span text:style-name="T546"><text:line-break/></text:span><text:span text:style-name="T348">9<text:tab/></text:span><text:span text:style-name="T709">Du leistest dir eine </text:span><text:span text:style-name="T713">Weiterbildung</text:span><text:span text:style-name="T348">: </text:span><text:span text:style-name="T713">Bildung 8+ ja→ein eigener Skill+1</text:span><text:span text:style-name="T348"><text:line-break/>10<text:tab/></text:span><text:span text:style-name="T709">Ein g</text:span><text:span text:style-name="T713">utes Geschäft </text:span><text:span text:style-name="T709">macht dich als Profi bekannt</text:span><text:span text:style-name="T552">: </text:span><text:span text:style-name="T677">+</text:span><text:span text:style-name="T713">1</text:span><text:span text:style-name="T677"> auf Beförderungs-Wurf</text:span><text:span text:style-name="T552"><text:line-break/>11<text:tab/></text:span><text:span text:style-name="T713">Zur </text:span><text:span text:style-name="T709">privaten </text:span><text:span text:style-name="T713">Feier </text:span><text:span text:style-name="T709">eines Kunden </text:span><text:span text:style-name="T713">eingeladen</text:span><text:span text:style-name="T553">: </text:span><text:span text:style-name="T713">Freund+1</text:span><text:span text:style-name="T677"> </text:span><text:span text:style-name="T713">und Geselligkeit+1|+4 auf </text:span><text:span text:style-name="T677">Beförderungs-Wurf</text:span><text:span text:style-name="T348"><text:line-break/></text:span><text:span text:style-name="T555">12<text:tab/></text:span><text:span text:style-name="T709">Du bist ein wahrer </text:span><text:span text:style-name="T713">Meisterhändler</text:span><text:span text:style-name="T586">!</text:span><text:span text:style-name="T555">: sofortige </text:span><text:span text:style-name="T348">Beförderung</text:span></text:p>
      <text:p text:style-name="P85"><text:span text:style-name="T556">Beförderung</text:span><text:span text:style-name="T557">:<text:tab/> <text:s/></text:span><text:span text:style-name="T714">Handelsmarine</text:span><text:span text:style-name="T503"> </text:span><text:span text:style-name="T715">Intellekt</text:span><text:span text:style-name="T503"> </text:span><text:span text:style-name="T681">7</text:span><text:span text:style-name="T503">+<text:tab/></text:span><text:span text:style-name="T714">Freihändler</text:span><text:span text:style-name="T503"> </text:span><text:span text:style-name="T715">Intellekt</text:span><text:span text:style-name="T503"> </text:span><text:span text:style-name="T681">6</text:span><text:span text:style-name="T503">+<text:tab/></text:span><text:span text:style-name="T714">Kaufmann</text:span><text:span text:style-name="T503"> </text:span><text:span text:style-name="T715">Intellekt</text:span><text:span text:style-name="T503"> </text:span><text:span text:style-name="T715">7</text:span><text:span text:style-name="T503">+</text:span></text:p>
      <text:p text:style-name="P86"><text:span text:style-name="T716">8</text:span><text:span text:style-name="T421"> </text:span><text:span text:style-name="T716">Flotte</text:span><text:span text:style-name="T197"><text:tab/><text:tab/><text:tab/></text:span><text:span text:style-name="T717">Bewerbung</text:span><text:span text:style-name="T718">: </text:span><text:span text:style-name="T719">Intellekt</text:span><text:span text:style-name="T720"> </text:span><text:span text:style-name="T721">6</text:span><text:span text:style-name="T720">+ </text:span><text:span text:style-name="T722">(-1 pro vorheriger Karriere, -</text:span><text:span text:style-name="T723">2 wenn über 3</text:span><text:span text:style-name="T724">4</text:span><text:span text:style-name="T722">)<text:line-break/><text:tab/><text:tab/><text:tab/><text:tab/><text:tab/></text:span><text:span text:style-name="T725">we</text:span><text:span text:style-name="T726">nn nicht </text:span><text:span text:style-name="T727">angenommen</text:span><text:span text:style-name="T726">: </text:span><text:span text:style-name="T728">Verpflichtet</text:span><text:span text:style-name="T726"> </text:span><text:span text:style-name="T729">oder </text:span><text:span text:style-name="T730">Herumtreiber<text:line-break/><text:tab/><text:tab/><text:tab/><text:tab/><text:tab/></text:span><text:span text:style-name="T731">Offizier: Sozialstatus 8+</text:span><text:span text:style-name="T730"><text:line-break/></text:span><text:span text:style-name="T431"><text:tab/><text:tab/><text:tab/><text:tab/><text:tab/>Durchkommen<text:tab/><text:tab/>Beförderung<text:tab/><text:line-break/></text:span><text:span text:style-name="T732">Crew</text:span><text:span text:style-name="T433"><text:tab/><text:tab/><text:tab/><text:tab/></text:span><text:span text:style-name="T733">Intellekt</text:span><text:span text:style-name="T433"> </text:span><text:span text:style-name="T734">5</text:span><text:span text:style-name="T433">+<text:tab/><text:tab/></text:span><text:span text:style-name="T735">Bildung</text:span><text:span text:style-name="T433"> </text:span><text:span text:style-name="T734">7</text:span><text:span text:style-name="T433">+</text:span><text:span text:style-name="T432"><text:line-break/></text:span><text:span text:style-name="T732">Ingenieur/Kanonier</text:span><text:span text:style-name="T433"><text:tab/></text:span><text:span text:style-name="T733">Intellekt</text:span><text:span text:style-name="T433"> </text:span><text:span text:style-name="T734">6</text:span><text:span text:style-name="T433">+<text:tab/><text:tab/></text:span><text:span text:style-name="T735">Bildung</text:span><text:span text:style-name="T433"> </text:span><text:span text:style-name="T734">6</text:span><text:span text:style-name="T433">+</text:span><text:span text:style-name="T432"><text:line-break/></text:span><text:span text:style-name="T736">Fl</text:span><text:span text:style-name="T737">ie</text:span><text:span text:style-name="T736">g</text:span><text:span text:style-name="T737">er</text:span><text:span text:style-name="T732"><text:tab/><text:tab/></text:span><text:span text:style-name="T433"><text:tab/><text:tab/></text:span><text:span text:style-name="T733">Geschick</text:span><text:span text:style-name="T433"> </text:span><text:span text:style-name="T734">7</text:span><text:span text:style-name="T433">+<text:tab/><text:tab/></text:span><text:span text:style-name="T735">Bildung</text:span><text:span text:style-name="T433"> </text:span><text:span text:style-name="T734">5</text:span><text:span text:style-name="T433">+</text:span></text:p>
      <text:p text:style-name="P63"><text:span text:style-name="T434">Skills</text:span> <text:span text:style-name="T327">w6</text:span><text:span text:style-name="T324"><text:line-break/></text:span><text:span text:style-name="T166"> <text:s text:c="2"/></text:span><text:span text:style-name="T514">Persönlich<text:tab/>Basis<text:tab/><text:tab/><text:tab/></text:span><text:span text:style-name="T626">Fortgesch.*</text:span><text:span text:style-name="T656">Offizier</text:span><text:span text:style-name="T514"><text:tab/><text:tab/></text:span><text:span text:style-name="T738">Crew</text:span><text:span text:style-name="T514"><text:tab/><text:tab/><text:tab/></text:span><text:span text:style-name="T738">Ingenieur</text:span><text:span text:style-name="T656">/</text:span><text:span text:style-name="T738">Kan.</text:span><text:span text:style-name="T516"><text:tab/></text:span><text:span text:style-name="T738">Flieger</text:span><text:span text:style-name="T656"><text:tab/> <text:s text:c="9"/></text:span><text:span text:style-name="T514"><text:line-break/></text:span><text:span text:style-name="T517">1 </text:span><text:span text:style-name="T657">Stärke</text:span><text:span text:style-name="T518">+1</text:span><text:span text:style-name="T517"><text:tab/><text:tab/></text:span><text:span text:style-name="T739">Pilot<text:tab/></text:span><text:span text:style-name="T517"><text:tab/><text:tab/></text:span><text:span text:style-name="T657">Elektronik</text:span><text:span text:style-name="T521"><text:tab/></text:span><text:span text:style-name="T739">Anführer</text:span><text:span text:style-name="T521"><text:tab/><text:tab/></text:span><text:span text:style-name="T657">Elektronik</text:span><text:span text:style-name="T627"><text:tab/><text:tab/></text:span><text:span text:style-name="T739">Ingenieur<text:tab/></text:span><text:span text:style-name="T657"><text:tab/>Raumanzug</text:span><text:span text:style-name="T521"><text:line-break/></text:span><text:span text:style-name="T517">2 </text:span><text:span text:style-name="T657">Geschick</text:span><text:span text:style-name="T517">+1<text:tab/></text:span><text:span text:style-name="T657">Raumanzug</text:span><text:span text:style-name="T517"><text:tab/></text:span><text:span text:style-name="T739">Astrogation</text:span><text:span text:style-name="T657"> </text:span><text:span text:style-name="T739">Elektronik</text:span><text:span text:style-name="T567"><text:tab/></text:span><text:span text:style-name="T521"><text:tab/></text:span><text:span text:style-name="T657">Mechanik</text:span><text:span text:style-name="T627"><text:tab/><text:tab/></text:span><text:span text:style-name="T657">Mechanik</text:span><text:span text:style-name="T627"><text:tab/><text:tab/></text:span><text:span text:style-name="T657">Schwere Waffen</text:span><text:span text:style-name="T521"><text:line-break/></text:span><text:span text:style-name="T517">3 </text:span><text:span text:style-name="T657">Ausdauer</text:span><text:span text:style-name="T595">+1</text:span><text:span text:style-name="T517"><text:tab/></text:span><text:span text:style-name="T739">Athletik</text:span><text:span text:style-name="T568"><text:tab/></text:span><text:span text:style-name="T517"><text:tab/></text:span><text:span text:style-name="T657">Ingenieur</text:span><text:span text:style-name="T522"><text:tab/></text:span><text:span text:style-name="T739">Pilot</text:span><text:span text:style-name="T521"><text:tab/><text:tab/><text:tab/></text:span><text:span text:style-name="T657">Schusswaffen</text:span><text:span text:style-name="T627"><text:tab/></text:span><text:span text:style-name="T657">Elektronik<text:tab/><text:tab/>Aufklärer</text:span><text:span text:style-name="T521"><text:line-break/></text:span><text:span text:style-name="T517">4 </text:span><text:span text:style-name="T739">Intellekt+1</text:span><text:span text:style-name="T517"><text:tab/></text:span><text:span text:style-name="T657">Turmschütze</text:span><text:span text:style-name="T517"><text:tab/></text:span><text:span text:style-name="T739">Flieger</text:span><text:span text:style-name="T657"><text:tab/></text:span><text:span text:style-name="T739">Klinge</text:span><text:span text:style-name="T521"><text:tab/><text:tab/></text:span><text:span text:style-name="T739">Flieger</text:span><text:span text:style-name="T627"><text:tab/><text:tab/></text:span><text:span text:style-name="T739">Ingenieur</text:span><text:span text:style-name="T657"><text:tab/><text:tab/>Klingen</text:span><text:span text:style-name="T521"><text:line-break/></text:span><text:span text:style-name="T517">5 </text:span><text:span text:style-name="T739">Bildung+1</text:span><text:span text:style-name="T517"><text:tab/></text:span><text:span text:style-name="T739">Mechanik<text:tab/></text:span><text:span text:style-name="T517"><text:tab/></text:span><text:span text:style-name="T739">Medizin</text:span><text:span text:style-name="T521"><text:tab/></text:span><text:span text:style-name="T739">Verwaltung</text:span><text:span text:style-name="T567"><text:tab/></text:span><text:span text:style-name="T521"><text:tab/></text:span><text:span text:style-name="T739">Nahkampf</text:span><text:span text:style-name="T657"><text:tab/></text:span><text:span text:style-name="T627"><text:tab/></text:span><text:span text:style-name="T657">Turmschütze<text:tab/>Taktik</text:span><text:span text:style-name="T521"><text:line-break/></text:span><text:span text:style-name="T517">6 </text:span><text:span text:style-name="T739">Sozialstatus+1</text:span><text:span text:style-name="T517"><text:tab/></text:span><text:span text:style-name="T739">Schusswaffen</text:span><text:span text:style-name="T517"><text:tab/></text:span><text:span text:style-name="T739">Verwaltung</text:span><text:span text:style-name="T596"><text:tab/></text:span><text:span text:style-name="T739">Taktik</text:span><text:span text:style-name="T595"><text:tab/></text:span><text:span text:style-name="T521"><text:tab/></text:span><text:span text:style-name="T657">Raumanzug</text:span><text:span text:style-name="T627"><text:tab/></text:span><text:span text:style-name="T739">Flieger<text:tab/></text:span><text:span text:style-name="T657"><text:tab/>Schusswaffen</text:span><text:span text:style-name="T595"><text:line-break/></text:span><text:span text:style-name="T527">* </text:span><text:span text:style-name="T528">nur mit </text:span><text:span text:style-name="T527">Bildung</text:span><text:span text:style-name="T529">≥</text:span><text:span text:style-name="T657">8</text:span></text:p>
      <text:p text:style-name="P87"><text:span text:style-name="T442">Rang-Boni<text:tab/><text:tab/><text:tab/><text:tab/><text:tab/><text:tab/><text:tab/><text:tab/><text:tab/></text:span><text:span text:style-name="T443">Abfindung</text:span><text:span text:style-name="T444"> </text:span><text:span text:style-name="T327">w6</text:span><text:span text:style-name="T442"><text:line-break/></text:span><text:span text:style-name="T445">Rang</text:span><text:span text:style-name="T446"><text:tab/></text:span><text:span text:style-name="T658">Mannschafter</text:span><text:span text:style-name="T572"><text:tab/><text:tab/><text:tab/></text:span><text:span text:style-name="T658">Offizier</text:span><text:span text:style-name="T573"><text:tab/></text:span><text:span text:style-name="T628"><text:tab/> <text:s text:c="4"/></text:span><text:span text:style-name="T599"><text:tab/></text:span><text:span text:style-name="T448">w6<text:tab/>Geld<text:tab/><text:tab/>Sachwert<text:tab/><text:tab/><text:tab/><text:tab/><text:tab/></text:span><text:span text:style-name="T446"><text:line-break/></text:span><text:span text:style-name="T447">0<text:tab/>-</text:span><text:span text:style-name="T659"><text:tab/><text:tab/><text:tab/><text:tab/><text:tab/></text:span><text:span text:style-name="T447"><text:tab/><text:tab/><text:tab/><text:tab/></text:span><text:span text:style-name="T449">1<text:tab/> </text:span><text:span text:style-name="T740">1</text:span><text:span text:style-name="T633">0</text:span><text:span text:style-name="T449">00</text:span><text:span text:style-name="T450">₵<text:tab/></text:span><text:span text:style-name="T741">Fahrzeug</text:span><text:span text:style-name="T742">*</text:span><text:span text:style-name="T741">|1 Schiffsanteil</text:span><text:span text:style-name="T743"> </text:span><text:span text:style-name="T741">(1</text:span><text:span text:style-name="T744">0</text:span><text:span text:style-name="T745">00</text:span><text:span text:style-name="T695">₵/</text:span><text:span text:style-name="T741">Jahr)</text:span><text:span text:style-name="T447"><text:line-break/>1<text:tab/></text:span><text:span text:style-name="T746">Mechanik</text:span><text:span text:style-name="T599"> 1<text:tab/></text:span><text:span text:style-name="T447"><text:tab/></text:span><text:span text:style-name="T599"><text:tab/></text:span><text:span text:style-name="T746">Klinge 1</text:span><text:span text:style-name="T599"><text:tab/><text:tab/><text:tab/>2</text:span><text:span text:style-name="T449"><text:tab/> </text:span><text:span text:style-name="T660">5</text:span><text:span text:style-name="T633">0</text:span><text:span text:style-name="T449">00</text:span><text:span text:style-name="T450">₵<text:tab/></text:span><text:span text:style-name="T633">Intellekt+1</text:span><text:span text:style-name="T447"><text:line-break/>2<text:tab/></text:span><text:span text:style-name="T746">Raumanzug</text:span><text:span text:style-name="T447"><text:tab/><text:tab/><text:tab/></text:span><text:span text:style-name="T659">Anführer 1</text:span><text:span text:style-name="T575"><text:tab/></text:span><text:span text:style-name="T447"><text:tab/></text:span><text:span text:style-name="T449">3<text:tab/> </text:span><text:span text:style-name="T660">5</text:span><text:span text:style-name="T633">0</text:span><text:span text:style-name="T449">00</text:span><text:span text:style-name="T450">₵<text:tab/></text:span><text:span text:style-name="T740">Bildung</text:span><text:span text:style-name="T660">+1</text:span><text:span text:style-name="T740">|</text:span><text:span text:style-name="T741">2 Schiffsanteile</text:span><text:span text:style-name="T743"> </text:span><text:span text:style-name="T741">(2</text:span><text:span text:style-name="T744">0</text:span><text:span text:style-name="T745">00</text:span><text:span text:style-name="T695">₵/</text:span><text:span text:style-name="T741">Jahr)</text:span><text:span text:style-name="T447"><text:line-break/>3<text:tab/>-</text:span><text:span text:style-name="T659"><text:tab/><text:tab/></text:span><text:span text:style-name="T747"><text:tab/><text:tab/><text:tab/>-</text:span><text:span text:style-name="T447"><text:tab/><text:tab/><text:tab/><text:tab/></text:span><text:span text:style-name="T659">4<text:tab/></text:span><text:span text:style-name="T449"> </text:span><text:span text:style-name="T633">1</text:span><text:span text:style-name="T455">0</text:span><text:span text:style-name="T449">0</text:span><text:span text:style-name="T633">0</text:span><text:span text:style-name="T449">0</text:span><text:span text:style-name="T450">₵<text:tab/></text:span><text:span text:style-name="T660">Waffe</text:span><text:span text:style-name="T447"><text:line-break/>4<text:tab/></text:span><text:span text:style-name="T659">Ausdauer</text:span><text:span text:style-name="T629">+1</text:span><text:span text:style-name="T447"><text:tab/><text:tab/><text:tab/></text:span><text:span text:style-name="T659">Taktik 1</text:span><text:span text:style-name="T575"><text:tab/><text:tab/></text:span><text:span text:style-name="T447"><text:tab/></text:span><text:span text:style-name="T659">5<text:tab/></text:span><text:span text:style-name="T449"> </text:span><text:span text:style-name="T660">2</text:span><text:span text:style-name="T165">0</text:span><text:span text:style-name="T449">00</text:span><text:span text:style-name="T633">0</text:span><text:span text:style-name="T450">₵<text:tab/></text:span><text:span text:style-name="T660">TAS Mitgliedschaft</text:span><text:span text:style-name="T447"><text:line-break/>5<text:tab/>-</text:span><text:span text:style-name="T629"><text:tab/><text:tab/><text:tab/><text:tab/><text:tab/></text:span><text:span text:style-name="T632">Sozialstatus 1</text:span><text:span text:style-name="T659">0|+1</text:span><text:span text:style-name="T447"><text:tab/></text:span><text:span text:style-name="T449">6<text:tab/> </text:span><text:span text:style-name="T740">5</text:span><text:span text:style-name="T449">00</text:span><text:span text:style-name="T165">0</text:span><text:span text:style-name="T633">0</text:span><text:span text:style-name="T450">₵<text:tab/></text:span><text:span text:style-name="T741">Beiboot</text:span><text:span text:style-name="T742">**</text:span><text:span text:style-name="T741">|2 Schiffsanteile</text:span><text:span text:style-name="T743"> </text:span><text:span text:style-name="T741">(2</text:span><text:span text:style-name="T744">0</text:span><text:span text:style-name="T745">00</text:span><text:span text:style-name="T695">₵/</text:span><text:span text:style-name="T741">Jahr)</text:span><text:span text:style-name="T447"><text:line-break/>6<text:tab/>-<text:tab/><text:tab/><text:tab/><text:tab/><text:tab/></text:span><text:span text:style-name="T632">Sozialstatus 1</text:span><text:span text:style-name="T746">2</text:span><text:span text:style-name="T659">|+1</text:span><text:span text:style-name="T575"><text:tab/></text:span><text:span text:style-name="T659">7<text:tab/></text:span><text:span text:style-name="T165"> </text:span><text:span text:style-name="T740">5</text:span><text:span text:style-name="T449">000</text:span><text:span text:style-name="T633">0</text:span><text:span text:style-name="T450">₵<text:tab/></text:span><text:span text:style-name="T633">Sozialstatus+</text:span><text:span text:style-name="T660">2<text:line-break/></text:span><text:span text:style-name="T748"><text:tab/><text:tab/><text:tab/><text:tab/><text:tab/><text:tab/><text:tab/><text:tab/><text:tab/><text:tab/><text:tab/><text:tab/><text:tab/></text:span><text:span text:style-name="T749">* max. 30000</text:span><text:span text:style-name="T750">₵, </text:span><text:span text:style-name="T749">TL10 <text:s text:c="5"/>**max. 10M</text:span><text:span text:style-name="T750">₵, </text:span><text:span text:style-name="T749">TL12</text:span></text:p>
      <text:p text:style-name="P88"><text:span text:style-name="T459">Unglück </text:span><text:span text:style-name="T460">w6</text:span><text:span text:style-name="T461"> </text:span><text:span text:style-name="T462">(nur wenn „Durchkommen“ </text:span><text:span text:style-name="T463">gescheitert ist </text:span><text:span text:style-name="T462">oder bei entsprechendem Ereignis)</text:span><text:span text:style-name="T464"><text:line-break/>1<text:tab/></text:span><text:span text:style-name="T465">S</text:span><text:span text:style-name="T464">chwer</text:span><text:span text:style-name="T465">e</text:span><text:span text:style-name="T464"> </text:span><text:span text:style-name="T465">V</text:span><text:span text:style-name="T464">erletz</text:span><text:span text:style-name="T465">ung</text:span><text:span text:style-name="T464">: </text:span><text:span text:style-name="T466">siehe </text:span><text:span text:style-name="T464">2 auf Verletzung</text:span><text:span text:style-name="T466">s-Tabelle</text:span><text:span text:style-name="T464"> </text:span><text:span text:style-name="T467">oder 2x w6 </text:span><text:span text:style-name="T466">werfen</text:span><text:span text:style-name="T467"> und </text:span><text:span text:style-name="T468">niedrigeres</text:span><text:span text:style-name="T467"> nehmen</text:span><text:span text:style-name="T464"><text:line-break/>2<text:tab/></text:span><text:span text:style-name="T751">Kälteschlaf-Unfall </text:span><text:span text:style-name="T752">knapp überlebt</text:span><text:span text:style-name="T464">: </text:span><text:span text:style-name="T751">alle körperlichen Attribute-1</text:span><text:span text:style-name="T461">, aber nicht </text:span><text:span text:style-name="T753">entlassen</text:span><text:span text:style-name="T470"><text:line-break/></text:span><text:span text:style-name="T464">3<text:tab/></text:span><text:span text:style-name="T754">Deine Ta</text:span><text:span text:style-name="T752">ktik</text:span><text:span text:style-name="T754"> entscheidet</text:span><text:span text:style-name="T464">: </text:span><text:span text:style-name="T754">Crew: Elektronik|Turmschütze </text:span><text:span text:style-name="T752">8+ </text:span><text:span text:style-name="T754">Ingenieur: Mechanik|Raumanzug </text:span><text:span text:style-name="T752">8+</text:span><text:span text:style-name="T754"><text:line-break/><text:tab/>Flieger: Pilot|Taktik 8+ ja→ehrenhaft entlassen (mit Abschlag), nein→unehrenhaft entlassen</text:span><text:span text:style-name="T461"><text:line-break/>4<text:tab/></text:span><text:span text:style-name="T755">Hast du den Unfall verursacht</text:span><text:span text:style-name="T666">?</text:span><text:span text:style-name="T461">: </text:span><text:span text:style-name="T755">entlassen! ja→ein Wurf auf Skill-Tabelle, </text:span><text:span text:style-name="T756">aber </text:span><text:span text:style-name="T755">ohne Abschlag<text:line-break/><text:tab/>nein</text:span><text:span text:style-name="T665">→</text:span><text:span text:style-name="T638">Feind+1, </text:span><text:span text:style-name="T755">ehrenhaft (mit Abschlag)</text:span><text:span text:style-name="T461"><text:line-break/>5<text:tab/></text:span><text:span text:style-name="T757">Dein </text:span><text:span text:style-name="T668">Streit mit </text:span><text:span text:style-name="T757">einem </text:span><text:span text:style-name="T668">Vorgesetzte</text:span><text:span text:style-name="T757">n eskaliert</text:span><text:span text:style-name="T538">:</text:span><text:span text:style-name="T461"> </text:span><text:span text:style-name="T668">Rivale</text:span><text:span text:style-name="T638">+1 </text:span><text:span text:style-name="T668">und </text:span><text:span text:style-name="T663">vorzeitig entlassen</text:span><text:span text:style-name="T461"><text:line-break/>6<text:tab/></text:span><text:span text:style-name="T472">Du erleidest eine </text:span><text:span text:style-name="T473">V</text:span><text:span text:style-name="T461">erletz</text:span><text:span text:style-name="T473">ung: </text:span><text:span text:style-name="T466">Wurf auf Verletzungs-Tabelle</text:span></text:p>
      <text:p text:style-name="P89"><text:span text:style-name="T460">Ereignis 2w6</text:span><text:span text:style-name="T461"><text:line-break/></text:span><text:span text:style-name="T758">2</text:span><text:span text:style-name="T461"><text:tab/></text:span><text:span text:style-name="T759">Du hast </text:span><text:span text:style-name="T461">Glück im Unglück: </text:span><text:span text:style-name="T760">Wurf auf </text:span><text:span text:style-name="T461">Unglück</text:span><text:span text:style-name="T466">s-Tabelle</text:span><text:span text:style-name="T461">, aber </text:span><text:span text:style-name="T759">deine </text:span><text:span text:style-name="T461">Karriere </text:span><text:span text:style-name="T759">ist </text:span><text:span text:style-name="T461">nicht beendet<text:line-break/></text:span><text:span text:style-name="T758">3</text:span><text:span text:style-name="T461"><text:tab/></text:span><text:span text:style-name="T761">Glücksspiel-Runde</text:span><text:span text:style-name="T464">: </text:span><text:span text:style-name="T761">Glücksspiel 1|Täuschen 1 optional: Glücksspiel 8+ ja→Abschlag+1 nein→</text:span><text:span text:style-name="T762">Abschl.</text:span><text:span text:style-name="T761">-1</text:span><text:span text:style-name="T763"><text:line-break/></text:span><text:span text:style-name="T758">4<text:tab/></text:span><text:span text:style-name="T764">Du absolvierst mit Erfolg einen </text:span><text:span text:style-name="T765">Spezialeinsatz: </text:span><text:span text:style-name="T766">+1 </text:span><text:span text:style-name="T765">auf Abschlags-Wurf</text:span><text:span text:style-name="T763"><text:line-break/></text:span><text:span text:style-name="T767">5<text:tab/></text:span><text:span text:style-name="T764">Du wirst auf ein </text:span><text:span text:style-name="T766">Spezialtraining </text:span><text:span text:style-name="T764">geschickt</text:span><text:span text:style-name="T767">: </text:span><text:span text:style-name="T766">Bildung 8+ </text:span><text:span text:style-name="T768">ja</text:span><text:span text:style-name="T766">→</text:span><text:span text:style-name="T765">einer deiner</text:span><text:span text:style-name="T766"> Skill</text:span><text:span text:style-name="T765">s+</text:span><text:span text:style-name="T766">1</text:span><text:span text:style-name="T767"><text:line-break/>6<text:tab/></text:span><text:span text:style-name="T764">Ein w</text:span><text:span text:style-name="T765">ichtiges Gefecht </text:span><text:span text:style-name="T764">gemeistert</text:span><text:span text:style-name="T767">: </text:span><text:span text:style-name="T765">Elektronik 1|Ingenieur 1|Turmschütze 1|Pilot 1</text:span><text:span text:style-name="T767"><text:line-break/>7<text:tab/>Lebens-Ereignis: </text:span><text:span text:style-name="T769">2</text:span><text:span text:style-name="T770">w6 auf </text:span><text:span text:style-name="T769">die </text:span><text:span text:style-name="T770">Tabelle</text:span><text:span text:style-name="T767"><text:line-break/>8<text:tab/></text:span><text:span text:style-name="T764">Auf d</text:span><text:span text:style-name="T771">iplomatische Mission </text:span><text:span text:style-name="T764">geschickt</text:span><text:span text:style-name="T767">: </text:span><text:span text:style-name="T772">Aufklärer 1|</text:span><text:span text:style-name="T771">Diplomatie</text:span><text:span text:style-name="T772"> 1|</text:span><text:span text:style-name="T771">Steward</text:span><text:span text:style-name="T772"> 1|K</text:span><text:span text:style-name="T771">ontakt+</text:span><text:span text:style-name="T772">1</text:span><text:span text:style-name="T767"><text:line-break/></text:span><text:span text:style-name="T643">9<text:tab/></text:span><text:span text:style-name="T764">Du hast eine </text:span><text:span text:style-name="T773">Meuterei/Sabotage/Schmuggel aufgedeckt</text:span><text:span text:style-name="T643">: </text:span><text:span text:style-name="T773">Feind+1, +</text:span><text:span text:style-name="T774">2 auf Beförderungs-Wurf</text:span><text:span text:style-name="T643"><text:line-break/>10<text:tab/></text:span><text:span text:style-name="T773">Gelegenheit zur Vorteilsnahme?</text:span><text:span text:style-name="T775">: </text:span><text:span text:style-name="T773">ja→Abschlag+1 nein→ +</text:span><text:span text:style-name="T774">2 auf Beförderungs-Wurf</text:span><text:span text:style-name="T775"><text:line-break/>11<text:tab/></text:span><text:span text:style-name="T774">Förderung durch </text:span><text:span text:style-name="T764">einen wohlmeinenden </text:span><text:span text:style-name="T774">Vorgesetzten</text:span><text:span text:style-name="T776">: </text:span><text:span text:style-name="T774">Taktik+1|+4 auf Beförderungs-Wurf</text:span><text:span text:style-name="T643"><text:line-break/></text:span><text:span text:style-name="T777">12<text:tab/></text:span><text:span text:style-name="T778">Heldentat</text:span><text:span text:style-name="T779">!</text:span><text:span text:style-name="T777">: sofortige </text:span><text:span text:style-name="T643">Beförderung </text:span><text:span text:style-name="T780">oder Offizier</text:span><text:span text:style-name="T781">s-Patent</text:span></text:p>
      <text:p text:style-name="P90"><text:span text:style-name="T556">Beförderung</text:span><text:span text:style-name="T557">:<text:tab/></text:span><text:span text:style-name="T782">Crew</text:span><text:span text:style-name="T503"> </text:span><text:span text:style-name="T783">Ausdauer</text:span><text:span text:style-name="T503"> </text:span><text:span text:style-name="T681">7</text:span><text:span text:style-name="T503">+<text:tab/><text:tab/></text:span><text:span text:style-name="T782">Ingenieur/Kanonier</text:span><text:span text:style-name="T503"> </text:span><text:span text:style-name="T783">Ausdauer</text:span><text:span text:style-name="T503"> </text:span><text:span text:style-name="T681">6</text:span><text:span text:style-name="T503">+<text:tab/></text:span><text:span text:style-name="T782">Flieger</text:span><text:span text:style-name="T503"> </text:span><text:span text:style-name="T783">Ausdauer</text:span><text:span text:style-name="T503"> </text:span><text:span text:style-name="T783">5</text:span><text:span text:style-name="T503">+</text:span></text:p>
      <text:p text:style-name="P91"><text:span text:style-name="T784">9</text:span><text:span text:style-name="T421"> </text:span><text:span text:style-name="T784">Adel</text:span><text:span text:style-name="T716"><text:tab/><text:tab/></text:span><text:span text:style-name="T422">Bewerbung</text:span><text:span text:style-name="T197">: </text:span><text:span text:style-name="T785">Sozialstatus</text:span><text:span text:style-name="T624"> </text:span><text:span text:style-name="T785">10</text:span><text:span text:style-name="T624">+</text:span><text:span text:style-name="T720"> </text:span><text:span text:style-name="T722">(</text:span><text:span text:style-name="T786">automatisch </text:span><text:span text:style-name="T723">wenn </text:span><text:span text:style-name="T787">≥</text:span><text:span text:style-name="T788">10, </text:span><text:span text:style-name="T722">-1 pro vorheriger Karriere</text:span><text:span text:style-name="T789">)</text:span><text:span text:style-name="T790"><text:line-break/></text:span><text:span text:style-name="T424"><text:tab/><text:tab/><text:tab/><text:tab/></text:span><text:span text:style-name="T425">we</text:span><text:span text:style-name="T426">nn nicht </text:span><text:span text:style-name="T427">angenommen</text:span><text:span text:style-name="T426">: </text:span><text:span text:style-name="T428">Verpflichtet</text:span><text:span text:style-name="T426"> </text:span><text:span text:style-name="T429">oder </text:span><text:span text:style-name="T430">Herumtreiber<text:line-break/></text:span><text:span text:style-name="T431"><text:tab/><text:tab/><text:tab/><text:tab/>Durchkommen<text:tab/><text:tab/>Beförderung<text:tab/></text:span><text:span text:style-name="T433"><text:tab/><text:tab/></text:span><text:span text:style-name="T791">Sozialstatus=</text:span><text:span text:style-name="T792">11<text:tab/>Sir (Ritter)</text:span><text:span text:style-name="T431"><text:line-break/></text:span><text:span text:style-name="T793">Regierung</text:span><text:span text:style-name="T433"><text:tab/><text:tab/></text:span><text:span text:style-name="T733">Intellekt</text:span><text:span text:style-name="T433"> </text:span><text:span text:style-name="T794">4</text:span><text:span text:style-name="T433">+<text:tab/><text:tab/></text:span><text:span text:style-name="T735">Bildung</text:span><text:span text:style-name="T433"> </text:span><text:span text:style-name="T794">6</text:span><text:span text:style-name="T433">+<text:tab/><text:tab/><text:tab/></text:span><text:span text:style-name="T791">Sozialstatus=</text:span><text:span text:style-name="T792">12<text:tab/>Baron</text:span><text:span text:style-name="T432"><text:line-break/></text:span><text:span text:style-name="T793">Diplomat<text:tab/><text:tab/><text:tab/></text:span><text:span text:style-name="T733">Intellekt</text:span><text:span text:style-name="T433"> </text:span><text:span text:style-name="T794">5</text:span><text:span text:style-name="T433">+<text:tab/><text:tab/></text:span><text:span text:style-name="T794">Sozialstatus</text:span><text:span text:style-name="T433"> </text:span><text:span text:style-name="T794">7</text:span><text:span text:style-name="T433">+<text:tab/><text:tab/><text:tab/></text:span><text:span text:style-name="T791">Sozialstatus=</text:span><text:span text:style-name="T792">13<text:tab/>Marquis</text:span><text:span text:style-name="T432"><text:line-break/></text:span><text:span text:style-name="T793">Dilettant</text:span><text:span text:style-name="T732"><text:tab/><text:tab/></text:span><text:span text:style-name="T433"><text:tab/></text:span><text:span text:style-name="T794">Sozialstatus</text:span><text:span text:style-name="T433"> </text:span><text:span text:style-name="T794">5</text:span><text:span text:style-name="T433">+<text:tab/><text:tab/></text:span><text:span text:style-name="T794">Intellekt</text:span><text:span text:style-name="T433"> </text:span><text:span text:style-name="T794">7</text:span><text:span text:style-name="T433">+<text:tab/><text:tab/><text:tab/></text:span><text:span text:style-name="T791">Sozialstatus=</text:span><text:span text:style-name="T792">14<text:tab/>Count (Graf)<text:line-break/><text:tab/><text:tab/><text:tab/><text:tab/><text:tab/><text:tab/><text:tab/><text:tab/><text:tab/><text:tab/><text:tab/><text:tab/><text:tab/></text:span><text:span text:style-name="T791">Sozialstatus=</text:span><text:span text:style-name="T792">15<text:tab/>Duke (Herzog)</text:span></text:p>
      <text:p text:style-name="P63"><text:span text:style-name="T434">Skills</text:span> <text:span text:style-name="T327">w6</text:span><text:span text:style-name="T324"><text:line-break/></text:span><text:span text:style-name="T166"> <text:s text:c="2"/></text:span><text:span text:style-name="T514">Persönlich<text:tab/>Basis<text:tab/><text:tab/><text:tab/></text:span><text:span text:style-name="T626">Fortgesch</text:span><text:span text:style-name="T795">ritten</text:span><text:span text:style-name="T626">*</text:span><text:span text:style-name="T514"><text:tab/></text:span><text:span text:style-name="T795">Regierung</text:span><text:span text:style-name="T514"><text:tab/><text:tab/></text:span><text:span text:style-name="T795">Diplomat</text:span><text:span text:style-name="T516"><text:tab/><text:tab/></text:span><text:span text:style-name="T795">Dilettant</text:span><text:span text:style-name="T656"><text:tab/> <text:s text:c="9"/></text:span><text:span text:style-name="T514"><text:line-break/></text:span><text:span text:style-name="T517">1 </text:span><text:span text:style-name="T657">Stärke</text:span><text:span text:style-name="T518">+1</text:span><text:span text:style-name="T517"><text:tab/><text:tab/></text:span><text:span text:style-name="T796">Verwaltung</text:span><text:span text:style-name="T517"><text:tab/><text:tab/></text:span><text:span text:style-name="T797">Wissenschaft</text:span><text:span text:style-name="T521"><text:tab/></text:span><text:span text:style-name="T797">Verwaltung</text:span><text:span text:style-name="T521"><text:tab/><text:tab/></text:span><text:span text:style-name="T797">Recht<text:tab/></text:span><text:span text:style-name="T627"><text:tab/><text:tab/></text:span><text:span text:style-name="T797">Geselligkeit</text:span><text:span text:style-name="T739"><text:tab/></text:span><text:span text:style-name="T657"><text:tab/></text:span><text:span text:style-name="T521"><text:line-break/></text:span><text:span text:style-name="T517">2 </text:span><text:span text:style-name="T657">Geschick</text:span><text:span text:style-name="T517">+1<text:tab/></text:span><text:span text:style-name="T796">Recht<text:tab/><text:tab/></text:span><text:span text:style-name="T517"><text:tab/></text:span><text:span text:style-name="T797">Recht<text:tab/><text:tab/></text:span><text:span text:style-name="T657"><text:tab/></text:span><text:span text:style-name="T797">Recht<text:tab/></text:span><text:span text:style-name="T567"><text:tab/></text:span><text:span text:style-name="T521"><text:tab/></text:span><text:span text:style-name="T797">Geselligkeit</text:span><text:span text:style-name="T627"><text:tab/><text:tab/></text:span><text:span text:style-name="T797">Täuschen</text:span><text:span text:style-name="T627"><text:tab/><text:tab/></text:span><text:span text:style-name="T521"><text:line-break/></text:span><text:span text:style-name="T517">3 </text:span><text:span text:style-name="T657">Ausdauer</text:span><text:span text:style-name="T595">+1</text:span><text:span text:style-name="T517"><text:tab/></text:span><text:span text:style-name="T796">Elektronik</text:span><text:span text:style-name="T568"><text:tab/></text:span><text:span text:style-name="T517"><text:tab/></text:span><text:span text:style-name="T797">Sprachen</text:span><text:span text:style-name="T522"><text:tab/><text:tab/></text:span><text:span text:style-name="T797">Handel</text:span><text:span text:style-name="T571">n</text:span><text:span text:style-name="T521"><text:tab/><text:tab/></text:span><text:span text:style-name="T796">Elektronik<text:tab/></text:span><text:span text:style-name="T627"><text:tab/></text:span><text:span text:style-name="T798">Flieger</text:span><text:span text:style-name="T657"><text:tab/><text:tab/></text:span><text:span text:style-name="T521"><text:line-break/></text:span><text:span text:style-name="T517">4 </text:span><text:span text:style-name="T796">Glücksspiel</text:span><text:span text:style-name="T517"><text:tab/></text:span><text:span text:style-name="T796">Diplomat<text:tab/></text:span><text:span text:style-name="T517"><text:tab/></text:span><text:span text:style-name="T797">Anführer</text:span><text:span text:style-name="T657"><text:tab/><text:tab/></text:span><text:span text:style-name="T797">Diplomat</text:span><text:span text:style-name="T521"><text:tab/><text:tab/></text:span><text:span text:style-name="T797">Steward</text:span><text:span text:style-name="T627"><text:tab/><text:tab/></text:span><text:span text:style-name="T798">Unterwelt</text:span><text:span text:style-name="T657"><text:tab/><text:tab/></text:span><text:span text:style-name="T521"><text:line-break/></text:span><text:span text:style-name="T517">5 </text:span><text:span text:style-name="T796">Schusswaffen</text:span><text:span text:style-name="T517"><text:tab/></text:span><text:span text:style-name="T796">Ermitteln</text:span><text:span text:style-name="T739"><text:tab/></text:span><text:span text:style-name="T517"><text:tab/></text:span><text:span text:style-name="T797">Diplomat</text:span><text:span text:style-name="T521"><text:tab/><text:tab/></text:span><text:span text:style-name="T797">Anführer</text:span><text:span text:style-name="T567"><text:tab/></text:span><text:span text:style-name="T521"><text:tab/></text:span><text:span text:style-name="T797">Diplomat</text:span><text:span text:style-name="T657"><text:tab/></text:span><text:span text:style-name="T627"><text:tab/></text:span><text:span text:style-name="T798">Glücksspiel</text:span><text:span text:style-name="T657"><text:tab/></text:span><text:span text:style-name="T521"><text:line-break/></text:span><text:span text:style-name="T517">6 </text:span><text:span text:style-name="T796">Nahkampf</text:span><text:span text:style-name="T517"><text:tab/></text:span><text:span text:style-name="T796">Überreden<text:tab/></text:span><text:span text:style-name="T517"><text:tab/></text:span><text:span text:style-name="T797">Kunst<text:tab/></text:span><text:span text:style-name="T596"><text:tab/><text:tab/></text:span><text:span text:style-name="T796">Überreden</text:span><text:span text:style-name="T595"><text:tab/></text:span><text:span text:style-name="T521"><text:tab/></text:span><text:span text:style-name="T797">Täuschen</text:span><text:span text:style-name="T627"><text:tab/><text:tab/></text:span><text:span text:style-name="T798">Alleskönner</text:span><text:span text:style-name="T739"><text:tab/></text:span><text:span text:style-name="T657"><text:tab/></text:span><text:span text:style-name="T595"><text:line-break/></text:span><text:span text:style-name="T527">* </text:span><text:span text:style-name="T528">nur mit </text:span><text:span text:style-name="T527">Bildung</text:span><text:span text:style-name="T529">≥</text:span><text:span text:style-name="T657">8</text:span></text:p>
      <text:p text:style-name="P92"><text:span text:style-name="T442">Rang-Boni<text:tab/><text:tab/><text:tab/><text:tab/><text:tab/><text:tab/><text:tab/><text:tab/><text:tab/></text:span><text:span text:style-name="T443">Abfindung</text:span><text:span text:style-name="T444"> </text:span><text:span text:style-name="T327">w6</text:span><text:span text:style-name="T442"><text:line-break/></text:span><text:span text:style-name="T445">Rang</text:span><text:span text:style-name="T446"><text:tab/></text:span><text:span text:style-name="T799">Regierung</text:span><text:span text:style-name="T572"><text:tab/><text:tab/></text:span><text:span text:style-name="T799">Diplomat<text:tab/><text:tab/>Dilletant</text:span><text:span text:style-name="T628"><text:tab/> <text:s text:c="5"/></text:span><text:span text:style-name="T599"><text:tab/></text:span><text:span text:style-name="T448">w6<text:tab/>Geld<text:tab/><text:tab/>Sachwert </text:span><text:span text:style-name="T446"><text:line-break/></text:span><text:span text:style-name="T447">0<text:tab/>-</text:span><text:span text:style-name="T659"><text:tab/><text:tab/><text:tab/>-<text:tab/><text:tab/></text:span><text:span text:style-name="T447"><text:tab/>-<text:tab/><text:tab/><text:tab/></text:span><text:span text:style-name="T449">1<text:tab/> <text:s/></text:span><text:span text:style-name="T740">1</text:span><text:span text:style-name="T633">0</text:span><text:span text:style-name="T800">0</text:span><text:span text:style-name="T449">00</text:span><text:span text:style-name="T450">₵<text:tab/></text:span><text:span text:style-name="T740">1 Schiffsanteil</text:span><text:span text:style-name="T660"> </text:span><text:span text:style-name="T740">(1</text:span><text:span text:style-name="T633">0</text:span><text:span text:style-name="T449">00</text:span><text:span text:style-name="T450">₵/</text:span><text:span text:style-name="T740">Jahr)</text:span><text:span text:style-name="T447"><text:line-break/>1<text:tab/></text:span><text:span text:style-name="T801">Verwaltung</text:span><text:span text:style-name="T599"> 1<text:tab/></text:span><text:span text:style-name="T801">Verwaltung 1</text:span><text:span text:style-name="T599"><text:tab/>-<text:tab/><text:tab/><text:tab/>2</text:span><text:span text:style-name="T449"><text:tab/> <text:s/></text:span><text:span text:style-name="T800">1</text:span><text:span text:style-name="T633">0</text:span><text:span text:style-name="T449">0</text:span><text:span text:style-name="T800">0</text:span><text:span text:style-name="T449">0</text:span><text:span text:style-name="T450">₵<text:tab/></text:span><text:span text:style-name="T800">2</text:span><text:span text:style-name="T740"> Schiffsanteil</text:span><text:span text:style-name="T802">e</text:span><text:span text:style-name="T660"> </text:span><text:span text:style-name="T740">(</text:span><text:span text:style-name="T800">2</text:span><text:span text:style-name="T633">0</text:span><text:span text:style-name="T449">00</text:span><text:span text:style-name="T450">₵/</text:span><text:span text:style-name="T740">Jahr)</text:span><text:span text:style-name="T447"><text:line-break/>2<text:tab/></text:span><text:span text:style-name="T801">-</text:span><text:span text:style-name="T447"><text:tab/><text:tab/><text:tab/>-</text:span><text:span text:style-name="T659"><text:tab/><text:tab/></text:span><text:span text:style-name="T575"><text:tab/></text:span><text:span text:style-name="T801">Geselligkeit 1</text:span><text:span text:style-name="T447"><text:tab/></text:span><text:span text:style-name="T449">3<text:tab/> <text:s/></text:span><text:span text:style-name="T660">5</text:span><text:span text:style-name="T633">0</text:span><text:span text:style-name="T449">00</text:span><text:span text:style-name="T800">0</text:span><text:span text:style-name="T450">₵<text:tab/></text:span><text:span text:style-name="T800">Klingenwaffe</text:span><text:span text:style-name="T447"><text:line-break/>3<text:tab/></text:span><text:span text:style-name="T801">Recht 1</text:span><text:span text:style-name="T659"><text:tab/><text:tab/></text:span><text:span text:style-name="T801">Recht 1</text:span><text:span text:style-name="T747"><text:tab/><text:tab/>-</text:span><text:span text:style-name="T447"><text:tab/><text:tab/><text:tab/></text:span><text:span text:style-name="T659">4<text:tab/> <text:s/></text:span><text:span text:style-name="T800">5</text:span><text:span text:style-name="T449">0</text:span><text:span text:style-name="T633">0</text:span><text:span text:style-name="T449">0</text:span><text:span text:style-name="T800">0</text:span><text:span text:style-name="T450">₵<text:tab/></text:span><text:span text:style-name="T633">Sozialstatus+</text:span><text:span text:style-name="T800">1</text:span><text:span text:style-name="T447"><text:line-break/>4<text:tab/></text:span><text:span text:style-name="T659">-</text:span><text:span text:style-name="T447"><text:tab/><text:tab/><text:tab/>-<text:tab/><text:tab/><text:tab/></text:span><text:span text:style-name="T801">Überreden</text:span><text:span text:style-name="T659"> 1</text:span><text:span text:style-name="T575"><text:tab/></text:span><text:span text:style-name="T659">5<text:tab/></text:span><text:span text:style-name="T800">1</text:span><text:span text:style-name="T165">0</text:span><text:span text:style-name="T449">00</text:span><text:span text:style-name="T633">0</text:span><text:span text:style-name="T800">0</text:span><text:span text:style-name="T450">₵<text:tab/></text:span><text:span text:style-name="T660">TAS Mitgliedschaft</text:span><text:span text:style-name="T447"><text:line-break/>5<text:tab/></text:span><text:span text:style-name="T801">Anführer 1</text:span><text:span text:style-name="T629"><text:tab/></text:span><text:span text:style-name="T801">Diplomatie 1</text:span><text:span text:style-name="T629"><text:tab/></text:span><text:span text:style-name="T659">-<text:tab/><text:tab/></text:span><text:span text:style-name="T447"><text:tab/></text:span><text:span text:style-name="T449">6<text:tab/></text:span><text:span text:style-name="T800">1</text:span><text:span text:style-name="T449">00</text:span><text:span text:style-name="T165">0</text:span><text:span text:style-name="T633">0</text:span><text:span text:style-name="T800">0</text:span><text:span text:style-name="T450">₵<text:tab/></text:span><text:span text:style-name="T800">Yacht</text:span><text:span text:style-name="T803">|Safari Schiff</text:span><text:span text:style-name="T800"> </text:span><text:span text:style-name="T803">25%</text:span><text:span text:style-name="T447"><text:line-break/>6<text:tab/>-<text:tab/><text:tab/><text:tab/>-<text:tab/><text:tab/><text:tab/></text:span><text:span text:style-name="T801">Alleskönner </text:span><text:span text:style-name="T659">1</text:span><text:span text:style-name="T575"><text:tab/></text:span><text:span text:style-name="T659">7<text:tab/></text:span><text:span text:style-name="T800">2</text:span><text:span text:style-name="T449">000</text:span><text:span text:style-name="T633">0</text:span><text:span text:style-name="T800">0</text:span><text:span text:style-name="T450">₵<text:tab/></text:span><text:span text:style-name="T804">Sozialstatus+</text:span><text:span text:style-name="T805">1 und Yacht</text:span><text:span text:style-name="T806">|Safari Schiff</text:span><text:span text:style-name="T805"> </text:span><text:span text:style-name="T806">25%</text:span></text:p>
      <text:p text:style-name="P69"><text:span text:style-name="T459">Unglück </text:span><text:span text:style-name="T460">w6</text:span><text:span text:style-name="T461"> </text:span><text:span text:style-name="T462">(nur wenn „Durchkommen“ </text:span><text:span text:style-name="T463">gescheitert ist </text:span><text:span text:style-name="T462">oder bei entsprechendem Ereignis)</text:span><text:span text:style-name="T464"><text:line-break/>1<text:tab/></text:span><text:span text:style-name="T465">S</text:span><text:span text:style-name="T464">chwer</text:span><text:span text:style-name="T465">e</text:span><text:span text:style-name="T464"> </text:span><text:span text:style-name="T465">V</text:span><text:span text:style-name="T464">erletz</text:span><text:span text:style-name="T465">ung</text:span><text:span text:style-name="T464">: </text:span><text:span text:style-name="T466">siehe </text:span><text:span text:style-name="T464">2 auf Verletzung</text:span><text:span text:style-name="T466">s-Tabelle</text:span><text:span text:style-name="T464"> </text:span><text:span text:style-name="T467">oder 2x w6 </text:span><text:span text:style-name="T466">werfen</text:span><text:span text:style-name="T467"> und </text:span><text:span text:style-name="T468">niedrigeres</text:span><text:span text:style-name="T467"> nehmen</text:span><text:span text:style-name="T464"><text:line-break/>2<text:tab/></text:span><text:span text:style-name="T807">Ein peinlicher </text:span><text:span text:style-name="T808">Familien-Skandal </text:span><text:span text:style-name="T807">wirft auch ein schlechtes Licht auf dich</text:span><text:span text:style-name="T464">:</text:span><text:span text:style-name="T753"> </text:span><text:span text:style-name="T809">Sozialstatus+</text:span><text:span text:style-name="T810">1</text:span><text:span text:style-name="T470"><text:line-break/></text:span><text:span text:style-name="T464">3<text:tab/></text:span><text:span text:style-name="T811">Bewaffneter Aufstand, </text:span><text:span text:style-name="T807">du musst sofort vor dem Mob fliehen</text:span><text:span text:style-name="T464">: </text:span><text:span text:style-name="T811">Schleichen|Täuschen 8+</text:span><text:span text:style-name="T754"> </text:span><text:span text:style-name="T811">nein</text:span><text:span text:style-name="T754">→</text:span><text:span text:style-name="T811">verletzt</text:span><text:span text:style-name="T461"><text:line-break/>4<text:tab/></text:span><text:span text:style-name="T807">Du kannst eine p</text:span><text:span text:style-name="T812">olitische Intrige </text:span><text:span text:style-name="T807">gegen dich knapp abwehren</text:span><text:span text:style-name="T461">: </text:span><text:span text:style-name="T812">Diplomatie+1|Recht</text:span><text:span text:style-name="T638">+1, </text:span><text:span text:style-name="T813">Rivale</text:span><text:span text:style-name="T812">+1</text:span><text:span text:style-name="T461"><text:line-break/>5<text:tab/></text:span><text:span text:style-name="T807">Ein </text:span><text:span text:style-name="T813">Attentat auf dich </text:span><text:span text:style-name="T807">scheitert in letzter Sekunde</text:span><text:span text:style-name="T538">:</text:span><text:span text:style-name="T461"> </text:span><text:span text:style-name="T813">Ausdauer 8+ </text:span><text:span text:style-name="T811">nein</text:span><text:span text:style-name="T754">→</text:span><text:span text:style-name="T811">verletzt</text:span><text:span text:style-name="T461"><text:line-break/>6<text:tab/></text:span><text:span text:style-name="T472">Du erleidest eine </text:span><text:span text:style-name="T473">V</text:span><text:span text:style-name="T461">erletz</text:span><text:span text:style-name="T473">ung: </text:span><text:span text:style-name="T466">Wurf auf Verletzungs-Tabelle</text:span></text:p>
      <text:p text:style-name="P70"><text:span text:style-name="T66">Ereignis 2w6</text:span><text:line-break/><text:span text:style-name="T539">2</text:span><text:tab/><text:span text:style-name="T540">Du hast </text:span>Glück im Unglück: <text:span text:style-name="T541">Wurf auf </text:span>Unglück<text:span text:style-name="T542">s-Tabelle</text:span>, aber <text:span text:style-name="T540">deine </text:span>Karriere <text:span text:style-name="T540">ist </text:span>nicht beendet<text:line-break/><text:span text:style-name="T539">3</text:span><text:tab/><text:span text:style-name="T814">Aufforderung zum Duell </text:span><text:span text:style-name="T815">um deine Ehre</text:span><text:span text:style-name="T814">?</text:span><text:span text:style-name="T672">: </text:span><text:span text:style-name="T814">abgelehnt</text:span><text:span text:style-name="T816">→</text:span><text:span text:style-name="T814">Sozialstatus</text:span><text:span text:style-name="T816">-1 </text:span><text:span text:style-name="T814">akzeptiert→Klingen 8+<text:line-break/><text:tab/>Klingen+</text:span><text:span text:style-name="T816">1|</text:span><text:span text:style-name="T814">Anführen+1|Taktik+1|</text:span><text:span text:style-name="T816">Täuschen</text:span><text:span text:style-name="T814">+</text:span><text:span text:style-name="T816">1 </text:span><text:span text:style-name="T814">ja→Sozialstatus+1 nein→verletzt</text:span><text:span text:style-name="T543"><text:line-break/></text:span><text:span text:style-name="T539">4<text:tab/></text:span><text:span text:style-name="T817">Extravagante Eskapade</text:span><text:span text:style-name="T815">n bereichern deine Erfahrung</text:span><text:span text:style-name="T818">: </text:span><text:span text:style-name="T817">Tiere </text:span><text:span text:style-name="T674">1</text:span><text:span text:style-name="T817">|Kunst 1|Geselligkeit 1|Unterwelt 1</text:span><text:span text:style-name="T543"><text:line-break/></text:span><text:span text:style-name="T546">5<text:tab/></text:span><text:span text:style-name="T815">Ein entfernter Verwandter hinterlässt dir eine unbedeutende </text:span><text:span text:style-name="T819">Erbschaft:</text:span><text:span text:style-name="T674"> </text:span><text:span text:style-name="T819">Abschlags-Wurf +1</text:span><text:span text:style-name="T546"><text:line-break/>6<text:tab/></text:span><text:span text:style-name="T815">Du erweist dich als </text:span><text:span text:style-name="T819">Politprofi</text:span><text:span text:style-name="T546">: </text:span><text:span text:style-name="T819">Recht 1|Verwaltung 1|Diplomatie 1|Überreden</text:span><text:span text:style-name="T818"> 1 </text:span><text:span text:style-name="T819">und Rivale+1</text:span><text:span text:style-name="T546"><text:line-break/>7<text:tab/>Lebens-Ereignis: </text:span><text:span text:style-name="T547">2</text:span><text:span text:style-name="T548">w6 auf </text:span><text:span text:style-name="T547">die </text:span><text:span text:style-name="T548">Tabelle</text:span><text:span text:style-name="T546"><text:line-break/>8<text:tab/></text:span><text:span text:style-name="T815">Einer </text:span><text:span text:style-name="T819">Adels-Verschwörung anschließen?</text:span><text:span text:style-name="T546">: </text:span><text:span text:style-name="T819">nein→Feind+1 ja→Täuschen|Übereden 8+<text:line-break/><text:tab/>ja→Täuschen+1|Überreden+1|Taktik+1|Geselligkeit+1 nein→Unglücksfall</text:span><text:span text:style-name="T546"><text:line-break/></text:span><text:span text:style-name="T348">9<text:tab/></text:span><text:span text:style-name="T820">Neid &amp; Eifersucht </text:span><text:span text:style-name="T815">deiner Standesgenossen spornt dich an</text:span><text:span text:style-name="T348">: </text:span><text:span text:style-name="T821">Feind+1, +</text:span><text:span text:style-name="T677">2 auf Beförderungs-Wurf</text:span><text:span text:style-name="T348"><text:line-break/>10<text:tab/></text:span><text:span text:style-name="T815">Ein </text:span><text:span text:style-name="T822">Ball zu deinen Ehren</text:span><text:span text:style-name="T552">: </text:span><text:span text:style-name="T822">Geselligkeit+1|Diplomatie+1|Überreden+1|Steward+1, Rivale+1, Freund+1</text:span><text:span text:style-name="T552"><text:line-break/>11<text:tab/></text:span><text:span text:style-name="T815">Du wirst von einem Angehörigen des </text:span><text:span text:style-name="T822">Hochadel</text:span><text:span text:style-name="T815">s protegiert</text:span><text:span text:style-name="T553">: </text:span><text:span text:style-name="T822">Anführen</text:span><text:span text:style-name="T677">+1|+4 auf Beförderungs-Wurf</text:span><text:span text:style-name="T348"><text:line-break/></text:span><text:span text:style-name="T555">12<text:tab/></text:span><text:span text:style-name="T815">Ein s</text:span><text:span text:style-name="T822">pektakulärer Erfolg </text:span><text:span text:style-name="T815">macht dich bekannt</text:span><text:span text:style-name="T586">!</text:span><text:span text:style-name="T555">: sofortige </text:span><text:span text:style-name="T348">Beförderung</text:span></text:p>
      <text:p text:style-name="P93"><text:span text:style-name="T556">Beförderung</text:span><text:span text:style-name="T557">:<text:tab/></text:span><text:span text:style-name="T823">Regierung</text:span><text:span text:style-name="T503"> </text:span><text:span text:style-name="T783">Ausdauer</text:span><text:span text:style-name="T503"> </text:span><text:span text:style-name="T824">6</text:span><text:span text:style-name="T503">+<text:tab/><text:tab/></text:span><text:span text:style-name="T823">Diplomat</text:span><text:span text:style-name="T503"> </text:span><text:span text:style-name="T824">Sozialstatus</text:span><text:span text:style-name="T503"> </text:span><text:span text:style-name="T824">7</text:span><text:span text:style-name="T503">+<text:tab/><text:tab/></text:span><text:span text:style-name="T823">Dilettant</text:span><text:span text:style-name="T503"> </text:span><text:span text:style-name="T824">Intellekt</text:span><text:span text:style-name="T503"> </text:span><text:span text:style-name="T824">8</text:span><text:span text:style-name="T503">+</text:span></text:p>
      <text:p text:style-name="P94"><text:span text:style-name="T825">10</text:span><text:span text:style-name="T421"> </text:span><text:span text:style-name="T826">Gangster</text:span><text:span text:style-name="T716"><text:tab/><text:tab/><text:tab/><text:tab/></text:span><text:span text:style-name="T422">Bewerbung</text:span><text:span text:style-name="T197">: </text:span><text:span text:style-name="T827">Geschick</text:span><text:span text:style-name="T624"> </text:span><text:span text:style-name="T827">6</text:span><text:span text:style-name="T624">+ </text:span><text:span text:style-name="T423">(-1 pro vorheriger Karriere)<text:line-break/></text:span><text:span text:style-name="T424"><text:tab/><text:tab/><text:tab/><text:tab/><text:tab/><text:tab/><text:tab/><text:tab/></text:span><text:span text:style-name="T425">we</text:span><text:span text:style-name="T426">nn nicht </text:span><text:span text:style-name="T427">angenommen</text:span><text:span text:style-name="T426">: </text:span><text:span text:style-name="T428">Verpflichtet</text:span><text:span text:style-name="T426"> </text:span><text:span text:style-name="T429">oder </text:span><text:span text:style-name="T430">Herumtreiber<text:line-break/></text:span><text:span text:style-name="T507"><text:tab/><text:tab/><text:tab/><text:tab/>Durchkommen<text:tab/>Beförderung<text:tab/><text:line-break/></text:span><text:span text:style-name="T827">Dieb</text:span><text:span text:style-name="T508"><text:tab/><text:tab/><text:tab/></text:span><text:span text:style-name="T828">Intellekt</text:span><text:span text:style-name="T508"> </text:span><text:span text:style-name="T829">6</text:span><text:span text:style-name="T508">+<text:tab/><text:tab/></text:span><text:span text:style-name="T829">Geschick</text:span><text:span text:style-name="T508"> </text:span><text:span text:style-name="T830">6</text:span><text:span text:style-name="T508">+ </text:span><text:span text:style-name="T513"><text:line-break/></text:span><text:span text:style-name="T827">Schläger</text:span><text:span text:style-name="T831"><text:tab/><text:tab/></text:span><text:span text:style-name="T508"><text:tab/></text:span><text:span text:style-name="T829">Ausdauer</text:span><text:span text:style-name="T508"> </text:span><text:span text:style-name="T829">6</text:span><text:span text:style-name="T508">+<text:tab/><text:tab/></text:span><text:span text:style-name="T832">Stärke</text:span><text:span text:style-name="T508"> </text:span><text:span text:style-name="T832">6</text:span><text:span text:style-name="T508">+</text:span><text:span text:style-name="T513"><text:line-break/></text:span><text:span text:style-name="T827">Pirat</text:span><text:span text:style-name="T833"><text:tab/></text:span><text:span text:style-name="T508"><text:tab/><text:tab/></text:span><text:span text:style-name="T829">Geschick</text:span><text:span text:style-name="T508"> </text:span><text:span text:style-name="T829">6</text:span><text:span text:style-name="T508">+<text:tab/><text:tab/></text:span><text:span text:style-name="T830">Intellekt</text:span><text:span text:style-name="T508"> </text:span><text:span text:style-name="T832">6</text:span><text:span text:style-name="T508">+</text:span></text:p>
      <text:p text:style-name="P95"><text:span text:style-name="T834">Skills</text:span><text:span text:style-name="T835"> </text:span><text:span text:style-name="T836">w6</text:span><text:span text:style-name="T837"><text:line-break/></text:span><text:span text:style-name="T838"> <text:s text:c="2"/></text:span><text:span text:style-name="T839">Persönlich<text:tab/>Basis<text:tab/><text:tab/><text:tab/></text:span><text:span text:style-name="T840">Fortgesch</text:span><text:span text:style-name="T841">ritten</text:span><text:span text:style-name="T840">*</text:span><text:span text:style-name="T839"><text:tab/></text:span><text:span text:style-name="T842">Dieb</text:span><text:span text:style-name="T839"><text:tab/><text:tab/><text:tab/></text:span><text:span text:style-name="T842">Schläger</text:span><text:span text:style-name="T843"><text:tab/><text:tab/></text:span><text:span text:style-name="T842">Pirat</text:span><text:span text:style-name="T844"><text:tab/> <text:s text:c="9"/></text:span><text:span text:style-name="T839"><text:line-break/></text:span><text:span text:style-name="T845">1 </text:span><text:span text:style-name="T846">Geselligkeit</text:span><text:span text:style-name="T845"><text:tab/></text:span><text:span text:style-name="T846">Täuschen</text:span><text:span text:style-name="T845"><text:tab/><text:tab/></text:span><text:span text:style-name="T847">Elektronik<text:tab/></text:span><text:span text:style-name="T848"><text:tab/></text:span><text:span text:style-name="T847">Schleichen</text:span><text:span text:style-name="T848"><text:tab/><text:tab/></text:span><text:span text:style-name="T849">Schusswaffen</text:span><text:span text:style-name="T850"><text:tab/></text:span><text:span text:style-name="T849">Pilot</text:span><text:span text:style-name="T851"><text:tab/></text:span><text:span text:style-name="T852"><text:tab/></text:span><text:span text:style-name="T848"><text:line-break/></text:span><text:span text:style-name="T845">2 </text:span><text:span text:style-name="T852">Geschick</text:span><text:span text:style-name="T845">+1<text:tab/></text:span><text:span text:style-name="T847">Aufklärung</text:span><text:span text:style-name="T853"><text:tab/></text:span><text:span text:style-name="T845"><text:tab/></text:span><text:span text:style-name="T847">Navigation</text:span><text:span text:style-name="T846"><text:tab/></text:span><text:span text:style-name="T852"><text:tab/></text:span><text:span text:style-name="T847">Elektronik</text:span><text:span text:style-name="T854"><text:tab/></text:span><text:span text:style-name="T848"><text:tab/></text:span><text:span text:style-name="T849">Nahkampf</text:span><text:span text:style-name="T850"><text:tab/><text:tab/></text:span><text:span text:style-name="T849">Astrogation</text:span><text:span text:style-name="T850"><text:tab/><text:tab/></text:span><text:span text:style-name="T848"><text:line-break/></text:span><text:span text:style-name="T845">3 </text:span><text:span text:style-name="T852">Ausdauer</text:span><text:span text:style-name="T855">+1</text:span><text:span text:style-name="T845"><text:tab/></text:span><text:span text:style-name="T847">Athletik</text:span><text:span text:style-name="T856"><text:tab/></text:span><text:span text:style-name="T845"><text:tab/></text:span><text:span text:style-name="T847">Medizin</text:span><text:span text:style-name="T857"><text:tab/><text:tab/></text:span><text:span text:style-name="T849">Aufklärer</text:span><text:span text:style-name="T848"><text:tab/><text:tab/></text:span><text:span text:style-name="T849">Unterhalt</text:span><text:span text:style-name="T853"><text:tab/></text:span><text:span text:style-name="T850"><text:tab/></text:span><text:span text:style-name="T849">Turmschütze</text:span><text:span text:style-name="T852"><text:tab/></text:span><text:span text:style-name="T848"><text:line-break/></text:span><text:span text:style-name="T845">4 </text:span><text:span text:style-name="T853">Glücksspiel</text:span><text:span text:style-name="T845"><text:tab/></text:span><text:span text:style-name="T853">Schusswaffen</text:span><text:span text:style-name="T845"><text:tab/></text:span><text:span text:style-name="T847">Ermitteln</text:span><text:span text:style-name="T852"><text:tab/><text:tab/></text:span><text:span text:style-name="T849">Unterwelt</text:span><text:span text:style-name="T848"><text:tab/><text:tab/></text:span><text:span text:style-name="T849">Überleben<text:tab/></text:span><text:span text:style-name="T850"><text:tab/></text:span><text:span text:style-name="T849">Ingenieur</text:span><text:span text:style-name="T852"><text:tab/><text:tab/></text:span><text:span text:style-name="T848"><text:line-break/></text:span><text:span text:style-name="T845">5 </text:span><text:span text:style-name="T853">Nahkampf</text:span><text:span text:style-name="T845"><text:tab/></text:span><text:span text:style-name="T847">Schleichen</text:span><text:span text:style-name="T851"><text:tab/></text:span><text:span text:style-name="T845"><text:tab/></text:span><text:span text:style-name="T847">Handel</text:span><text:span text:style-name="T858">n</text:span><text:span text:style-name="T848"><text:tab/><text:tab/></text:span><text:span text:style-name="T849">Täuschen</text:span><text:span text:style-name="T854"><text:tab/></text:span><text:span text:style-name="T848"><text:tab/></text:span><text:span text:style-name="T849">Athletik</text:span><text:span text:style-name="T852"><text:tab/></text:span><text:span text:style-name="T850"><text:tab/></text:span><text:span text:style-name="T849">Raumanzug</text:span><text:span text:style-name="T852"><text:tab/></text:span><text:span text:style-name="T848"><text:line-break/></text:span><text:span text:style-name="T845">6 </text:span><text:span text:style-name="T853">Schusswaffen</text:span><text:span text:style-name="T845"><text:tab/></text:span><text:span text:style-name="T847">Unterwelt</text:span><text:span text:style-name="T853"><text:tab/></text:span><text:span text:style-name="T845"><text:tab/></text:span><text:span text:style-name="T847">Recht<text:tab/></text:span><text:span text:style-name="T859"><text:tab/><text:tab/></text:span><text:span text:style-name="T849">Athletik</text:span><text:span text:style-name="T855"><text:tab/></text:span><text:span text:style-name="T848"><text:tab/></text:span><text:span text:style-name="T849">Fahrer</text:span><text:span text:style-name="T850"><text:tab/><text:tab/></text:span><text:span text:style-name="T849">Nahkampf</text:span><text:span text:style-name="T851"><text:tab/></text:span><text:span text:style-name="T852"><text:tab/></text:span><text:span text:style-name="T855"><text:line-break/></text:span><text:span text:style-name="T860">* </text:span><text:span text:style-name="T861">nur mit </text:span><text:span text:style-name="T860">Bildung</text:span><text:span text:style-name="T862">≥</text:span><text:span text:style-name="T863">10</text:span></text:p>
      <text:p text:style-name="P96"><text:span text:style-name="T442">Rang-Boni<text:tab/><text:tab/><text:tab/><text:tab/><text:tab/><text:tab/><text:tab/><text:tab/><text:tab/></text:span><text:span text:style-name="T443">Abfindung</text:span><text:span text:style-name="T444"> </text:span><text:span text:style-name="T327">w6</text:span><text:span text:style-name="T442"><text:line-break/></text:span><text:span text:style-name="T445">Rang</text:span><text:span text:style-name="T446"><text:tab/></text:span><text:span text:style-name="T864">Dieb</text:span><text:span text:style-name="T572"><text:tab/><text:tab/><text:tab/></text:span><text:span text:style-name="T864">Schläger</text:span><text:span text:style-name="T799"><text:tab/><text:tab/></text:span><text:span text:style-name="T864">Pirat</text:span><text:span text:style-name="T799"><text:tab/><text:tab/> <text:s text:c="7"/></text:span><text:span text:style-name="T599"><text:tab/></text:span><text:span text:style-name="T448">w6<text:tab/>Geld<text:tab/><text:tab/>Sachwert <text:tab/><text:tab/><text:tab/><text:tab/><text:tab/></text:span><text:span text:style-name="T446"><text:line-break/></text:span><text:span text:style-name="T447">0<text:tab/>-</text:span><text:span text:style-name="T659"><text:tab/><text:tab/><text:tab/>-<text:tab/><text:tab/></text:span><text:span text:style-name="T447"><text:tab/>-<text:tab/><text:tab/><text:tab/></text:span><text:span text:style-name="T449">1<text:tab/> <text:s/><text:tab/>-</text:span><text:span text:style-name="T450"><text:tab/></text:span><text:span text:style-name="T740">1 Schiffsanteil</text:span><text:span text:style-name="T660"> </text:span><text:span text:style-name="T740">(1</text:span><text:span text:style-name="T633">0</text:span><text:span text:style-name="T449">00</text:span><text:span text:style-name="T450">₵/</text:span><text:span text:style-name="T740">Jahr)</text:span><text:span text:style-name="T447"><text:line-break/>1<text:tab/></text:span><text:span text:style-name="T865">Schleichen</text:span><text:span text:style-name="T599"> 1<text:tab/></text:span><text:span text:style-name="T801">Überreden 1</text:span><text:span text:style-name="T599"><text:tab/></text:span><text:span text:style-name="T866">Pilot</text:span><text:span text:style-name="T867"> 1</text:span><text:span text:style-name="T866">|Turmschütze 1</text:span><text:span text:style-name="T599"><text:tab/>2</text:span><text:span text:style-name="T449"><text:tab/> <text:s/><text:tab/>-</text:span><text:span text:style-name="T450"><text:tab/></text:span><text:span text:style-name="T802">Waffe</text:span><text:span text:style-name="T447"><text:line-break/>2<text:tab/></text:span><text:span text:style-name="T801">-</text:span><text:span text:style-name="T447"><text:tab/><text:tab/><text:tab/>-</text:span><text:span text:style-name="T659"><text:tab/><text:tab/></text:span><text:span text:style-name="T575"><text:tab/>-<text:tab/><text:tab/></text:span><text:span text:style-name="T447"><text:tab/></text:span><text:span text:style-name="T449">3<text:tab/> <text:s/></text:span><text:span text:style-name="T802">1</text:span><text:span text:style-name="T633">0</text:span><text:span text:style-name="T449">00</text:span><text:span text:style-name="T800">0</text:span><text:span text:style-name="T450">₵<text:tab/></text:span><text:span text:style-name="T802">Intellekt+1</text:span><text:span text:style-name="T447"><text:line-break/>3<text:tab/></text:span><text:span text:style-name="T865">Unterwelt</text:span><text:span text:style-name="T801"> 1</text:span><text:span text:style-name="T659"><text:tab/></text:span><text:span text:style-name="T866">Schussw.</text:span><text:span text:style-name="T867"> 1</text:span><text:span text:style-name="T866">|Nahkampf</text:span><text:span text:style-name="T747"><text:tab/></text:span><text:span text:style-name="T866">Schussw.</text:span><text:span text:style-name="T867"> 1</text:span><text:span text:style-name="T866">|Nahkampf</text:span><text:span text:style-name="T447"><text:tab/></text:span><text:span text:style-name="T659">4<text:tab/> <text:s/></text:span><text:span text:style-name="T802">1</text:span><text:span text:style-name="T449">0</text:span><text:span text:style-name="T633">0</text:span><text:span text:style-name="T449">0</text:span><text:span text:style-name="T800">0</text:span><text:span text:style-name="T450">₵<text:tab/></text:span><text:span text:style-name="T802">w6</text:span><text:span text:style-name="T740"> Schiffsanteil</text:span><text:span text:style-name="T802">e</text:span><text:span text:style-name="T660"> </text:span><text:span text:style-name="T740">(</text:span><text:span text:style-name="T802">je 1</text:span><text:span text:style-name="T633">0</text:span><text:span text:style-name="T449">00</text:span><text:span text:style-name="T450">₵/</text:span><text:span text:style-name="T740">Jahr)</text:span><text:span text:style-name="T447"><text:line-break/>4<text:tab/></text:span><text:span text:style-name="T659">-</text:span><text:span text:style-name="T447"><text:tab/><text:tab/><text:tab/>-<text:tab/><text:tab/><text:tab/></text:span><text:span text:style-name="T801">-</text:span><text:span text:style-name="T659"><text:tab/><text:tab/></text:span><text:span text:style-name="T575"><text:tab/></text:span><text:span text:style-name="T659">5<text:tab/></text:span><text:span text:style-name="T800"> <text:s/></text:span><text:span text:style-name="T802">5</text:span><text:span text:style-name="T449">00</text:span><text:span text:style-name="T633">0</text:span><text:span text:style-name="T800">0</text:span><text:span text:style-name="T450">₵<text:tab/></text:span><text:span text:style-name="T802">Rüstung</text:span><text:span text:style-name="T455"> </text:span><text:span text:style-name="T456">(max. 10000</text:span><text:span text:style-name="T450">₵, </text:span><text:span text:style-name="T456">TL12)</text:span><text:span text:style-name="T447"><text:line-break/>5<text:tab/></text:span><text:span text:style-name="T865">Aufklärer</text:span><text:span text:style-name="T801"> 1</text:span><text:span text:style-name="T629"><text:tab/></text:span><text:span text:style-name="T865">Unterwelt</text:span><text:span text:style-name="T801"> 1</text:span><text:span text:style-name="T629"><text:tab/></text:span><text:span text:style-name="T865">Anführer 1</text:span><text:span text:style-name="T447"><text:tab/></text:span><text:span text:style-name="T449">6<text:tab/></text:span><text:span text:style-name="T800">1</text:span><text:span text:style-name="T449">00</text:span><text:span text:style-name="T165">0</text:span><text:span text:style-name="T633">0</text:span><text:span text:style-name="T800">0</text:span><text:span text:style-name="T450">₵<text:tab/></text:span><text:span text:style-name="T802">Geschick+1</text:span><text:span text:style-name="T447"><text:line-break/>6<text:tab/>-<text:tab/><text:tab/><text:tab/>-<text:tab/><text:tab/><text:tab/>-</text:span><text:span text:style-name="T659"><text:tab/><text:tab/></text:span><text:span text:style-name="T575"><text:tab/></text:span><text:span text:style-name="T659">7<text:tab/></text:span><text:span text:style-name="T802">1</text:span><text:span text:style-name="T449">000</text:span><text:span text:style-name="T633">0</text:span><text:span text:style-name="T800">0</text:span><text:span text:style-name="T450">₵<text:tab/></text:span><text:span text:style-name="T800">2</text:span><text:span text:style-name="T802">w6</text:span><text:span text:style-name="T740"> Schiffsanteil</text:span><text:span text:style-name="T802">e</text:span><text:span text:style-name="T660"> </text:span><text:span text:style-name="T740">(</text:span><text:span text:style-name="T802">je 1</text:span><text:span text:style-name="T633">0</text:span><text:span text:style-name="T449">00</text:span><text:span text:style-name="T450">₵/</text:span><text:span text:style-name="T740">Jahr)</text:span></text:p>
      <text:p text:style-name="P69"><text:span text:style-name="T459">Unglück </text:span><text:span text:style-name="T460">w6</text:span><text:span text:style-name="T461"> </text:span><text:span text:style-name="T462">(nur wenn „Durchkommen“ </text:span><text:span text:style-name="T463">gescheitert ist </text:span><text:span text:style-name="T462">oder bei entsprechendem Ereignis)</text:span><text:span text:style-name="T464"><text:line-break/>1<text:tab/></text:span><text:span text:style-name="T465">S</text:span><text:span text:style-name="T464">chwer</text:span><text:span text:style-name="T465">e</text:span><text:span text:style-name="T464"> </text:span><text:span text:style-name="T465">V</text:span><text:span text:style-name="T464">erletz</text:span><text:span text:style-name="T465">ung</text:span><text:span text:style-name="T464">: </text:span><text:span text:style-name="T466">siehe </text:span><text:span text:style-name="T464">2 auf Verletzung</text:span><text:span text:style-name="T466">s-Tabelle</text:span><text:span text:style-name="T464"> </text:span><text:span text:style-name="T467">oder 2x w6 </text:span><text:span text:style-name="T466">werfen</text:span><text:span text:style-name="T467"> und </text:span><text:span text:style-name="T468">niedrigeres</text:span><text:span text:style-name="T467"> nehmen</text:span><text:span text:style-name="T464"><text:line-break/>2<text:tab/></text:span><text:span text:style-name="T868">Du wirst v</text:span><text:span text:style-name="T869">erhaftet</text:span><text:span text:style-name="T464">:</text:span><text:span text:style-name="T753"> </text:span><text:span text:style-name="T869">ab ins Gefängnis</text:span><text:span text:style-name="T470"><text:line-break/></text:span><text:span text:style-name="T464">3<text:tab/></text:span><text:span text:style-name="T869">V</text:span><text:span text:style-name="T868">on einem Freund v</text:span><text:span text:style-name="T869">erpfiffen</text:span><text:span text:style-name="T464">: </text:span><text:span text:style-name="T869">Freund|Kontakt→Feind, 2w6=2: ab ins Gefängnis</text:span><text:span text:style-name="T461"><text:line-break/>4<text:tab/></text:span><text:span text:style-name="T869">Schief gegangen</text:span><text:span text:style-name="T812">, </text:span><text:span text:style-name="T869">du musst fliehen</text:span><text:span text:style-name="T461">: </text:span><text:span text:style-name="T869">Täuschen </text:span><text:span text:style-name="T812">1|</text:span><text:span text:style-name="T869">Pilot 1|Athletik 1|Turmschütze 1</text:span><text:span text:style-name="T461"><text:line-break/>5<text:tab/></text:span><text:span text:style-name="T869">Flucht vor einem Polizist</text:span><text:span text:style-name="T868">en, der dich bis ins Nachbarsystem jagt</text:span><text:span text:style-name="T538">:</text:span><text:span text:style-name="T461"> </text:span><text:span text:style-name="T869">Feind+1</text:span><text:span text:style-name="T461"><text:line-break/>6<text:tab/></text:span><text:span text:style-name="T472">Du erleidest eine </text:span><text:span text:style-name="T473">V</text:span><text:span text:style-name="T461">erletz</text:span><text:span text:style-name="T473">ung: </text:span><text:span text:style-name="T466">Wurf auf Verletzungs-Tabelle</text:span></text:p>
      <text:p text:style-name="P70"><text:span text:style-name="T66">Ereignis 2w6</text:span><text:line-break/><text:span text:style-name="T539">2</text:span><text:tab/><text:span text:style-name="T540">Du hast </text:span>Glück im Unglück: <text:span text:style-name="T541">Wurf auf </text:span>Unglück<text:span text:style-name="T542">s-Tabelle</text:span>, aber <text:span text:style-name="T540">deine </text:span>Karriere <text:span text:style-name="T540">ist </text:span>nicht beendet<text:line-break/><text:span text:style-name="T539">3</text:span><text:tab/><text:span text:style-name="T815">Du wirst v</text:span><text:span text:style-name="T870">erhaftet, </text:span><text:span text:style-name="T815">willst du einen teuren </text:span><text:span text:style-name="T870">Anwalt anheuern</text:span><text:span text:style-name="T814">?</text:span><text:span text:style-name="T672">: </text:span><text:span text:style-name="T870">ja→Kontakt+1 aber kein Abschlag,<text:line-break/><text:tab/>nein</text:span><text:span text:style-name="T816">→</text:span><text:span text:style-name="T870">Recht</text:span><text:span text:style-name="T814"> 8+ </text:span><text:span text:style-name="T871">ja→alles gut, </text:span><text:span text:style-name="T870">nein→Gefängnis, Feind+1</text:span><text:span text:style-name="T543"><text:line-break/></text:span><text:span text:style-name="T539">4<text:tab/></text:span><text:span text:style-name="T872">Du planst ein großes Ding </text:span><text:span text:style-name="T815">bis ins kleinste Detail</text:span><text:span text:style-name="T818">: </text:span><text:span text:style-name="T872">Elektronik</text:span><text:span text:style-name="T817"> </text:span><text:span text:style-name="T674">1</text:span><text:span text:style-name="T817">|</text:span><text:span text:style-name="T872">Mechanik</text:span><text:span text:style-name="T817"> 1</text:span><text:span text:style-name="T543"><text:line-break/></text:span><text:span text:style-name="T546">5<text:tab/></text:span><text:span text:style-name="T873">Heiße Ware unbemerkt verkauft, </text:span><text:span text:style-name="T815">der Käufer hat das Nachsehen</text:span><text:span text:style-name="T819">:</text:span><text:span text:style-name="T674"> </text:span><text:span text:style-name="T819">Abschlags-Wurf+</text:span><text:span text:style-name="T873">2, Feind+1</text:span><text:span text:style-name="T546"><text:line-break/>6<text:tab/></text:span><text:span text:style-name="T815">Willst du einen </text:span><text:span text:style-name="T874">Komplize</text:span><text:span text:style-name="T815">n</text:span><text:span text:style-name="T874"> verpfeifen?</text:span><text:span text:style-name="T546">: </text:span><text:span text:style-name="T874">ja→Abschlag+4, nein→Freund+1</text:span><text:span text:style-name="T546"><text:line-break/>7<text:tab/>Lebens-Ereignis: </text:span><text:span text:style-name="T547">2</text:span><text:span text:style-name="T548">w6 auf </text:span><text:span text:style-name="T547">die </text:span><text:span text:style-name="T548">Tabelle</text:span><text:span text:style-name="T546"><text:line-break/>8<text:tab/></text:span><text:span text:style-name="T875">Nach Bandenkrieg e</text:span><text:span text:style-name="T874">rfolgreich </text:span><text:span text:style-name="T875">ab</text:span><text:span text:style-name="T874">getaucht</text:span><text:span text:style-name="T546">: </text:span><text:span text:style-name="T874">Unterwelt 1|Schleichen 1|Nahkampf 1|Schusswaffen 1<text:line-break/></text:span><text:span text:style-name="T348">9<text:tab/></text:span><text:span text:style-name="T874">Bandenkrieg </text:span><text:span text:style-name="T875">um Beute</text:span><text:span text:style-name="T348">: </text:span><text:span text:style-name="T874">Schleichen|Schusswaffen 8+ ja→zusätzlicher Abschlagswurf nein→verletzt<text:line-break/></text:span><text:span text:style-name="T348">10<text:tab/></text:span><text:span text:style-name="T876">Im Glücksspielring</text:span><text:span text:style-name="T552">: </text:span><text:span text:style-name="T876">Glücksspiel</text:span><text:span text:style-name="T822">+1, </text:span><text:span text:style-name="T876">n Abschläge setzen? Glücksspiel 8+ ja→+½ Abschläge nein→weg</text:span><text:span text:style-name="T552"><text:line-break/>11<text:tab/></text:span><text:span text:style-name="T677">Förderung durch </text:span><text:span text:style-name="T875">den </text:span><text:span text:style-name="T877">Oberboss </text:span><text:span text:style-name="T875">persönlich</text:span><text:span text:style-name="T553">: </text:span><text:span text:style-name="T877">Taktik </text:span><text:span text:style-name="T677">1|+4 auf Beförderungs-Wurf</text:span><text:span text:style-name="T348"><text:line-break/></text:span><text:span text:style-name="T555">12<text:tab/></text:span><text:span text:style-name="T822">Spektakulärer Erfolg</text:span><text:span text:style-name="T586">!</text:span><text:span text:style-name="T555">: sofortige </text:span><text:span text:style-name="T348">Beförderung</text:span></text:p>
      <text:p text:style-name="P97"><text:span text:style-name="T556">Beförderung</text:span><text:span text:style-name="T557">:<text:tab/><text:tab/></text:span><text:span text:style-name="T878">Dieb</text:span><text:span text:style-name="T503"> </text:span><text:span text:style-name="T879">Geschick</text:span><text:span text:style-name="T503"> </text:span><text:span text:style-name="T824">6</text:span><text:span text:style-name="T503">+<text:tab/><text:tab/></text:span><text:span text:style-name="T878">Schläger</text:span><text:span text:style-name="T503"> </text:span><text:span text:style-name="T824">S</text:span><text:span text:style-name="T879">tärke</text:span><text:span text:style-name="T503"> </text:span><text:span text:style-name="T879">6</text:span><text:span text:style-name="T503">+<text:tab/><text:tab/></text:span><text:span text:style-name="T878">Pirat</text:span><text:span text:style-name="T503"> </text:span><text:span text:style-name="T824">Intellekt</text:span><text:span text:style-name="T503"> </text:span><text:span text:style-name="T879">6</text:span><text:span text:style-name="T503">+</text:span></text:p>
      <text:p text:style-name="P98"><text:span text:style-name="T421">1</text:span><text:span text:style-name="T880">1</text:span><text:span text:style-name="T421"> </text:span><text:span text:style-name="T880">Gelehrter</text:span><text:span text:style-name="T197"><text:tab/><text:tab/><text:tab/><text:tab/></text:span><text:span text:style-name="T422">Bewerbung</text:span><text:span text:style-name="T197">: I</text:span><text:span text:style-name="T422">ntellekt</text:span><text:span text:style-name="T197"> 6+</text:span><text:span text:style-name="T423"> (-1 pro vorheriger Karriere)<text:line-break/></text:span><text:span text:style-name="T424"><text:tab/><text:tab/><text:tab/><text:tab/><text:tab/><text:tab/><text:tab/><text:tab/></text:span><text:span text:style-name="T425">we</text:span><text:span text:style-name="T426">nn nicht </text:span><text:span text:style-name="T427">angenommen</text:span><text:span text:style-name="T426">: </text:span><text:span text:style-name="T428">Verpflichtet</text:span><text:span text:style-name="T426"> </text:span><text:span text:style-name="T429">oder </text:span><text:span text:style-name="T430">Herumtreibe</text:span><text:span text:style-name="T881">r<text:line-break/></text:span><text:span text:style-name="T507"><text:tab/><text:tab/><text:tab/><text:tab/><text:tab/><text:tab/>Durchkommen<text:tab/>Beförderung<text:tab/><text:line-break/></text:span><text:span text:style-name="T882">Feldforscher</text:span><text:span text:style-name="T508"><text:tab/><text:tab/><text:tab/><text:tab/>Ausdauer 6+<text:tab/><text:tab/>Intellekt 6+</text:span><text:span text:style-name="T513"><text:line-break/></text:span><text:span text:style-name="T882">Akademischer Forscher</text:span><text:span text:style-name="T508"><text:tab/></text:span><text:span text:style-name="T883">Bildung</text:span><text:span text:style-name="T508"> </text:span><text:span text:style-name="T883">4</text:span><text:span text:style-name="T508">+<text:tab/><text:tab/>Intellekt </text:span><text:span text:style-name="T883">8</text:span><text:span text:style-name="T508">+</text:span><text:span text:style-name="T513"><text:line-break/></text:span><text:span text:style-name="T882">Arzt<text:tab/><text:tab/><text:tab/></text:span><text:span text:style-name="T508"><text:tab/><text:tab/><text:tab/></text:span><text:span text:style-name="T883">Bildung</text:span><text:span text:style-name="T508"> </text:span><text:span text:style-name="T883">4</text:span><text:span text:style-name="T508">+<text:tab/><text:tab/></text:span><text:span text:style-name="T883">Bildung</text:span><text:span text:style-name="T508"> </text:span><text:span text:style-name="T883">8</text:span><text:span text:style-name="T508">+</text:span></text:p>
      <text:p text:style-name="P63"><text:span text:style-name="T434">Skills</text:span> <text:span text:style-name="T327">w6</text:span><text:span text:style-name="T165"><text:line-break/></text:span><text:span text:style-name="T166"> <text:s text:c="2"/>Persönlich<text:tab/><text:tab/>Basis<text:tab/><text:tab/>Fortgeschritten</text:span><text:span text:style-name="T435">*</text:span><text:span text:style-name="T166"><text:tab/></text:span><text:span text:style-name="T884">Feldforscher</text:span><text:span text:style-name="T166"><text:tab/></text:span><text:span text:style-name="T884">Akademisch</text:span><text:span text:style-name="T166"><text:tab/></text:span><text:span text:style-name="T884">Arzt<text:tab/><text:tab/></text:span><text:span text:style-name="T166"><text:line-break/></text:span><text:span text:style-name="T165">1 </text:span><text:span text:style-name="T885">Intellekt+1<text:tab/></text:span><text:span text:style-name="T165"><text:tab/></text:span><text:span text:style-name="T886">Fahrer|Flieger</text:span><text:span text:style-name="T165"><text:tab/></text:span><text:span text:style-name="T887">Kunst</text:span><text:span text:style-name="T165"><text:tab/><text:tab/><text:tab/></text:span><text:span text:style-name="T886">Elektronik</text:span><text:span text:style-name="T436"><text:tab/></text:span><text:span text:style-name="T888">Verwaltung</text:span><text:span text:style-name="T436"><text:tab/></text:span><text:span text:style-name="T888">Medizin</text:span><text:span text:style-name="T436"><text:line-break/></text:span><text:span text:style-name="T165">2 </text:span><text:span text:style-name="T885">Bildung</text:span><text:span text:style-name="T165">+1<text:tab/><text:tab/></text:span><text:span text:style-name="T886">Elektronik</text:span><text:span text:style-name="T165"><text:tab/></text:span><text:span text:style-name="T887">Recht</text:span><text:span text:style-name="T165"><text:tab/><text:tab/><text:tab/></text:span><text:span text:style-name="T889">Raumanzug</text:span><text:span text:style-name="T436"><text:tab/></text:span><text:span text:style-name="T887">Ingenieur</text:span><text:span text:style-name="T436"><text:tab/><text:tab/></text:span><text:span text:style-name="T886">Elektronik</text:span><text:span text:style-name="T436"><text:line-break/></text:span><text:span text:style-name="T165">3 </text:span><text:span text:style-name="T885">Sozialstatus</text:span><text:span text:style-name="T165">+1<text:tab/></text:span><text:span text:style-name="T886">Diplomat</text:span><text:span text:style-name="T165"><text:tab/><text:tab/></text:span><text:span text:style-name="T886">Elektronik</text:span><text:span text:style-name="T165"><text:tab/><text:tab/></text:span><text:span text:style-name="T889">Navigation</text:span><text:span text:style-name="T436"><text:tab/></text:span><text:span text:style-name="T886">Wissenschaft</text:span><text:span text:style-name="T436"><text:tab/></text:span><text:span text:style-name="T888">Ermitteln</text:span><text:span text:style-name="T436"><text:line-break/></text:span><text:span text:style-name="T165">4 </text:span><text:span text:style-name="T885">Geschick+1</text:span><text:span text:style-name="T165"><text:tab/><text:tab/></text:span><text:span text:style-name="T886">Medizin</text:span><text:span text:style-name="T165"><text:tab/><text:tab/></text:span><text:span text:style-name="T885">Sprachen</text:span><text:span text:style-name="T165"><text:tab/><text:tab/><text:tab/></text:span><text:span text:style-name="T889">Überleben</text:span><text:span text:style-name="T436"><text:tab/></text:span><text:span text:style-name="T886">Wissenschaft</text:span><text:span text:style-name="T436"><text:tab/></text:span><text:span text:style-name="T888">Medizin</text:span><text:span text:style-name="T436"><text:line-break/></text:span><text:span text:style-name="T165">5 </text:span><text:span text:style-name="T885">Ausdauer</text:span><text:span text:style-name="T165">+1<text:tab/><text:tab/></text:span><text:span text:style-name="T886">Ermitteln</text:span><text:span text:style-name="T165"><text:tab/><text:tab/></text:span><text:span text:style-name="T887">Ingenieur<text:tab/></text:span><text:span text:style-name="T165"><text:tab/><text:tab/></text:span><text:span text:style-name="T889">Ermitteln<text:tab/></text:span><text:span text:style-name="T436"><text:tab/></text:span><text:span text:style-name="T886">Elektronik</text:span><text:span text:style-name="T436"><text:tab/></text:span><text:span text:style-name="T889">Über</text:span><text:span text:style-name="T888">reden</text:span><text:span text:style-name="T436"><text:line-break/></text:span><text:span text:style-name="T165">6 </text:span><text:span text:style-name="T885">Sprachen</text:span><text:span text:style-name="T165"><text:tab/><text:tab/></text:span><text:span text:style-name="T886">Wissenschaft</text:span><text:span text:style-name="T165"><text:tab/></text:span><text:span text:style-name="T886">Wissenschaft</text:span><text:span text:style-name="T165"><text:tab/><text:tab/></text:span><text:span text:style-name="T886">Wissenschaft</text:span><text:span text:style-name="T436"><text:tab/></text:span><text:span text:style-name="T886">Wissenschaft</text:span><text:span text:style-name="T436"><text:tab/></text:span><text:span text:style-name="T886">Wissenschaft</text:span><text:span text:style-name="T436"><text:line-break/></text:span><text:span text:style-name="T439">* </text:span><text:span text:style-name="T440">nur mit </text:span><text:span text:style-name="T439">Bildung</text:span><text:span text:style-name="T441">≥</text:span><text:span text:style-name="T887">10</text:span></text:p>
      <text:p text:style-name="P99"><text:span text:style-name="T442">Rang-Boni<text:tab/><text:tab/><text:tab/><text:tab/><text:tab/><text:tab/><text:tab/><text:tab/><text:tab/></text:span><text:span text:style-name="T443">Abfindung</text:span><text:span text:style-name="T444"> </text:span><text:span text:style-name="T327">w6</text:span><text:span text:style-name="T442"><text:line-break/></text:span><text:span text:style-name="T445">Rang</text:span><text:span text:style-name="T446"><text:tab/></text:span><text:span text:style-name="T890">Feldforscher</text:span><text:span text:style-name="T446"><text:tab/></text:span><text:span text:style-name="T890">Akadem.<text:tab/><text:tab/>Arzt<text:tab/><text:tab/> <text:s text:c="6"/></text:span><text:span text:style-name="T447"><text:tab/></text:span><text:span text:style-name="T448">w6<text:tab/>Geld<text:tab/><text:tab/>Sachwert<text:tab/><text:tab/><text:tab/><text:tab/><text:tab/></text:span><text:span text:style-name="T446"><text:line-break/></text:span><text:span text:style-name="T447">0<text:tab/>-<text:tab/><text:tab/><text:tab/>-<text:tab/><text:tab/><text:tab/>-<text:tab/><text:tab/><text:tab/></text:span><text:span text:style-name="T449">1<text:tab/> <text:s text:c="3"/></text:span><text:span text:style-name="T891">5</text:span><text:span text:style-name="T449">000</text:span><text:span text:style-name="T450">₵<text:tab/></text:span><text:span text:style-name="T165">Intellekt+1</text:span><text:span text:style-name="T447"><text:line-break/>1<text:tab/></text:span><text:span text:style-name="T892">Wissenschaft 1</text:span><text:span text:style-name="T447"><text:tab/></text:span><text:span text:style-name="T892">Wissenschaft 1</text:span><text:span text:style-name="T447"><text:tab/></text:span><text:span text:style-name="T892">Medizin 1</text:span><text:span text:style-name="T447"><text:tab/><text:tab/></text:span><text:span text:style-name="T449">2<text:tab/> <text:s/></text:span><text:span text:style-name="T891">10</text:span><text:span text:style-name="T449">000</text:span><text:span text:style-name="T450">₵<text:tab/></text:span><text:span text:style-name="T891">Bildung</text:span><text:span text:style-name="T165">+1</text:span><text:span text:style-name="T447"><text:line-break/>2<text:tab/></text:span><text:span text:style-name="T892">Computer 1</text:span><text:span text:style-name="T447"><text:tab/></text:span><text:span text:style-name="T892">Computer 1<text:tab/>-<text:tab/></text:span><text:span text:style-name="T447"><text:tab/><text:tab/></text:span><text:span text:style-name="T449">3<text:tab/> <text:s/></text:span><text:span text:style-name="T891">20</text:span><text:span text:style-name="T449">000</text:span><text:span text:style-name="T450">₵<text:tab/></text:span><text:span text:style-name="T891">2</text:span><text:span text:style-name="T452"> </text:span><text:span text:style-name="T165">Schiffsanteil</text:span><text:span text:style-name="T891">e</text:span><text:span text:style-name="T449"> </text:span><text:span text:style-name="T453">(</text:span><text:span text:style-name="T891">2</text:span><text:span text:style-name="T449">000</text:span><text:span text:style-name="T450">₵/</text:span><text:span text:style-name="T453">Jahr)</text:span><text:span text:style-name="T447"><text:line-break/>3<text:tab/></text:span><text:span text:style-name="T892">Ermitteln 1</text:span><text:span text:style-name="T447"><text:tab/></text:span><text:span text:style-name="T892">Ermitteln 1</text:span><text:span text:style-name="T447"><text:tab/></text:span><text:span text:style-name="T892">Wissenschaft 1</text:span><text:span text:style-name="T447"><text:tab/></text:span><text:span text:style-name="T449">4<text:tab/> <text:s/></text:span><text:span text:style-name="T891">300</text:span><text:span text:style-name="T449">00</text:span><text:span text:style-name="T450">₵<text:tab/></text:span><text:span text:style-name="T447">Sozialstatus+1<text:line-break/>4<text:tab/>-<text:tab/><text:tab/><text:tab/>Schusswaffen<text:tab/><text:tab/><text:tab/><text:tab/></text:span><text:span text:style-name="T449">5<text:tab/> <text:s/></text:span><text:span text:style-name="T891">4</text:span><text:span text:style-name="T449">0</text:span><text:span text:style-name="T165">0</text:span><text:span text:style-name="T449">00</text:span><text:span text:style-name="T450">₵<text:tab/></text:span><text:span text:style-name="T165">Wissenschaftliche Ausrüstung</text:span><text:span text:style-name="T447"><text:line-break/>5<text:tab/></text:span><text:span text:style-name="T892">Wissenschaft 2</text:span><text:span text:style-name="T447"><text:tab/></text:span><text:span text:style-name="T892">Wissenschaft 2</text:span><text:span text:style-name="T447"><text:tab/></text:span><text:span text:style-name="T892">Wissenschaft 2</text:span><text:span text:style-name="T447"><text:tab/></text:span><text:span text:style-name="T449">6<text:tab/> <text:s/></text:span><text:span text:style-name="T891">60</text:span><text:span text:style-name="T449">00</text:span><text:span text:style-name="T165">0</text:span><text:span text:style-name="T450">₵<text:tab/></text:span><text:span text:style-name="T891">Laborschiff</text:span><text:span text:style-name="T692"> </text:span><text:span text:style-name="T700">25%</text:span><text:span text:style-name="T447"><text:line-break/>6<text:tab/>-<text:tab/><text:tab/><text:tab/>-<text:tab/><text:tab/><text:tab/><text:tab/><text:tab/><text:tab/></text:span><text:span text:style-name="T165">7<text:tab/></text:span><text:span text:style-name="T891">1</text:span><text:span text:style-name="T165">0</text:span><text:span text:style-name="T891">0</text:span><text:span text:style-name="T449">000</text:span><text:span text:style-name="T450">₵<text:tab/></text:span><text:span text:style-name="T891">Laborschiff </text:span><text:span text:style-name="T700">25%</text:span></text:p>
      <text:p text:style-name="P75"><text:span text:style-name="T459">Unglück </text:span><text:span text:style-name="T460">w6</text:span><text:span text:style-name="T461"> </text:span><text:span text:style-name="T462">(nur wenn „Durchkommen“ </text:span><text:span text:style-name="T463">gescheitert ist </text:span><text:span text:style-name="T462">oder bei entsprechendem Ereignis)</text:span><text:span text:style-name="T464"><text:line-break/>1<text:tab/></text:span><text:span text:style-name="T465">S</text:span><text:span text:style-name="T464">chwer</text:span><text:span text:style-name="T465">e</text:span><text:span text:style-name="T464"> </text:span><text:span text:style-name="T465">V</text:span><text:span text:style-name="T464">erletz</text:span><text:span text:style-name="T465">ung</text:span><text:span text:style-name="T464">: </text:span><text:span text:style-name="T466">siehe </text:span><text:span text:style-name="T464">2 auf Verletzung</text:span><text:span text:style-name="T466">s-Tabelle</text:span><text:span text:style-name="T464"> </text:span><text:span text:style-name="T467">oder 2x w6 </text:span><text:span text:style-name="T466">werfen</text:span><text:span text:style-name="T467"> und </text:span><text:span text:style-name="T468">niedrigeres</text:span><text:span text:style-name="T467"> nehmen</text:span><text:span text:style-name="T464"><text:line-break/>2<text:tab/></text:span><text:span text:style-name="T893">Schwerer Unfall</text:span><text:span text:style-name="T464">: </text:span><text:span text:style-name="T467">2x w6 auf Tabelle und </text:span><text:span text:style-name="T893">höheres</text:span><text:span text:style-name="T467"> nehmen, </text:span><text:span text:style-name="T893">Rivale+1</text:span><text:span text:style-name="T470"><text:line-break/></text:span><text:span text:style-name="T464">3<text:tab/></text:span><text:span text:style-name="T893">Politiker gegen </text:span><text:span text:style-name="T894">deine </text:span><text:span text:style-name="T893">Forschungsrichtung: offen</text:span><text:span text:style-name="T464">→</text:span><text:span text:style-name="T893">Wissenschaft+1</text:span><text:span text:style-name="T464">, </text:span><text:span text:style-name="T893">Feind+1, </text:span><text:span text:style-name="T464">Karriere beendet</text:span><text:span text:style-name="T893"><text:line-break/><text:tab/>heimlich</text:span><text:span text:style-name="T464">→</text:span><text:span text:style-name="T893">Wissenschaft+1</text:span><text:span text:style-name="T464">, </text:span><text:span text:style-name="T893">Sozialstatus-2, </text:span><text:span text:style-name="T464">Karriere </text:span><text:span text:style-name="T893">nicht </text:span><text:span text:style-name="T464">beendet</text:span><text:span text:style-name="T461"><text:line-break/>4<text:tab/></text:span><text:span text:style-name="T895">Gestrandet</text:span><text:span text:style-name="T461">: </text:span><text:span text:style-name="T895">Überleben 1|Athletik 1</text:span><text:span text:style-name="T461">, </text:span><text:span text:style-name="T464">Karriere beendet</text:span><text:span text:style-name="T461"><text:line-break/>5<text:tab/></text:span><text:span text:style-name="T895">Sabotage</text:span><text:span text:style-name="T461">: </text:span><text:span text:style-name="T895">aufhören→Karriere mit Abschlag beendet, weitermachen→Abschläge verloren</text:span><text:span text:style-name="T461"><text:line-break/>6<text:tab/></text:span><text:span text:style-name="T895">Plagiat: Rivale+1, </text:span><text:span text:style-name="T464">Karriere </text:span><text:span text:style-name="T893">nicht </text:span><text:span text:style-name="T464">beendet</text:span></text:p>
      <text:p text:style-name="P70"><text:span text:style-name="T66">Ereignis 2w6</text:span><text:line-break/><text:span text:style-name="T539">2</text:span><text:tab/><text:span text:style-name="T540">Du hast </text:span>Glück im Unglück: <text:span text:style-name="T541">Wurf auf </text:span>Unglück<text:span text:style-name="T542">s-Tabelle</text:span>, aber <text:span text:style-name="T540">deine </text:span>Karriere <text:span text:style-name="T540">ist </text:span>nicht beendet<text:line-break/><text:span text:style-name="T539">3</text:span><text:tab/><text:span text:style-name="T896">Z</text:span><text:span text:style-name="T897">weifelhafte Ethik</text:span>: <text:span text:style-name="T897">nein→ni</text:span><text:span text:style-name="T896">chts,</text:span><text:span text:style-name="T897"> ja→zusätzlicher Abschlag, 2 Wissenschafts-Skills+1, +w3 Feinde</text:span><text:line-break/><text:span text:style-name="T539">4<text:tab/></text:span><text:span text:style-name="T897">Geheimprojekt </text:span><text:span text:style-name="T896">für die Regierung</text:span><text:span text:style-name="T545">: </text:span><text:span text:style-name="T897">Medizin 1|Wissenschaft 1|Ingenieur 1|Elektronik 1|Ermitteln 1</text:span><text:span text:style-name="T539"><text:line-break/></text:span><text:span text:style-name="T546">5<text:tab/></text:span><text:span text:style-name="T896">Wissenschafts-</text:span><text:span text:style-name="T897">Preis </text:span><text:span text:style-name="T896">für deine Forschung </text:span><text:span text:style-name="T897">gewonnen</text:span><text:span text:style-name="T546">: </text:span><text:span text:style-name="T897">Abschlags-Wurf+1</text:span><text:span text:style-name="T546"><text:line-break/>6<text:tab/></text:span><text:span text:style-name="T896">Interdisziplinäre Arbeit</text:span><text:span text:style-name="T897"> </text:span><text:span text:style-name="T896">schult dich in einem anderen wichtigen Feld</text:span><text:span text:style-name="T546">: Bildung 8+? </text:span><text:span text:style-name="T897">beliebigen</text:span><text:span text:style-name="T550"> Skil</text:span><text:span text:style-name="T897">l </text:span><text:span text:style-name="T546">1<text:line-break/>7<text:tab/>Lebens-Ereignis: </text:span><text:span text:style-name="T547">2</text:span><text:span text:style-name="T548">w6 auf </text:span><text:span text:style-name="T547">die </text:span><text:span text:style-name="T548">Tabelle</text:span><text:span text:style-name="T546"><text:line-break/>8<text:tab/></text:span><text:span text:style-name="T898">Betrugs-Möglichkeit </text:span><text:span text:style-name="T896">nutzen</text:span><text:span text:style-name="T898">?</text:span><text:span text:style-name="T546">: </text:span><text:span text:style-name="T898">nein→ni</text:span><text:span text:style-name="T896">chts</text:span><text:span text:style-name="T898"> ja→</text:span><text:span text:style-name="T546">Täuschen</text:span><text:span text:style-name="T898">|Verwaltung</text:span><text:span text:style-name="T546"> 8+ ja→</text:span><text:span text:style-name="T898">Abschlags-Wurf+2,<text:line-break/><text:tab/>Feind+1, beliebiger Skill+1 nein→Feind+1, -1 Abschlags-Wurf</text:span><text:span text:style-name="T546"><text:line-break/></text:span><text:span text:style-name="T348">9<text:tab/></text:span><text:span text:style-name="T899">Durchbruch in deiner Forschung</text:span><text:span text:style-name="T348">: +2 auf nächsten Beförderungs-Wurf<text:line-break/>10<text:tab/></text:span><text:span text:style-name="T896">Immer </text:span><text:span text:style-name="T899">Ärger mit der Verwaltung:</text:span><text:span text:style-name="T552"> </text:span><text:span text:style-name="T899">Verwaltung 1|Recht 1|Überreden 1|Diplomatie 1</text:span><text:span text:style-name="T552"><text:line-break/>11<text:tab/></text:span><text:span text:style-name="T896">Ein b</text:span><text:span text:style-name="T899">erühmter</text:span><text:span text:style-name="T554"> Förderer </text:span><text:span text:style-name="T896">hilft dir</text:span><text:span text:style-name="T554">: </text:span><text:span text:style-name="T899">Freund+1, Wissenschaft</text:span><text:span text:style-name="T554">+1</text:span><text:span text:style-name="T899">|</text:span><text:span text:style-name="T554">+4</text:span><text:span text:style-name="T348"> auf nächsten Beförderungs-Wurf<text:line-break/></text:span><text:span text:style-name="T555">12<text:tab/></text:span><text:span text:style-name="T899">Gefeierter Durchbruch in einer Schlüsselfrage</text:span><text:span text:style-name="T555">: sofortige </text:span><text:span text:style-name="T348">Beförderung</text:span></text:p>
      <text:p text:style-name="P100"><text:span text:style-name="T556">Beförderung</text:span><text:span text:style-name="T557">:<text:tab/></text:span><text:span text:style-name="T878">Feldforscher</text:span><text:span text:style-name="T503"> </text:span><text:span text:style-name="T824">Intellekt</text:span><text:span text:style-name="T503"> </text:span><text:span text:style-name="T879">6</text:span><text:span text:style-name="T503">+<text:tab/><text:tab/></text:span><text:span text:style-name="T878">Grundlagenforscher</text:span><text:span text:style-name="T503"> </text:span><text:span text:style-name="T824">Intellekt</text:span><text:span text:style-name="T503"> </text:span><text:span text:style-name="T879">8</text:span><text:span text:style-name="T503">+<text:tab/></text:span><text:span text:style-name="T878">Mediziner</text:span><text:span text:style-name="T503"> </text:span><text:span text:style-name="T879">Bildung</text:span><text:span text:style-name="T503"> </text:span><text:span text:style-name="T879">8</text:span><text:span text:style-name="T503">+</text:span></text:p>
      <text:p text:style-name="P101"><text:span text:style-name="T421">1</text:span><text:span text:style-name="T900">2</text:span><text:span text:style-name="T421"> </text:span><text:span text:style-name="T900">Scout</text:span><text:span text:style-name="T880"><text:tab/></text:span><text:span text:style-name="T197"><text:tab/><text:tab/><text:tab/><text:tab/></text:span><text:span text:style-name="T422">Bewerbung</text:span><text:span text:style-name="T197">: I</text:span><text:span text:style-name="T422">ntellekt</text:span><text:span text:style-name="T197"> </text:span><text:span text:style-name="T901">5</text:span><text:span text:style-name="T197">+</text:span><text:span text:style-name="T423"> (-1 pro vorheriger Karriere)<text:line-break/></text:span><text:span text:style-name="T424"><text:tab/><text:tab/><text:tab/><text:tab/><text:tab/><text:tab/><text:tab/><text:tab/></text:span><text:span text:style-name="T425">we</text:span><text:span text:style-name="T426">nn nicht </text:span><text:span text:style-name="T427">angenommen</text:span><text:span text:style-name="T426">: </text:span><text:span text:style-name="T428">Verpflichtet</text:span><text:span text:style-name="T426"> </text:span><text:span text:style-name="T429">oder </text:span><text:span text:style-name="T430">Herumtreiber<text:line-break/></text:span><text:span text:style-name="T431"><text:tab/><text:tab/><text:tab/><text:tab/>Durchkommen<text:tab/><text:tab/>Beförderung<text:tab/><text:tab/><text:line-break/></text:span><text:span text:style-name="T902">Kurier<text:tab/></text:span><text:span text:style-name="T433"><text:tab/><text:tab/>Ausdauer </text:span><text:span text:style-name="T903">5</text:span><text:span text:style-name="T433">+<text:tab/><text:tab/></text:span><text:span text:style-name="T904">Bildung</text:span><text:span text:style-name="T433"> </text:span><text:span text:style-name="T903">9</text:span><text:span text:style-name="T433">+</text:span><text:span text:style-name="T432"><text:line-break/></text:span><text:span text:style-name="T902">Vermesser</text:span><text:span text:style-name="T905"><text:tab/><text:tab/></text:span><text:span text:style-name="T433">Ausdauer </text:span><text:span text:style-name="T903">6</text:span><text:span text:style-name="T433">+<text:tab/><text:tab/>Intellekt </text:span><text:span text:style-name="T904">8</text:span><text:span text:style-name="T433">+</text:span><text:span text:style-name="T432"><text:line-break/></text:span><text:span text:style-name="T902">Erkunder</text:span><text:span text:style-name="T905"><text:tab/></text:span><text:span text:style-name="T433"><text:tab/><text:tab/>Ausdauer </text:span><text:span text:style-name="T903">7</text:span><text:span text:style-name="T433">+<text:tab/><text:tab/></text:span><text:span text:style-name="T904">Bildung</text:span><text:span text:style-name="T433"> </text:span><text:span text:style-name="T903">7</text:span><text:span text:style-name="T433">+</text:span></text:p>
      <text:p text:style-name="P63"><text:span text:style-name="T434">Skills</text:span> <text:span text:style-name="T327">w6</text:span><text:span text:style-name="T165"><text:line-break/></text:span><text:span text:style-name="T166"> <text:s text:c="2"/>Persönlich<text:tab/><text:tab/>Basis<text:tab/><text:tab/>Fortgeschritten</text:span><text:span text:style-name="T435">*</text:span><text:span text:style-name="T166"><text:tab/></text:span><text:span text:style-name="T906">Kurier<text:tab/></text:span><text:span text:style-name="T166"><text:tab/></text:span><text:span text:style-name="T906">Vermesser</text:span><text:span text:style-name="T166"><text:tab/></text:span><text:span text:style-name="T906">Erkunder<text:tab/></text:span><text:span text:style-name="T884"> <text:s text:c="7"/></text:span><text:span text:style-name="T166"><text:line-break/></text:span><text:span text:style-name="T165">1 </text:span><text:span text:style-name="T907">Stärke</text:span><text:span text:style-name="T885">+1<text:tab/></text:span><text:span text:style-name="T165"><text:tab/></text:span><text:span text:style-name="T907">Pilot</text:span><text:span text:style-name="T886"><text:tab/><text:tab/></text:span><text:span text:style-name="T165"><text:tab/></text:span><text:span text:style-name="T908">Medizin</text:span><text:span text:style-name="T165"><text:tab/><text:tab/><text:tab/></text:span><text:span text:style-name="T886">Elektronik</text:span><text:span text:style-name="T436"><text:tab/></text:span><text:span text:style-name="T886">Elektronik</text:span><text:span text:style-name="T436"><text:tab/></text:span><text:span text:style-name="T886">Elektronik</text:span><text:span text:style-name="T436"><text:line-break/></text:span><text:span text:style-name="T165">2 </text:span><text:span text:style-name="T885">Geschick</text:span><text:span text:style-name="T165">+1<text:tab/><text:tab/></text:span><text:span text:style-name="T907">Überleben</text:span><text:span text:style-name="T165"><text:tab/></text:span><text:span text:style-name="T908">Sprachen</text:span><text:span text:style-name="T165"><text:tab/><text:tab/><text:tab/></text:span><text:span text:style-name="T908">Flieger<text:tab/></text:span><text:span text:style-name="T436"><text:tab/></text:span><text:span text:style-name="T889">Über</text:span><text:span text:style-name="T888">reden</text:span><text:span text:style-name="T436"><text:tab/></text:span><text:span text:style-name="T909">Pilot</text:span><text:span text:style-name="T436"><text:line-break/></text:span><text:span text:style-name="T165">3 </text:span><text:span text:style-name="T885">Ausdauer</text:span><text:span text:style-name="T165">+1<text:tab/><text:tab/></text:span><text:span text:style-name="T907">Mechanik</text:span><text:span text:style-name="T165"><text:tab/><text:tab/></text:span><text:span text:style-name="T908">Seefahrer<text:tab/></text:span><text:span text:style-name="T165"><text:tab/><text:tab/></text:span><text:span text:style-name="T908">Pilot<text:tab/><text:tab/></text:span><text:span text:style-name="T436"><text:tab/></text:span><text:span text:style-name="T909">Pilot<text:tab/><text:tab/></text:span><text:span text:style-name="T436"><text:tab/></text:span><text:span text:style-name="T887">Ingenieur</text:span><text:span text:style-name="T436"><text:line-break/></text:span><text:span text:style-name="T165">4 </text:span><text:span text:style-name="T907">Intellekt</text:span><text:span text:style-name="T885">+1</text:span><text:span text:style-name="T165"><text:tab/><text:tab/></text:span><text:span text:style-name="T907">Astrogation</text:span><text:span text:style-name="T165"><text:tab/></text:span><text:span text:style-name="T908">Sprengstoff</text:span><text:span text:style-name="T165"><text:tab/><text:tab/></text:span><text:span text:style-name="T887">Ingenieur<text:tab/></text:span><text:span text:style-name="T436"><text:tab/></text:span><text:span text:style-name="T909">Navigation</text:span><text:span text:style-name="T436"><text:tab/></text:span><text:span text:style-name="T909">Wissenschaft</text:span><text:span text:style-name="T436"><text:line-break/></text:span><text:span text:style-name="T165">5 </text:span><text:span text:style-name="T907">Bildung</text:span><text:span text:style-name="T165">+1<text:tab/><text:tab/></text:span><text:span text:style-name="T907">Raumanzug</text:span><text:span text:style-name="T165"><text:tab/></text:span><text:span text:style-name="T886">Wissenschaft</text:span><text:span text:style-name="T887"><text:tab/></text:span><text:span text:style-name="T165"><text:tab/></text:span><text:span text:style-name="T908">Athletik</text:span><text:span text:style-name="T889"><text:tab/></text:span><text:span text:style-name="T436"><text:tab/></text:span><text:span text:style-name="T909">Diplomatie</text:span><text:span text:style-name="T436"><text:tab/></text:span><text:span text:style-name="T909">Schleichen</text:span><text:span text:style-name="T436"><text:line-break/></text:span><text:span text:style-name="T165">6 </text:span><text:span text:style-name="T907">Alleskönner</text:span><text:span text:style-name="T165"><text:tab/><text:tab/></text:span><text:span text:style-name="T907">Schusswaffen</text:span><text:span text:style-name="T165"><text:tab/></text:span><text:span text:style-name="T907">Alleskönner</text:span><text:span text:style-name="T165"><text:tab/><text:tab/></text:span><text:span text:style-name="T907">Astrogation</text:span><text:span text:style-name="T436"><text:tab/></text:span><text:span text:style-name="T909">Unterwelt</text:span><text:span text:style-name="T436"><text:tab/></text:span><text:span text:style-name="T909">Aufklärer</text:span><text:span text:style-name="T436"><text:line-break/></text:span><text:span text:style-name="T439">* </text:span><text:span text:style-name="T440">nur mit </text:span><text:span text:style-name="T439">Bildung</text:span><text:span text:style-name="T441">≥</text:span><text:span text:style-name="T908">8</text:span></text:p>
      <text:p text:style-name="P102"><text:span text:style-name="T442">Rang-Boni<text:tab/><text:tab/><text:tab/><text:tab/><text:tab/><text:tab/><text:tab/><text:tab/><text:tab/></text:span><text:span text:style-name="T443">Abfindung</text:span><text:span text:style-name="T444"> </text:span><text:span text:style-name="T327">w6</text:span><text:span text:style-name="T442"><text:line-break/></text:span><text:span text:style-name="T445">Rang</text:span><text:span text:style-name="T446"><text:tab/></text:span><text:span text:style-name="T910">Scout</text:span><text:span text:style-name="T890"><text:tab/><text:tab/></text:span><text:span text:style-name="T891"><text:tab/><text:tab/><text:tab/><text:tab/><text:tab/></text:span><text:span text:style-name="T447"><text:tab/></text:span><text:span text:style-name="T448">w6<text:tab/>Geld<text:tab/><text:tab/>Sachwert<text:tab/><text:tab/><text:tab/><text:tab/><text:tab/></text:span><text:span text:style-name="T446"><text:line-break/></text:span><text:span text:style-name="T447">0<text:tab/>-<text:tab/><text:tab/><text:tab/><text:tab/><text:tab/><text:tab/><text:tab/><text:tab/><text:tab/></text:span><text:span text:style-name="T449">1<text:tab/> <text:s/></text:span><text:span text:style-name="T911">20</text:span><text:span text:style-name="T449">000</text:span><text:span text:style-name="T450">₵<text:tab/></text:span><text:span text:style-name="T911">1</text:span><text:span text:style-name="T452"> </text:span><text:span text:style-name="T165">Schiffsanteil</text:span><text:span text:style-name="T449"> </text:span><text:span text:style-name="T453">(</text:span><text:span text:style-name="T911">1</text:span><text:span text:style-name="T449">000</text:span><text:span text:style-name="T450">₵/</text:span><text:span text:style-name="T453">Jahr)</text:span><text:span text:style-name="T447"><text:line-break/>1<text:tab/></text:span><text:span text:style-name="T912">Raumanzug</text:span><text:span text:style-name="T892"> 1</text:span><text:span text:style-name="T447"><text:tab/><text:tab/><text:tab/><text:tab/><text:tab/><text:tab/><text:tab/></text:span><text:span text:style-name="T449">2<text:tab/> <text:s/></text:span><text:span text:style-name="T911">2</text:span><text:span text:style-name="T891">0</text:span><text:span text:style-name="T449">000</text:span><text:span text:style-name="T450">₵<text:tab/></text:span><text:span text:style-name="T911">Intellekt</text:span><text:span text:style-name="T165">+1</text:span><text:span text:style-name="T447"><text:line-break/>2<text:tab/>-</text:span><text:span text:style-name="T892"><text:tab/><text:tab/></text:span><text:span text:style-name="T447"><text:tab/></text:span><text:span text:style-name="T892"><text:tab/></text:span><text:span text:style-name="T447"><text:tab/><text:tab/><text:tab/><text:tab/><text:tab/></text:span><text:span text:style-name="T449">3<text:tab/> <text:s/></text:span><text:span text:style-name="T911">3</text:span><text:span text:style-name="T891">0</text:span><text:span text:style-name="T449">000</text:span><text:span text:style-name="T450">₵<text:tab/></text:span><text:span text:style-name="T911">Bildung+1</text:span><text:span text:style-name="T447"><text:line-break/>3<text:tab/></text:span><text:span text:style-name="T912">Pilot</text:span><text:span text:style-name="T892"> 1<text:tab/></text:span><text:span text:style-name="T447"><text:tab/><text:tab/><text:tab/><text:tab/><text:tab/><text:tab/><text:tab/></text:span><text:span text:style-name="T449">4<text:tab/> <text:s/></text:span><text:span text:style-name="T891">300</text:span><text:span text:style-name="T449">00</text:span><text:span text:style-name="T450">₵<text:tab/></text:span><text:span text:style-name="T911">Waffe</text:span><text:span text:style-name="T447"><text:line-break/>4<text:tab/>-<text:tab/><text:tab/><text:tab/><text:tab/><text:tab/><text:tab/><text:tab/><text:tab/><text:tab/></text:span><text:span text:style-name="T449">5<text:tab/> <text:s/></text:span><text:span text:style-name="T911">5</text:span><text:span text:style-name="T449">0</text:span><text:span text:style-name="T165">0</text:span><text:span text:style-name="T449">00</text:span><text:span text:style-name="T450">₵<text:tab/></text:span><text:span text:style-name="T911">Waffe</text:span><text:span text:style-name="T447"><text:line-break/>5<text:tab/>-</text:span><text:span text:style-name="T892"><text:tab/><text:tab/></text:span><text:span text:style-name="T447"><text:tab/><text:tab/><text:tab/><text:tab/><text:tab/><text:tab/><text:tab/></text:span><text:span text:style-name="T449">6<text:tab/> <text:s/></text:span><text:span text:style-name="T911">5</text:span><text:span text:style-name="T891">0</text:span><text:span text:style-name="T449">00</text:span><text:span text:style-name="T165">0</text:span><text:span text:style-name="T450">₵<text:tab/></text:span><text:span text:style-name="T911">Scout (Schiff)</text:span><text:span text:style-name="T447"><text:line-break/>6<text:tab/>-<text:tab/><text:tab/><text:tab/>-<text:tab/><text:tab/><text:tab/><text:tab/><text:tab/><text:tab/></text:span><text:span text:style-name="T165">7<text:tab/> <text:s/></text:span><text:span text:style-name="T911">5</text:span><text:span text:style-name="T891">0</text:span><text:span text:style-name="T449">000</text:span><text:span text:style-name="T450">₵<text:tab/></text:span><text:span text:style-name="T911">Scout (Schiff)</text:span></text:p>
      <text:p text:style-name="P69"><text:span text:style-name="T459">Unglück </text:span><text:span text:style-name="T460">w6</text:span><text:span text:style-name="T461"> </text:span><text:span text:style-name="T462">(nur wenn „Durchkommen“ </text:span><text:span text:style-name="T463">gescheitert ist </text:span><text:span text:style-name="T462">oder bei entsprechendem Ereignis)</text:span><text:span text:style-name="T464"><text:line-break/>1<text:tab/></text:span><text:span text:style-name="T465">S</text:span><text:span text:style-name="T464">chwer</text:span><text:span text:style-name="T465">e</text:span><text:span text:style-name="T464"> </text:span><text:span text:style-name="T465">V</text:span><text:span text:style-name="T464">erletz</text:span><text:span text:style-name="T465">ung</text:span><text:span text:style-name="T464">: </text:span><text:span text:style-name="T466">siehe </text:span><text:span text:style-name="T464">2 auf Verletzung</text:span><text:span text:style-name="T466">s-Tabelle</text:span><text:span text:style-name="T464"> </text:span><text:span text:style-name="T467">oder 2x w6 </text:span><text:span text:style-name="T466">werfen</text:span><text:span text:style-name="T467"> und </text:span><text:span text:style-name="T468">niedrigeres</text:span><text:span text:style-name="T467"> nehmen</text:span><text:span text:style-name="T464"><text:line-break/>2<text:tab/></text:span><text:span text:style-name="T913">Schwer </text:span><text:span text:style-name="T914">traumatisiert </text:span><text:span text:style-name="T913">von all dem was du gesehen und durchlitten hast</text:span><text:span text:style-name="T464">: </text:span><text:span text:style-name="T914">Intellekt|Sozialstatus-1</text:span><text:span text:style-name="T470"><text:line-break/></text:span><text:span text:style-name="T464">3<text:tab/></text:span><text:span text:style-name="T913">Schiff h</text:span><text:span text:style-name="T915">avarie</text:span><text:span text:style-name="T913">rt</text:span><text:span text:style-name="T915">, in kleinen </text:span><text:span text:style-name="T913">Sprüngen</text:span><text:span text:style-name="T915"> zurück zur Basis </text:span><text:span text:style-name="T913">durchschlagen</text:span><text:span text:style-name="T893">: </text:span><text:span text:style-name="T915">+w6 Kontakte, +w3 Feinde<text:line-break/></text:span><text:span text:style-name="T461">4<text:tab/></text:span><text:span text:style-name="T913">Die </text:span><text:span text:style-name="T916">Zuständigkeiten </text:span><text:span text:style-name="T913">sind </text:span><text:span text:style-name="T916">unklar, </text:span><text:span text:style-name="T913">aber du setzt dich durch</text:span><text:span text:style-name="T461">: </text:span><text:span text:style-name="T916">Diplomatie 1, Rivale+1</text:span><text:span text:style-name="T461"><text:line-break/>5<text:tab/></text:span><text:span text:style-name="T916">Amnesie</text:span><text:span text:style-name="T461">: </text:span><text:span text:style-name="T916">du </text:span><text:span text:style-name="T913">wurdest</text:span><text:span text:style-name="T916"> </text:span><text:span text:style-name="T913">bewusstlos auf</text:span><text:span text:style-name="T916"> deinem Schiff in einem </text:span><text:span text:style-name="T913">unbesiedelten</text:span><text:span text:style-name="T916"> System </text:span><text:span text:style-name="T913">gefunden</text:span><text:span text:style-name="T461"><text:line-break/>6<text:tab/></text:span><text:span text:style-name="T472">Du erleidest eine </text:span><text:span text:style-name="T473">V</text:span><text:span text:style-name="T461">erletz</text:span><text:span text:style-name="T473">ung: </text:span><text:span text:style-name="T466">Wurf auf Verletzungs-Tabelle</text:span></text:p>
      <text:p text:style-name="P70"><text:span text:style-name="T66">Ereignis 2w6</text:span><text:line-break/><text:span text:style-name="T539">2</text:span><text:tab/><text:span text:style-name="T540">Du hast </text:span>Glück im Unglück: <text:span text:style-name="T541">Wurf auf </text:span>Unglück<text:span text:style-name="T542">s-Tabelle</text:span>, aber <text:span text:style-name="T540">deine </text:span>Karriere <text:span text:style-name="T540">ist </text:span>nicht beendet<text:line-break/><text:span text:style-name="T539">3</text:span><text:tab/><text:span text:style-name="T917">Schiff </text:span><text:span text:style-name="T918">von Feinden </text:span><text:span text:style-name="T917">überfallen</text:span>: <text:span text:style-name="T917">abhauen</text:span><text:span text:style-name="T897">→</text:span><text:span text:style-name="T917">Pilot 8+, verhandeln→Überreden 10+ </text:span><text:span text:style-name="T919">immer Feind+1,</text:span><text:span text:style-name="T917"><text:line-break/><text:tab/>ja→</text:span><text:span text:style-name="T919">Sensoren 1 nein→Entlassung</text:span><text:line-break/><text:span text:style-name="T539">4<text:tab/></text:span><text:span text:style-name="T918">Fremden </text:span><text:span text:style-name="T920">Planet erkundet</text:span><text:span text:style-name="T545">: </text:span><text:span text:style-name="T920">Tiere</text:span><text:span text:style-name="T897"> 1|</text:span><text:span text:style-name="T920">Überleben</text:span><text:span text:style-name="T897"> 1|</text:span><text:span text:style-name="T920">Aufklärer</text:span><text:span text:style-name="T897"> 1|</text:span><text:span text:style-name="T920">Wissenschaft</text:span><text:span text:style-name="T897"> 1</text:span><text:span text:style-name="T539"><text:line-break/></text:span><text:span text:style-name="T546">5<text:tab/></text:span><text:span text:style-name="T921">E</text:span><text:span text:style-name="T918">in e</text:span><text:span text:style-name="T921">xemplarischer Erfolg, </text:span><text:span text:style-name="T918">Belobigung durch deinen Vorgesetzten</text:span><text:span text:style-name="T546">: </text:span><text:span text:style-name="T897">Abschlags-Wurf+1</text:span><text:span text:style-name="T546"><text:line-break/>6<text:tab/></text:span><text:span text:style-name="T922">Langwierige </text:span><text:span text:style-name="T921">Fernerkundung gelungen</text:span><text:span text:style-name="T546">: </text:span><text:span text:style-name="T921">Astrogation 1|Elektronik 1|Navigation 1|Pilot 1|Mechanik 1</text:span><text:span text:style-name="T546"><text:line-break/>7<text:tab/>Lebens-Ereignis: </text:span><text:span text:style-name="T547">2</text:span><text:span text:style-name="T548">w6 auf </text:span><text:span text:style-name="T547">die </text:span><text:span text:style-name="T548">Tabelle</text:span><text:span text:style-name="T546"><text:line-break/>8<text:tab/></text:span><text:span text:style-name="T922">Du hast die M</text:span><text:span text:style-name="T923">öglichkeit Aliens </text:span><text:span text:style-name="T922">auf ihrem Planeten </text:span><text:span text:style-name="T923">auszuspähen</text:span><text:span text:style-name="T546">: </text:span><text:span text:style-name="T922">ja→</text:span><text:span text:style-name="T921">Elektronik|Täuschen 8+<text:line-break/><text:tab/>ja→Freund+1 </text:span><text:span text:style-name="T923">(Imperium)</text:span><text:span text:style-name="T921">, </text:span><text:span text:style-name="T554">+</text:span><text:span text:style-name="T921">2</text:span><text:span text:style-name="T348"> auf Beförderungs-Wurf, </text:span><text:span text:style-name="T898">nein→</text:span><text:span text:style-name="T921">Unglücksfall aber nicht entlassen</text:span><text:span text:style-name="T546"><text:line-break/></text:span><text:span text:style-name="T348">9<text:tab/></text:span><text:span text:style-name="T924">Rettungseinsatz</text:span><text:span text:style-name="T348">: </text:span><text:span text:style-name="T924">Medizin|Ingenieur 8+ ja→Kontakt+1, </text:span><text:span text:style-name="T348">Beförderungs-Wurf </text:span><text:span text:style-name="T924">+2</text:span><text:span text:style-name="T348"> </text:span><text:span text:style-name="T924">nein→Feind+1</text:span><text:span text:style-name="T348"><text:line-break/>10<text:tab/></text:span><text:span text:style-name="T925">Fernerkundung</text:span><text:span text:style-name="T899">:</text:span><text:span text:style-name="T552"> </text:span><text:span text:style-name="T925">Überleben|Pilot 8+ ja→Kontakt+1 (Alien), beliebiger Skill+1, nein→Unglück</text:span><text:span text:style-name="T552"><text:line-break/>11<text:tab/></text:span><text:span text:style-name="T922">Als </text:span><text:span text:style-name="T926">Kurier fürs Imperium </text:span><text:span text:style-name="T922">mit wichtigen Depeschen</text:span><text:span text:style-name="T926">:</text:span><text:span text:style-name="T899"> </text:span><text:span text:style-name="T926">Diplomatie</text:span><text:span text:style-name="T554">+1</text:span><text:span text:style-name="T899">|</text:span><text:span text:style-name="T554">+4</text:span><text:span text:style-name="T348"> auf nächsten Beförderungs-Wurf<text:line-break/></text:span><text:span text:style-name="T555">12<text:tab/></text:span><text:span text:style-name="T922">Rohstoffreiche neue </text:span><text:span text:style-name="T926">Welt </text:span><text:span text:style-name="T922">mit habitabler Atmosphäre </text:span><text:span text:style-name="T926">entdeckt</text:span><text:span text:style-name="T555">: sofortige </text:span><text:span text:style-name="T348">Beförderung</text:span></text:p>
      <text:p text:style-name="P103"><text:span text:style-name="T556">Beförderung</text:span><text:span text:style-name="T557">:<text:tab/><text:tab/></text:span><text:span text:style-name="T927">Kurier</text:span><text:span text:style-name="T503"> </text:span><text:span text:style-name="T879">Bildung</text:span><text:span text:style-name="T503"> </text:span><text:span text:style-name="T928">9</text:span><text:span text:style-name="T503">+<text:tab/><text:tab/></text:span><text:span text:style-name="T927">Vermesser</text:span><text:span text:style-name="T503"> </text:span><text:span text:style-name="T824">Intellekt</text:span><text:span text:style-name="T503"> </text:span><text:span text:style-name="T879">8</text:span><text:span text:style-name="T503">+<text:tab/><text:tab/></text:span><text:span text:style-name="T927">Erkunder</text:span><text:span text:style-name="T503"> </text:span><text:span text:style-name="T879">Bildung</text:span><text:span text:style-name="T503"> </text:span><text:span text:style-name="T928">7</text:span><text:span text:style-name="T503">+</text:span></text:p>
      <text:p text:style-name="P101"><text:span text:style-name="T421">1</text:span><text:span text:style-name="T929">3</text:span><text:span text:style-name="T421"> </text:span><text:span text:style-name="T929">Gefängnis</text:span><text:span text:style-name="T880"><text:tab/></text:span><text:span text:style-name="T422">Bewerbung</text:span><text:span text:style-name="T197">: -<text:tab/><text:tab/></text:span><text:span text:style-name="T930">Entlassung</text:span><text:span text:style-name="T931">: </text:span><text:span text:style-name="T932">Beförderungs-Wurf &gt; </text:span><text:span text:style-name="T933">Führungswert<text:line-break/></text:span><text:span text:style-name="T431"><text:tab/><text:tab/><text:tab/>Durchkommen<text:tab/><text:tab/>Beförderung<text:tab/></text:span><text:span text:style-name="T433"><text:tab/></text:span><text:span text:style-name="T934">Führung </text:span><text:span text:style-name="T935">Anfangs</text:span><text:span text:style-name="T936">wert=w6+2<text:line-break/></text:span><text:span text:style-name="T937">Insasse</text:span><text:span text:style-name="T902"><text:tab/></text:span><text:span text:style-name="T433"><text:tab/>Ausdauer </text:span><text:span text:style-name="T938">7</text:span><text:span text:style-name="T433">+<text:tab/><text:tab/></text:span><text:span text:style-name="T938">Stärke</text:span><text:span text:style-name="T433"> </text:span><text:span text:style-name="T938">7</text:span><text:span text:style-name="T433">+<text:tab/><text:tab/><text:tab/></text:span><text:span text:style-name="T934">Führungswert </text:span><text:span text:style-name="T936">maximal 12</text:span><text:span text:style-name="T432"><text:line-break/></text:span><text:span text:style-name="T939">Brutalo</text:span><text:span text:style-name="T905"><text:tab/><text:tab/></text:span><text:span text:style-name="T938">Stärke</text:span><text:span text:style-name="T433"> </text:span><text:span text:style-name="T938">8</text:span><text:span text:style-name="T433">+<text:tab/><text:tab/><text:tab/>Ausdauer </text:span><text:span text:style-name="T938">6</text:span><text:span text:style-name="T433">+<text:tab/><text:tab/></text:span><text:span text:style-name="T432"><text:line-break/></text:span><text:span text:style-name="T937">Dealer<text:tab/></text:span><text:span text:style-name="T905"><text:tab/></text:span><text:span text:style-name="T938">Intellekt</text:span><text:span text:style-name="T433"> </text:span><text:span text:style-name="T938">9</text:span><text:span text:style-name="T433">+<text:tab/><text:tab/>Ausdauer </text:span><text:span text:style-name="T938">5</text:span><text:span text:style-name="T433">+<text:tab/><text:tab/></text:span></text:p>
      <text:p text:style-name="P63"><text:span text:style-name="T434">Skills</text:span> <text:span text:style-name="T327">w6</text:span><text:span text:style-name="T165"><text:line-break/></text:span><text:span text:style-name="T166"> <text:s text:c="2"/>Persönlich<text:tab/><text:tab/>Basis<text:tab/><text:tab/></text:span><text:span text:style-name="T940">Insasse</text:span><text:span text:style-name="T906"><text:tab/></text:span><text:span text:style-name="T166"><text:tab/></text:span><text:span text:style-name="T940">Brutalo<text:tab/></text:span><text:span text:style-name="T166"><text:tab/></text:span><text:span text:style-name="T940">Dealer</text:span><text:span text:style-name="T906"><text:tab/></text:span><text:span text:style-name="T884"> <text:s text:c="7"/></text:span><text:span text:style-name="T166"><text:line-break/></text:span><text:span text:style-name="T165">1 </text:span><text:span text:style-name="T907">Stärke</text:span><text:span text:style-name="T885">+1<text:tab/></text:span><text:span text:style-name="T165"><text:tab/></text:span><text:span text:style-name="T941">Athletik</text:span><text:span text:style-name="T886"><text:tab/></text:span><text:span text:style-name="T165"><text:tab/></text:span><text:span text:style-name="T941">Schleichen</text:span><text:span text:style-name="T436"><text:tab/></text:span><text:span text:style-name="T889">Über</text:span><text:span text:style-name="T888">reden</text:span><text:span text:style-name="T436"><text:tab/></text:span><text:span text:style-name="T941">Ermitteln</text:span><text:span text:style-name="T436"><text:line-break/></text:span><text:span text:style-name="T165">2 </text:span><text:span text:style-name="T942">Unbewaffnet</text:span><text:span text:style-name="T165"><text:tab/><text:tab/></text:span><text:span text:style-name="T941">Täuschen<text:tab/></text:span><text:span text:style-name="T165"><text:tab/></text:span><text:span text:style-name="T942">Unbewaffnet</text:span><text:span text:style-name="T908"><text:tab/></text:span><text:span text:style-name="T942">Unbewaffnet</text:span><text:span text:style-name="T436"><text:tab/></text:span><text:span text:style-name="T941">Handeln</text:span><text:span text:style-name="T436"><text:line-break/></text:span><text:span text:style-name="T165">3 </text:span><text:span text:style-name="T885">Ausdauer</text:span><text:span text:style-name="T165">+1<text:tab/><text:tab/></text:span><text:span text:style-name="T941">Ausbildung</text:span><text:span text:style-name="T165"><text:tab/></text:span><text:span text:style-name="T941">Unterwelt</text:span><text:span text:style-name="T908"><text:tab/></text:span><text:span text:style-name="T942">Unbewaffnet</text:span><text:span text:style-name="T436"><text:tab/></text:span><text:span text:style-name="T941">Täuschen</text:span><text:span text:style-name="T436"><text:line-break/></text:span><text:span text:style-name="T165">4 </text:span><text:span text:style-name="T907">Alleskönner</text:span><text:span text:style-name="T165"><text:tab/><text:tab/></text:span><text:span text:style-name="T941">Unterwelt</text:span><text:span text:style-name="T165"><text:tab/></text:span><text:span text:style-name="T941">Überleben</text:span><text:span text:style-name="T436"><text:tab/></text:span><text:span text:style-name="T941">Klinge<text:tab/></text:span><text:span text:style-name="T436"><text:tab/></text:span><text:span text:style-name="T941">Unterwelt</text:span><text:span text:style-name="T436"><text:line-break/></text:span><text:span text:style-name="T165">5 </text:span><text:span text:style-name="T907">Bildung</text:span><text:span text:style-name="T165">+1<text:tab/><text:tab/></text:span><text:span text:style-name="T942">Unbewaffnet</text:span><text:span text:style-name="T165"><text:tab/></text:span><text:span text:style-name="T908">Athletik</text:span><text:span text:style-name="T889"><text:tab/></text:span><text:span text:style-name="T436"><text:tab/></text:span><text:span text:style-name="T908">Athletik</text:span><text:span text:style-name="T436"><text:tab/><text:tab/></text:span><text:span text:style-name="T909">Schlei</text:span><text:span text:style-name="T941">chen</text:span><text:span text:style-name="T436"><text:line-break/></text:span><text:span text:style-name="T165">6 </text:span><text:span text:style-name="T943">Glücksspiel</text:span><text:span text:style-name="T165"><text:tab/><text:tab/></text:span><text:span text:style-name="T889">Über</text:span><text:span text:style-name="T888">reden</text:span><text:span text:style-name="T165"><text:tab/></text:span><text:span text:style-name="T941">Mechanik<text:tab/></text:span><text:span text:style-name="T436"><text:tab/></text:span><text:span text:style-name="T908">Athletik</text:span><text:span text:style-name="T436"><text:tab/><text:tab/></text:span><text:span text:style-name="T941">Verwaltung</text:span><text:span text:style-name="T436"><text:line-break/></text:span><text:span text:style-name="T439">* </text:span><text:span text:style-name="T440">nur mit </text:span><text:span text:style-name="T439">Bildung</text:span><text:span text:style-name="T441">≥</text:span><text:span text:style-name="T908">8</text:span></text:p>
      <text:p text:style-name="P104"><text:span text:style-name="T442">Rang-Boni<text:tab/><text:tab/><text:tab/><text:tab/><text:tab/><text:tab/><text:tab/><text:tab/><text:tab/></text:span><text:span text:style-name="T443">Abfindung</text:span><text:span text:style-name="T444"> </text:span><text:span text:style-name="T327">w6</text:span><text:span text:style-name="T442"><text:line-break/></text:span><text:span text:style-name="T445">Rang</text:span><text:span text:style-name="T446"><text:tab/></text:span><text:span text:style-name="T910"><text:tab/></text:span><text:span text:style-name="T890"><text:tab/><text:tab/></text:span><text:span text:style-name="T891"><text:tab/><text:tab/><text:tab/><text:tab/><text:tab/></text:span><text:span text:style-name="T447"><text:tab/></text:span><text:span text:style-name="T448">w6<text:tab/>Geld<text:tab/><text:tab/>Sachwert<text:tab/><text:tab/><text:tab/><text:tab/><text:tab/></text:span><text:span text:style-name="T446"><text:line-break/></text:span><text:span text:style-name="T447">0<text:tab/></text:span><text:span text:style-name="T944">Unbewaffnet</text:span><text:span text:style-name="T447"><text:tab/><text:tab/><text:tab/><text:tab/><text:tab/><text:tab/><text:tab/></text:span><text:span text:style-name="T449">1<text:tab/> <text:s/>-</text:span><text:span text:style-name="T450"><text:tab/><text:tab/></text:span><text:span text:style-name="T945">Kontakt</text:span><text:span text:style-name="T447"><text:line-break/>1<text:tab/></text:span><text:span text:style-name="T912">-</text:span><text:span text:style-name="T447"><text:tab/><text:tab/><text:tab/><text:tab/><text:tab/><text:tab/><text:tab/><text:tab/><text:tab/></text:span><text:span text:style-name="T449">2<text:tab/> <text:s/>-</text:span><text:span text:style-name="T450"><text:tab/><text:tab/></text:span><text:span text:style-name="T945">Klinge</text:span><text:span text:style-name="T447"><text:line-break/>2<text:tab/></text:span><text:span text:style-name="T944">Athletik 1</text:span><text:span text:style-name="T892"><text:tab/></text:span><text:span text:style-name="T447"><text:tab/></text:span><text:span text:style-name="T892"><text:tab/></text:span><text:span text:style-name="T447"><text:tab/><text:tab/><text:tab/><text:tab/><text:tab/></text:span><text:span text:style-name="T449">3<text:tab/> <text:s/></text:span><text:span text:style-name="T945">1</text:span><text:span text:style-name="T449">00</text:span><text:span text:style-name="T450">₵<text:tab/></text:span><text:span text:style-name="T945">Täuschen|Überreden|Schleichen</text:span><text:span text:style-name="T447"><text:line-break/>3<text:tab/></text:span><text:span text:style-name="T912">-<text:tab/></text:span><text:span text:style-name="T892"><text:tab/></text:span><text:span text:style-name="T447"><text:tab/><text:tab/><text:tab/><text:tab/><text:tab/><text:tab/><text:tab/></text:span><text:span text:style-name="T449">4<text:tab/> <text:s/></text:span><text:span text:style-name="T945">2</text:span><text:span text:style-name="T449">00</text:span><text:span text:style-name="T450">₵<text:tab/></text:span><text:span text:style-name="T945">Freund</text:span><text:span text:style-name="T447"><text:line-break/>4<text:tab/></text:span><text:span text:style-name="T944">Recht 1</text:span><text:span text:style-name="T447"><text:tab/><text:tab/><text:tab/><text:tab/><text:tab/><text:tab/><text:tab/><text:tab/></text:span><text:span text:style-name="T449">5<text:tab/> <text:s/></text:span><text:span text:style-name="T911">5</text:span><text:span text:style-name="T449">00</text:span><text:span text:style-name="T450">₵<text:tab/></text:span><text:span text:style-name="T945">Nahkampf|Aufklärer|Unterwelt</text:span><text:span text:style-name="T447"><text:line-break/>5<text:tab/>-</text:span><text:span text:style-name="T892"><text:tab/><text:tab/></text:span><text:span text:style-name="T447"><text:tab/><text:tab/><text:tab/><text:tab/><text:tab/><text:tab/><text:tab/></text:span><text:span text:style-name="T449">6<text:tab/></text:span><text:span text:style-name="T945">1</text:span><text:span text:style-name="T891">0</text:span><text:span text:style-name="T449">0</text:span><text:span text:style-name="T165">0</text:span><text:span text:style-name="T450">₵<text:tab/></text:span><text:span text:style-name="T945">Stärke+1|Ausdauer+1</text:span><text:span text:style-name="T447"><text:line-break/>6<text:tab/></text:span><text:span text:style-name="T944">Ausdauer+1</text:span><text:span text:style-name="T447"><text:tab/>-<text:tab/><text:tab/><text:tab/><text:tab/><text:tab/><text:tab/></text:span><text:span text:style-name="T165">7<text:tab/></text:span><text:span text:style-name="T945">2</text:span><text:span text:style-name="T911">5</text:span><text:span text:style-name="T449">00</text:span><text:span text:style-name="T450">₵<text:tab/></text:span><text:span text:style-name="T945">Täuschen &amp; Überreden &amp; Schleichen</text:span></text:p>
      <text:p text:style-name="P69"><text:span text:style-name="T459">Unglück </text:span><text:span text:style-name="T460">w6</text:span><text:span text:style-name="T461"> </text:span><text:span text:style-name="T462">(nur wenn „Durchkommen“ </text:span><text:span text:style-name="T463">gescheitert ist </text:span><text:span text:style-name="T462">oder bei entsprechendem Ereignis)</text:span><text:span text:style-name="T464"><text:line-break/>1<text:tab/></text:span><text:span text:style-name="T465">S</text:span><text:span text:style-name="T464">chwer</text:span><text:span text:style-name="T465">e</text:span><text:span text:style-name="T464"> </text:span><text:span text:style-name="T465">V</text:span><text:span text:style-name="T464">erletz</text:span><text:span text:style-name="T465">ung</text:span><text:span text:style-name="T464">: </text:span><text:span text:style-name="T466">siehe </text:span><text:span text:style-name="T464">2 auf Verletzung</text:span><text:span text:style-name="T466">s-Tabelle</text:span><text:span text:style-name="T464"> </text:span><text:span text:style-name="T467">oder 2x w6 </text:span><text:span text:style-name="T466">werfen</text:span><text:span text:style-name="T467"> und </text:span><text:span text:style-name="T468">niedrigeres</text:span><text:span text:style-name="T467"> nehmen</text:span><text:span text:style-name="T464"><text:line-break/>2<text:tab/></text:span><text:span text:style-name="T946">Ein Wärter beschuldigt dich, ihn angegriffen zu haben</text:span><text:span text:style-name="T464">: </text:span><text:span text:style-name="T947">Bewährungs-Schwellwert+2</text:span><text:span text:style-name="T470"><text:line-break/></text:span><text:span text:style-name="T464">3<text:tab/></text:span><text:span text:style-name="T946">Eine Knast-</text:span><text:span text:style-name="T948">Gang verfolgt dich, kämpfen?</text:span><text:span text:style-name="T893">: </text:span><text:span text:style-name="T948">nein→alle Abschläge verloren ja→Unbewaffnet 8+<text:line-break/><text:tab/>ja→Feind+1, </text:span><text:span text:style-name="T947">Bewährungs-Schwellwert+</text:span><text:span text:style-name="T948">1 </text:span><text:span text:style-name="T949">nein→</text:span><text:span text:style-name="T467">2x w6 auf </text:span><text:span text:style-name="T949">Verletzung</text:span><text:span text:style-name="T467"> und </text:span><text:span text:style-name="T468">niedrigeres</text:span><text:span text:style-name="T467"> nehmen</text:span><text:span text:style-name="T915"><text:line-break/></text:span><text:span text:style-name="T461">4<text:tab/></text:span><text:span text:style-name="T946">Ein </text:span><text:span text:style-name="T947">Wärter </text:span><text:span text:style-name="T949">hasst dich </text:span><text:span text:style-name="T946">und lässt es dich spüren</text:span><text:span text:style-name="T461">: </text:span><text:span text:style-name="T950">Feind+1</text:span><text:span text:style-name="T916">, </text:span><text:span text:style-name="T947">Bewährungs-Schwellwert+</text:span><text:span text:style-name="T948">1</text:span><text:span text:style-name="T461"><text:line-break/>5<text:tab/></text:span><text:span text:style-name="T946">Dein Fall wird öffentlich diskutiert und deine Familie und eine Freunde belästigt</text:span><text:span text:style-name="T461">: </text:span><text:span text:style-name="T950">Sozialstatus-1</text:span><text:span text:style-name="T461"><text:line-break/>6<text:tab/></text:span><text:span text:style-name="T472">Du erleidest eine </text:span><text:span text:style-name="T473">V</text:span><text:span text:style-name="T461">erletz</text:span><text:span text:style-name="T473">ung: </text:span><text:span text:style-name="T466">Wurf auf Verletzungs-Tabelle</text:span></text:p>
      <text:p text:style-name="P105"><text:span text:style-name="T66">Ereignis 2w6</text:span><text:line-break/><text:span text:style-name="T539">2</text:span><text:tab/><text:span text:style-name="T540">Du hast </text:span>Glück im Unglück: <text:span text:style-name="T541">Wurf auf </text:span>Unglück<text:span text:style-name="T542">s-Tabelle</text:span>, aber <text:span text:style-name="T540">deine </text:span>Karriere <text:span text:style-name="T540">ist </text:span>nicht beendet<text:line-break/><text:span text:style-name="T539">3</text:span><text:tab/><text:span text:style-name="T951">Ausbruch möglich?</text:span>: <text:span text:style-name="T917">abhauen</text:span><text:span text:style-name="T897">→</text:span><text:span text:style-name="T952">Schleichen|Täuschen</text:span><text:span text:style-name="T917"> </text:span><text:span text:style-name="T952">10</text:span><text:span text:style-name="T917">+ </text:span><text:span text:style-name="T952">ja→frei nein→Führung+2</text:span><text:span text:style-name="T917"><text:line-break/></text:span><text:span text:style-name="T539">4<text:tab/></text:span><text:span text:style-name="T952">Harte Zwangsarbeit</text:span><text:span text:style-name="T545">: </text:span><text:span text:style-name="T952">Ausdauer 8+ ja→Führung-1 Athletik</text:span><text:span text:style-name="T897"> 1|</text:span><text:span text:style-name="T952">Mechanik</text:span><text:span text:style-name="T897"> 1|</text:span><text:span text:style-name="T952">Unbew.</text:span><text:span text:style-name="T897"> 1 </text:span><text:span text:style-name="T952">nein→Führung+1 </text:span><text:span text:style-name="T539"><text:line-break/></text:span><text:span text:style-name="T546">5<text:tab/></text:span><text:span text:style-name="T952">Gangmitglied werden?:</text:span><text:span text:style-name="T546"> </text:span><text:span text:style-name="T952">Überreden|Unbewaffnet 8+ nein→Feind+1<text:line-break/><text:tab/>ja→Führung +1, alle Beförderungs-Würfe+1, Täuschen 1|Überreden 1|Unbewaffnet 1</text:span><text:span text:style-name="T546"><text:line-break/>6<text:tab/></text:span><text:span text:style-name="T952">Ausbildung </text:span><text:span text:style-name="T953">im Gefängnis</text:span><text:span text:style-name="T546">: </text:span><text:span text:style-name="T952">Bildung 8+ ja→beliebiger Skill außer Alleskönner</text:span><text:span text:style-name="T546"><text:line-break/>7<text:tab/></text:span><text:span text:style-name="T952">Gefängnis-</text:span><text:span text:style-name="T546">Ereignis:<text:tab/></text:span><text:span text:style-name="T954">1</text:span><text:span text:style-name="T955"> Aufstand w3=1 verletzt w3=3 Abschlag<text:tab/><text:tab/></text:span><text:span text:style-name="T954">2</text:span><text:span text:style-name="T955"> Kontakt+1<text:tab/></text:span><text:span text:style-name="T954">3</text:span><text:span text:style-name="T955"> Rivale+1<text:line-break/><text:tab/></text:span><text:span text:style-name="T954">4</text:span><text:span text:style-name="T955"> Führung=w6+2<text:tab/></text:span><text:span text:style-name="T954">5</text:span><text:span text:style-name="T955"> gute Führung, </text:span><text:span text:style-name="T952">Führung-2<text:tab/><text:tab/><text:tab/></text:span><text:span text:style-name="T954">6</text:span><text:span text:style-name="T955"> Kampf: Unbewaffnet 8+ nein→verletzt</text:span><text:span text:style-name="T546"><text:line-break/>8<text:tab/></text:span><text:span text:style-name="T952">Gespräch mit Bewährungshelfer</text:span><text:span text:style-name="T546">: </text:span><text:span text:style-name="T952">Führung-1</text:span><text:span text:style-name="T921"><text:line-break/></text:span><text:span text:style-name="T348">9<text:tab/></text:span><text:span text:style-name="T956">neuer Anwalt, wie gut?</text:span><text:span text:style-name="T348">: </text:span><text:span text:style-name="T956">1000</text:span><text:span text:style-name="T957">₵</text:span><text:span text:style-name="T956">*Recht^2, 2w6+Anwalt-Skill 8+ yes→</text:span><text:span text:style-name="T952">Führung-</text:span><text:span text:style-name="T956">w6</text:span><text:span text:style-name="T348"><text:line-break/>10<text:tab/></text:span><text:span text:style-name="T956">Kapo geworden</text:span><text:span text:style-name="T899">:</text:span><text:span text:style-name="T552"> </text:span><text:span text:style-name="T956">Verwaltung+1|Recht+1|Computer+1</text:span><text:span text:style-name="T925">|</text:span><text:span text:style-name="T956">Steward+1</text:span><text:span text:style-name="T552"><text:line-break/>11<text:tab/></text:span><text:span text:style-name="T956">Wärter hilft dir</text:span><text:span text:style-name="T926">:</text:span><text:span text:style-name="T899"> </text:span><text:span text:style-name="T952">Führung-2</text:span><text:span text:style-name="T348"><text:line-break/></text:span><text:span text:style-name="T555">12<text:tab/></text:span><text:span text:style-name="T956">Wärter </text:span><text:span text:style-name="T958">in Gefahr, helfen?</text:span><text:span text:style-name="T555">: </text:span><text:span text:style-name="T958">2w6 8+ ja→Freund+1,</text:span><text:span text:style-name="T899"> </text:span><text:span text:style-name="T952">Führung-2 </text:span><text:span text:style-name="T958">nein→Verletzung</text:span></text:p>
      <text:p text:style-name="P106"><text:span text:style-name="T556">Beförderung</text:span><text:span text:style-name="T557">:<text:tab/><text:tab/></text:span><text:span text:style-name="T959">Insasse</text:span><text:span text:style-name="T503"> </text:span><text:span text:style-name="T960">Stärke</text:span><text:span text:style-name="T503"> </text:span><text:span text:style-name="T960">7</text:span><text:span text:style-name="T503">+<text:tab/><text:tab/></text:span><text:span text:style-name="T959">Brutalo</text:span><text:span text:style-name="T503"> </text:span><text:span text:style-name="T960">Ausdauer</text:span><text:span text:style-name="T503"> </text:span><text:span text:style-name="T960">6</text:span><text:span text:style-name="T503">+<text:tab/><text:tab/><text:tab/></text:span><text:span text:style-name="T959">Dealer</text:span><text:span text:style-name="T503"> </text:span><text:span text:style-name="T960">Ausdauer</text:span><text:span text:style-name="T503"> </text:span><text:span text:style-name="T960">5</text:span><text:span text:style-name="T503">+</text:span></text:p>
      <text:p text:style-name="P107"><text:span text:style-name="T961">X</text:span><text:span text:style-name="T421"> </text:span><text:span text:style-name="T961">Psioniker</text:span><text:span text:style-name="T197"><text:tab/><text:tab/></text:span><text:span text:style-name="T422">Bewerbung</text:span><text:span text:style-name="T197">: </text:span><text:span text:style-name="T962">Psi</text:span><text:span text:style-name="T197"> 6+</text:span><text:span text:style-name="T423"> (-1 pro vorheriger Karriere)</text:span></text:p>
      <text:p text:style-name="P108"><text:tab/><text:tab/><text:tab/><text:tab/>Durchkommen<text:tab/>Beförderung<text:tab/><text:line-break/><text:span text:style-name="T963">Wildes Talent</text:span><text:span text:style-name="T197"><text:tab/></text:span><text:span text:style-name="T962">Sozialstatus</text:span><text:span text:style-name="T197"> 6+<text:tab/>Intellekt 6+</text:span><text:span text:style-name="T196"><text:line-break/></text:span><text:span text:style-name="T963">Psi-Gelehrter<text:tab/></text:span><text:span text:style-name="T197"><text:tab/></text:span><text:span text:style-name="T962">Bildung</text:span><text:span text:style-name="T197"> </text:span><text:span text:style-name="T962">4</text:span><text:span text:style-name="T197">+<text:tab/><text:tab/></text:span><text:span text:style-name="T962">Bildung</text:span><text:span text:style-name="T197"> </text:span><text:span text:style-name="T962">8</text:span><text:span text:style-name="T197">+</text:span><text:span text:style-name="T196"><text:line-break/></text:span><text:span text:style-name="T963">Psi-Krieger</text:span><text:span text:style-name="T197"><text:tab/><text:tab/>Ausdauer </text:span><text:span text:style-name="T962">6</text:span><text:span text:style-name="T197">+<text:tab/><text:tab/>Ausdauer </text:span><text:span text:style-name="T962">6</text:span><text:span text:style-name="T197">+</text:span></text:p>
      <text:p text:style-name="P63"><text:span text:style-name="T434">Skills</text:span> <text:span text:style-name="T327">w6</text:span><text:span text:style-name="T165"><text:line-break/></text:span><text:span text:style-name="T166"> <text:s text:c="2"/>Persönlich<text:tab/><text:tab/>Basis<text:tab/><text:tab/>Fortgeschritten</text:span><text:span text:style-name="T435">*</text:span><text:span text:style-name="T166"><text:tab/></text:span><text:span text:style-name="T964">Wildes Talent</text:span><text:span text:style-name="T166"><text:tab/></text:span><text:span text:style-name="T964">Psi Gelehrter<text:tab/>Psi Krieger <text:s text:c="6"/></text:span><text:span text:style-name="T166"><text:line-break/></text:span><text:span text:style-name="T165">1 </text:span><text:span text:style-name="T965">Bildung+1<text:tab/></text:span><text:span text:style-name="T165"><text:tab/></text:span><text:span text:style-name="T965">Telepathie</text:span><text:span text:style-name="T165"><text:tab/></text:span><text:span text:style-name="T965">Sprachen</text:span><text:span text:style-name="T165"><text:tab/><text:tab/><text:tab/></text:span><text:span text:style-name="T965">Telepathie</text:span><text:span text:style-name="T436"><text:tab/></text:span><text:span text:style-name="T965">Telepathie</text:span><text:span text:style-name="T436"><text:tab/></text:span><text:span text:style-name="T965">Telepathie</text:span><text:span text:style-name="T436"><text:line-break/></text:span><text:span text:style-name="T165">2 Intellekt+1<text:tab/><text:tab/></text:span><text:span text:style-name="T965">Hellsehen<text:tab/><text:tab/>Kunst</text:span><text:span text:style-name="T165"><text:tab/><text:tab/><text:tab/></text:span><text:span text:style-name="T965">Telekinese</text:span><text:span text:style-name="T165"><text:tab/></text:span><text:span text:style-name="T965">Hellsehen<text:tab/></text:span><text:span text:style-name="T436"><text:tab/></text:span><text:span text:style-name="T966">Selbstkontrolle</text:span><text:span text:style-name="T436"><text:line-break/></text:span><text:span text:style-name="T165">3 </text:span><text:span text:style-name="T965">Stärke</text:span><text:span text:style-name="T165">+1<text:tab/><text:tab/></text:span><text:span text:style-name="T965">Telekinese<text:tab/></text:span><text:span text:style-name="T165">Elektronik<text:tab/><text:tab/></text:span><text:span text:style-name="T436">Täuschen<text:tab/><text:tab/></text:span><text:span text:style-name="T966">Selbstkontrolle</text:span><text:span text:style-name="T165"><text:tab/></text:span><text:span text:style-name="T965">Teleportation</text:span><text:span text:style-name="T436"><text:line-break/></text:span><text:span text:style-name="T165">4 Geschick</text:span><text:span text:style-name="T965">+1<text:tab/><text:tab/>Selbstkontrolle Medizin</text:span><text:span text:style-name="T165"><text:tab/><text:tab/><text:tab/></text:span><text:span text:style-name="T436">Schleiche</text:span><text:span text:style-name="T965">n<text:tab/></text:span><text:span text:style-name="T165">Medizin<text:tab/><text:tab/></text:span><text:span text:style-name="T967">Schusswaffen</text:span><text:span text:style-name="T436"><text:line-break/></text:span><text:span text:style-name="T165">5 Ausdauer +1<text:tab/><text:tab/></text:span><text:span text:style-name="T965">Teleportation</text:span><text:span text:style-name="T165"><text:tab/></text:span><text:span text:style-name="T965">Wissenschaft</text:span><text:span text:style-name="T165"><text:tab/><text:tab/></text:span><text:span text:style-name="T436">Unterwelt<text:tab/>Überreden<text:tab/></text:span><text:span text:style-name="T967">Raumanzug</text:span><text:span text:style-name="T436"><text:line-break/></text:span><text:span text:style-name="T165">6 </text:span><text:span text:style-name="T965">Psi+1</text:span><text:span text:style-name="T165"><text:tab/><text:tab/><text:tab/></text:span><text:span text:style-name="T968">belieb.</text:span><text:span text:style-name="T965"> Talent</text:span><text:span text:style-name="T165"><text:tab/></text:span><text:span text:style-name="T965">Mechanik</text:span><text:span text:style-name="T165"><text:tab/><text:tab/><text:tab/></text:span><text:span text:style-name="T969">Nahkampf|Schusswaffen </text:span><text:span text:style-name="T967">Wissenschaft</text:span><text:span text:style-name="T436"><text:tab/></text:span><text:span text:style-name="T967">Aufklärer</text:span><text:span text:style-name="T436"><text:line-break/></text:span><text:span text:style-name="T439">* </text:span><text:span text:style-name="T440">nur mit </text:span><text:span text:style-name="T439">Bildung</text:span><text:span text:style-name="T441">≥</text:span><text:span text:style-name="T439">8</text:span></text:p>
      <text:p text:style-name="P109"><text:span text:style-name="T442">Rang-Boni<text:tab/><text:tab/><text:tab/><text:tab/><text:tab/><text:tab/><text:tab/><text:tab/><text:tab/></text:span><text:span text:style-name="T443">Abfindung</text:span><text:span text:style-name="T444"> </text:span><text:span text:style-name="T327">w6</text:span><text:span text:style-name="T442"><text:line-break/></text:span><text:span text:style-name="T445">Rang</text:span><text:span text:style-name="T446"><text:tab/></text:span><text:span text:style-name="T970">Wildes Talent</text:span><text:span text:style-name="T446"><text:tab/></text:span><text:span text:style-name="T970">Psi Gelehrter<text:tab/>Psi Krieger <text:s text:c="7"/></text:span><text:span text:style-name="T447"><text:tab/></text:span><text:span text:style-name="T448">w6<text:tab/>Geld<text:tab/><text:tab/>Sachwert<text:tab/><text:tab/><text:tab/><text:tab/><text:tab/></text:span><text:span text:style-name="T446"><text:line-break/></text:span><text:span text:style-name="T447">0<text:tab/>-<text:tab/><text:tab/><text:tab/>-<text:tab/><text:tab/><text:tab/><text:tab/><text:tab/><text:tab/></text:span><text:span text:style-name="T449">1<text:tab/> <text:s/>1000</text:span><text:span text:style-name="T450">₵<text:tab/></text:span><text:span text:style-name="T971">Schusswaffe</text:span><text:span text:style-name="T447"><text:line-break/>1<text:tab/></text:span><text:span text:style-name="T972">Überleben 1|Unterwelt</text:span><text:span text:style-name="T973"> </text:span><text:span text:style-name="T974">1</text:span><text:span text:style-name="T447"><text:tab/>Täuschen </text:span><text:span text:style-name="T451">1</text:span><text:span text:style-name="T447"><text:tab/></text:span><text:span text:style-name="T967">Schusswaffen </text:span><text:span text:style-name="T975">1</text:span><text:span text:style-name="T447"><text:tab/></text:span><text:span text:style-name="T449">2<text:tab/> <text:s/></text:span><text:span text:style-name="T165">2</text:span><text:span text:style-name="T449">000</text:span><text:span text:style-name="T450">₵<text:tab/></text:span><text:span text:style-name="T971">2</text:span><text:span text:style-name="T452"> </text:span><text:span text:style-name="T165">Schiffsanteil</text:span><text:span text:style-name="T971">e</text:span><text:span text:style-name="T449"> </text:span><text:span text:style-name="T453">(</text:span><text:span text:style-name="T971">2</text:span><text:span text:style-name="T449">0</text:span><text:span text:style-name="T971">0</text:span><text:span text:style-name="T449">0</text:span><text:span text:style-name="T450">₵/</text:span><text:span text:style-name="T453">Jahr)</text:span><text:span text:style-name="T447"><text:line-break/>2<text:tab/>-<text:tab/><text:tab/><text:tab/></text:span><text:span text:style-name="T451">-<text:tab/><text:tab/></text:span><text:span text:style-name="T447"><text:tab/></text:span><text:span text:style-name="T975">Anführer 1</text:span><text:span text:style-name="T447"><text:tab/></text:span><text:span text:style-name="T449">3<text:tab/> <text:s/></text:span><text:span text:style-name="T971">4</text:span><text:span text:style-name="T449">000</text:span><text:span text:style-name="T450">₵<text:tab/></text:span><text:span text:style-name="T971">Kontakt</text:span><text:span text:style-name="T447"><text:line-break/>3<text:tab/></text:span><text:span text:style-name="T975">Täuschen</text:span><text:span text:style-name="T447"> </text:span><text:span text:style-name="T451">1</text:span><text:span text:style-name="T447"><text:tab/></text:span><text:span text:style-name="T968">belieb.</text:span><text:span text:style-name="T965"> Talent</text:span><text:span text:style-name="T447"> </text:span><text:span text:style-name="T451">1</text:span><text:span text:style-name="T447"><text:tab/>-<text:tab/><text:tab/><text:tab/></text:span><text:span text:style-name="T449">4<text:tab/> <text:s/></text:span><text:span text:style-name="T971">40</text:span><text:span text:style-name="T449">00</text:span><text:span text:style-name="T450">₵<text:tab/></text:span><text:span text:style-name="T165">TAS Mitgliedschaft</text:span><text:span text:style-name="T517"> </text:span><text:span text:style-name="T976">(Hotel &amp; Flüge frei)</text:span><text:span text:style-name="T447"><text:line-break/>4<text:tab/>-<text:tab/><text:tab/><text:tab/></text:span><text:span text:style-name="T451">-<text:tab/><text:tab/></text:span><text:span text:style-name="T447"><text:tab/>-<text:tab/><text:tab/><text:tab/></text:span><text:span text:style-name="T449">5<text:tab/> <text:s/></text:span><text:span text:style-name="T971">8</text:span><text:span text:style-name="T165">0</text:span><text:span text:style-name="T449">00</text:span><text:span text:style-name="T450">₵<text:tab/></text:span><text:span text:style-name="T971">Kontakt</text:span><text:span text:style-name="T447"><text:line-break/>5<text:tab/>-<text:tab/><text:tab/><text:tab/>-<text:tab/><text:tab/><text:tab/></text:span><text:span text:style-name="T975">Taktik 1</text:span><text:span text:style-name="T447"><text:tab/><text:tab/></text:span><text:span text:style-name="T449">6<text:tab/> <text:s/></text:span><text:span text:style-name="T971">8</text:span><text:span text:style-name="T449">00</text:span><text:span text:style-name="T165">0</text:span><text:span text:style-name="T450">₵<text:tab/></text:span><text:span text:style-name="T165">Implantat</text:span><text:span text:style-name="T447"><text:line-break/>6<text:tab/>-<text:tab/><text:tab/><text:tab/></text:span><text:span text:style-name="T968">belieb.</text:span><text:span text:style-name="T965"> Talent</text:span><text:span text:style-name="T447"> </text:span><text:span text:style-name="T451">1</text:span><text:span text:style-name="T447"><text:tab/>-<text:tab/><text:tab/><text:tab/></text:span><text:span text:style-name="T165">7<text:tab/></text:span><text:span text:style-name="T971">16</text:span><text:span text:style-name="T449">000</text:span><text:span text:style-name="T450">₵<text:tab/></text:span><text:span text:style-name="T452">1</text:span><text:span text:style-name="T971">0</text:span><text:span text:style-name="T452"> </text:span><text:span text:style-name="T165">Schiffsanteil</text:span><text:span text:style-name="T971">e</text:span><text:span text:style-name="T449"> </text:span><text:span text:style-name="T453">(</text:span><text:span text:style-name="T449">100</text:span><text:span text:style-name="T971">0</text:span><text:span text:style-name="T449">0</text:span><text:span text:style-name="T450">₵/</text:span><text:span text:style-name="T453">Jahr)</text:span></text:p>
      <text:p text:style-name="P110"><text:span text:style-name="T459">Unglück </text:span><text:span text:style-name="T460">w6</text:span><text:span text:style-name="T461"> </text:span><text:span text:style-name="T462">(nur wenn „Durchkommen“ </text:span><text:span text:style-name="T463">gescheitert ist </text:span><text:span text:style-name="T462">oder bei entsprechendem Ereignis)</text:span><text:span text:style-name="T464"><text:line-break/>1<text:tab/></text:span><text:span text:style-name="T465">S</text:span><text:span text:style-name="T464">chwer</text:span><text:span text:style-name="T465">e</text:span><text:span text:style-name="T464"> </text:span><text:span text:style-name="T465">V</text:span><text:span text:style-name="T464">erletz</text:span><text:span text:style-name="T465">ung</text:span><text:span text:style-name="T464">: </text:span><text:span text:style-name="T466">siehe </text:span><text:span text:style-name="T464">2 auf Verletzung</text:span><text:span text:style-name="T466">s-Tabelle</text:span><text:span text:style-name="T464"> </text:span><text:span text:style-name="T467">oder 2x w6 </text:span><text:span text:style-name="T466">werfen</text:span><text:span text:style-name="T467"> und </text:span><text:span text:style-name="T468">niedrigeres</text:span><text:span text:style-name="T467"> nehmen</text:span><text:span text:style-name="T464"><text:line-break/>2<text:tab/></text:span><text:span text:style-name="T977">Telepathie-Kontakt mit etwas sehr gefährlichem</text:span><text:span text:style-name="T464">: </text:span><text:span text:style-name="T977">Psi-1, jede Nacht Alpträume</text:span><text:span text:style-name="T470"><text:line-break/></text:span><text:span text:style-name="T464">3<text:tab/></text:span><text:span text:style-name="T978">Angriff durch Anti-Psi Kult</text:span><text:span text:style-name="T464"> </text:span><text:span text:style-name="T978">w3:<text:tab/></text:span><text:span text:style-name="T979">1</text:span><text:span text:style-name="T978"> verletzt<text:tab/><text:tab/></text:span><text:span text:style-name="T979">2</text:span><text:span text:style-name="T978"> Sozialstatus-1<text:tab/><text:tab/></text:span><text:span text:style-name="T979">3</text:span><text:span text:style-name="T978"> Entlassung</text:span><text:span text:style-name="T461"><text:line-break/>4<text:tab/></text:span><text:span text:style-name="T980">u</text:span><text:span text:style-name="T978">nethischer Befehl</text:span><text:span text:style-name="T461">: </text:span><text:span text:style-name="T978">befolgen→</text:span><text:span text:style-name="T461">Feind+1, </text:span><text:span text:style-name="T978">keine Entlassung, verweigern→Entlassung</text:span><text:span text:style-name="T461"><text:line-break/>5<text:tab/></text:span><text:span text:style-name="T981">Experimente an dir:</text:span><text:span text:style-name="T461"> </text:span><text:span text:style-name="T981">Flucht und </text:span><text:span text:style-name="T978">Entlassung</text:span><text:span text:style-name="T461"><text:line-break/>6<text:tab/></text:span><text:span text:style-name="T981">ein früherer Freund verrät dich: Freund→Feind oder Kontakt→F</text:span><text:span text:style-name="T982">eind</text:span></text:p>
      <text:p text:style-name="P70"><text:span text:style-name="T66">Ereignis 2w6</text:span><text:line-break/><text:span text:style-name="T539">2</text:span><text:tab/><text:span text:style-name="T540">Du hast </text:span>Glück im Unglück: <text:span text:style-name="T541">Wurf auf </text:span>Unglück<text:span text:style-name="T542">s-Tabelle</text:span>, aber <text:span text:style-name="T540">deine </text:span>Karriere <text:span text:style-name="T540">ist </text:span>nicht beendet<text:line-break/><text:span text:style-name="T539">3</text:span><text:tab/><text:span text:style-name="T983">Jemand spürt deine </text:span><text:span text:style-name="T984">gespenstische Aura</text:span>: <text:span text:style-name="T985">Freund→Feind oder Kontakt→F</text:span><text:span text:style-name="T986">eind</text:span><text:line-break/><text:span text:style-name="T539">4<text:tab/></text:span><text:span text:style-name="T987">Gesunder Geist in gesundem Körper</text:span><text:span text:style-name="T545">: </text:span><text:span text:style-name="T987">Athletik 1|Schleichen 1|Überleben 1|Kunst 1</text:span><text:span text:style-name="T539"><text:line-break/></text:span><text:span text:style-name="T546">5<text:tab/></text:span><text:span text:style-name="T988">u</text:span><text:span text:style-name="T989">nethisch</text:span><text:span text:style-name="T987">e Möglichkeit nutzen?</text:span><text:span text:style-name="T546">: </text:span><text:span text:style-name="T987">Psi 8+ ja→zusätzlicher Abschlag, Sozialstatus+1 nein→ Sozialstatus-1</text:span><text:span text:style-name="T546"><text:line-break/>6<text:tab/></text:span><text:span text:style-name="T990">unerwarteter Kontakt</text:span><text:span text:style-name="T546">: </text:span><text:span text:style-name="T990">Kontakt+1</text:span><text:span text:style-name="T546"><text:line-break/>7<text:tab/>Lebens-Ereignis: </text:span><text:span text:style-name="T547">2</text:span><text:span text:style-name="T548">w6 auf </text:span><text:span text:style-name="T547">die </text:span><text:span text:style-name="T548">Tabelle</text:span><text:span text:style-name="T546"><text:line-break/>8<text:tab/></text:span><text:span text:style-name="T990">Psi-Kraft durch Übung verstärkt</text:span><text:span text:style-name="T546">: </text:span><text:span text:style-name="T990">Psi+1<text:line-break/></text:span><text:span text:style-name="T348">9<text:tab/></text:span><text:span text:style-name="T552">Spezialtraining</text:span><text:span text:style-name="T348">: </text:span><text:span text:style-name="T991">Bildung 8+ ja→beliebiger Skill außer Alleskönner</text:span><text:span text:style-name="T348"><text:line-break/>10<text:tab/></text:span><text:span text:style-name="T552">Spezialtraining: eins von Fahrer 1, Flieger 1, Pilot 1, Bordschütze 1<text:line-break/>11<text:tab/></text:span><text:span text:style-name="T991">Mentor gewonnen</text:span><text:span text:style-name="T554">: </text:span><text:span text:style-name="T991">Freund+1 und </text:span><text:span text:style-name="T554">+4</text:span><text:span text:style-name="T348"> auf nächsten Beförderungs-Wurf<text:line-break/></text:span><text:span text:style-name="T555">12<text:tab/></text:span><text:span text:style-name="T991">Psi Musterschüler</text:span><text:span text:style-name="T555">: sofortige </text:span><text:span text:style-name="T348">Beförderung</text:span></text:p>
      <text:p text:style-name="P111"><text:span text:style-name="T556">Beförderung</text:span><text:span text:style-name="T557">:<text:tab/></text:span><text:span text:style-name="T992">Wildes Talent</text:span><text:span text:style-name="T503"> </text:span><text:span text:style-name="T993">Intellekt</text:span><text:span text:style-name="T503"> </text:span><text:span text:style-name="T993">8</text:span><text:span text:style-name="T503">+<text:tab/></text:span><text:span text:style-name="T992">Psi-Gelehrter</text:span><text:span text:style-name="T503"> </text:span><text:span text:style-name="T993">Bildung</text:span><text:span text:style-name="T503"> </text:span><text:span text:style-name="T993">8</text:span><text:span text:style-name="T503">+<text:tab/><text:tab/></text:span><text:span text:style-name="T992">Psi-Krieger</text:span><text:span text:style-name="T503"> </text:span><text:span text:style-name="T960">Ausdauer</text:span><text:span text:style-name="T503"> </text:span><text:span text:style-name="T993">6</text:span><text:span text:style-name="T503">+</text:span></text:p>
      <text:p text:style-name="P112"><text:span text:style-name="T66">Telpathie</text:span><text:tab/><text:tab/><text:tab/><text:tab/><text:span text:style-name="T994">Wurf<text:tab/>Dauer<text:tab/>Reichw</text:span><text:span text:style-name="T995">eite</text:span><text:span text:style-name="T994"><text:tab/></text:span><text:span text:style-name="T996">Psi-</text:span><text:span text:style-name="T994">Kosten</text:span><text:line-break/>Schild<text:tab/><text:tab/><text:tab/><text:tab/>auto<text:line-break/>Leben detektieren<text:tab/><text:tab/>4+<text:tab/>w6*10s<text:tab/>distant<text:tab/><text:tab/>1<text:line-break/>Gedankenverbindung<text:tab/>4+<text:tab/>w6*1s<text:tab/>distant<text:tab/><text:tab/>1<text:line-break/>Teleempathie<text:tab/><text:tab/><text:tab/>6+<text:tab/>w6*10s<text:tab/>long<text:tab/><text:tab/><text:tab/>1<text:line-break/>Gedanken lesen<text:tab/><text:tab/>8+<text:tab/>w6*10s<text:tab/>long<text:tab/><text:tab/><text:tab/>2<text:line-break/>Gedanken senden<text:tab/><text:tab/>10+<text:tab/>w6*10s<text:tab/>distant<text:tab/><text:tab/>2<text:line-break/>Suggestion<text:tab/><text:tab/><text:tab/>12+<text:tab/>w6*10s<text:tab/>short<text:tab/><text:tab/>3<text:line-break/>Tiefenprobe<text:tab/><text:tab/><text:tab/>12+<text:tab/>w6*10m<text:tab/>close<text:tab/><text:tab/>4<text:line-break/>Angriff (Lähmung/Tod)<text:tab/>14+<text:tab/>w6*1s<text:tab/>short<text:tab/><text:tab/>8</text:p>
      <text:p text:style-name="P113"><text:span text:style-name="T997">Hellsehen</text:span><text:tab/><text:tab/><text:tab/><text:span text:style-name="T994">Wurf<text:tab/>Dauer<text:tab/>Reichw</text:span><text:span text:style-name="T995">eite</text:span><text:span text:style-name="T994"><text:tab/></text:span><text:span text:style-name="T996">Psi-</text:span><text:span text:style-name="T994">Kosten</text:span><text:span text:style-name="T998"><text:line-break/>Spüren<text:tab/><text:tab/><text:tab/><text:tab/>6</text:span>+<text:tab/>w6*10s<text:tab/><text:span text:style-name="T998">very </text:span>distant<text:tab/>1<text:line-break/><text:span text:style-name="T998">Taktisches Spüren<text:tab/><text:tab/>8</text:span>+<text:tab/>w6*1s<text:tab/><text:span text:style-name="T998">long<text:tab/><text:tab/></text:span><text:tab/>1<text:line-break/><text:span text:style-name="T999">Hellsehen<text:tab/><text:tab/><text:tab/><text:tab/></text:span><text:span text:style-name="T998">8</text:span>+<text:tab/>w6*1<text:span text:style-name="T999">0</text:span>s<text:tab/><text:span text:style-name="T998">very </text:span>distant<text:tab/>1<text:line-break/><text:span text:style-name="T999">Hellhören<text:tab/><text:tab/><text:tab/><text:tab/></text:span><text:span text:style-name="T998">8</text:span>+<text:tab/>w6*1<text:span text:style-name="T999">0</text:span>s<text:tab/><text:span text:style-name="T998">very </text:span>distant<text:tab/>1<text:line-break/><text:span text:style-name="T999">Hellsehen </text:span><text:span text:style-name="T1000">&amp; </text:span><text:span text:style-name="T999">Hellhören<text:tab/></text:span><text:span text:style-name="T1000">10</text:span>+<text:tab/>w6*1<text:span text:style-name="T999">0</text:span>s<text:tab/><text:span text:style-name="T998">very </text:span>distant<text:tab/>1</text:p>
      <text:p text:style-name="P114">Telekinese<text:span text:style-name="T1001"><text:tab/><text:tab/><text:tab/></text:span><text:span text:style-name="T1002">Wurf<text:tab/>Dauer<text:tab/>Reichw</text:span><text:span text:style-name="T1003">eite</text:span><text:span text:style-name="T1002"><text:tab/></text:span><text:span text:style-name="T1004">Psi-</text:span><text:span text:style-name="T1002">Kosten<text:line-break/></text:span><text:span text:style-name="T1005">Telekinese</text:span><text:span text:style-name="T1006"><text:tab/><text:tab/><text:tab/><text:tab/></text:span><text:span text:style-name="T1007">8</text:span><text:span text:style-name="T1001">+<text:tab/>w6*1s<text:tab/></text:span><text:span text:style-name="T1007">short<text:tab/></text:span><text:span text:style-name="T1001"><text:tab/>1/</text:span><text:span text:style-name="T1007">10kg</text:span><text:span text:style-name="T1001"><text:line-break/></text:span><text:span text:style-name="T1008">Fliegen Effekt*1s 15m/s<text:tab/>10+<text:tab/>w6*1s<text:tab/>-<text:tab/><text:tab/><text:tab/>5<text:line-break/>Stoß</text:span><text:span text:style-name="T1006"><text:tab/><text:tab/><text:tab/><text:tab/><text:tab/></text:span><text:span text:style-name="T1007">8</text:span><text:span text:style-name="T1001">+<text:tab/>w6*1s<text:tab/></text:span><text:span text:style-name="T1007">short<text:tab/></text:span><text:span text:style-name="T1001"><text:tab/>1<text:line-break/></text:span><text:span text:style-name="T1008">Mikrokinese<text:tab/><text:tab/><text:tab/>10</text:span><text:span text:style-name="T1001">+<text:tab/>w6*1</text:span><text:span text:style-name="T1008">0</text:span><text:span text:style-name="T1001">s<text:tab/></text:span><text:span text:style-name="T1008">close</text:span><text:span text:style-name="T1007"><text:tab/></text:span><text:span text:style-name="T1001"><text:tab/></text:span><text:span text:style-name="T1008">3</text:span><text:span text:style-name="T1001"><text:line-break/></text:span><text:span text:style-name="T1008">Pyrokinese<text:tab/><text:tab/><text:tab/>6</text:span><text:span text:style-name="T1001">+<text:tab/>w6*1</text:span><text:span text:style-name="T1008">0</text:span><text:span text:style-name="T1001">s<text:tab/></text:span><text:span text:style-name="T1008">short</text:span><text:span text:style-name="T1007"><text:tab/></text:span><text:span text:style-name="T1001"><text:tab/></text:span><text:span text:style-name="T1008">3</text:span><text:span text:style-name="T1001"><text:line-break/></text:span></text:p>
      <text:p text:style-name="P115"><text:span text:style-name="T1009">Skill</text:span>-Pakete</text:p>
      <text:p text:style-name="P116">Traveller:<text:tab/><text:tab/><text:span text:style-name="T1010">Täuschen</text:span> 1<text:tab/><text:tab/>Elektronik 1<text:tab/><text:tab/><text:span text:style-name="T1011">Schusswaffen</text:span> 1<text:tab/><text:span text:style-name="T1011">Turmschütze</text:span> <text:span text:style-name="T1012">1<text:line-break/><text:tab/></text:span><text:tab/><text:tab/>Medizin 1<text:tab/><text:tab/><text:tab/><text:span text:style-name="T1013">Überreden</text:span> 1<text:tab/><text:tab/><text:span text:style-name="T1011">Pilot 1<text:tab/><text:tab/><text:tab/></text:span>Schleichen 1</text:p>
      <text:p text:style-name="P117">Händler:<text:tab/><text:tab/><text:span text:style-name="T1014">Recht</text:span> 1<text:tab/><text:tab/><text:tab/><text:span text:style-name="T1015">Astrogation 1<text:tab/><text:tab/></text:span><text:span text:style-name="T1014">Handel</text:span><text:span text:style-name="T711">n</text:span> 1<text:tab/><text:tab/><text:span text:style-name="T1014">Diplomatie</text:span> <text:span text:style-name="T1014">1<text:line-break/><text:tab/><text:tab/></text:span><text:tab/><text:span text:style-name="T1016">Elektronik</text:span> 1<text:tab/><text:tab/>Medizin 1<text:tab/><text:tab/><text:tab/><text:span text:style-name="T1014">Pilot 1<text:tab/><text:tab/><text:tab/></text:span><text:span text:style-name="T1015">Unterwelt 1</text:span></text:p>
      <text:p text:style-name="P118"><text:span text:style-name="T1012">E</text:span><text:span text:style-name="T1017">rkunder</text:span>:<text:tab/><text:tab/><text:span text:style-name="T1018">Astrogation 1<text:tab/><text:tab/></text:span><text:span text:style-name="T1016">Elektronik</text:span> 1<text:tab/><text:tab/><text:span text:style-name="T1011">Schusswaffen</text:span> 1<text:tab/>Medizin 1<text:tab/><text:line-break/><text:tab/><text:tab/><text:tab/>Pilot 1<text:tab/><text:tab/><text:tab/><text:span text:style-name="T1019">Aufklären </text:span>1<text:tab/><text:tab/>Schleichen 1<text:tab/><text:tab/><text:span text:style-name="T1019">Überleben</text:span> 1<text:line-break/><text:span text:style-name="T1017">Ermittler</text:span>:<text:tab/><text:tab/><text:span text:style-name="T1016">Verwaltung</text:span> 1<text:tab/><text:tab/><text:span text:style-name="T1016">Recht</text:span> 1<text:tab/><text:tab/><text:tab/><text:span text:style-name="T1016">Täuschen</text:span> 1 <text:tab/><text:tab/>Elektronik 1<text:line-break/><text:tab/><text:tab/><text:tab/><text:span text:style-name="T1016">Schusswaffen </text:span><text:span text:style-name="T1020">1<text:tab/></text:span><text:span text:style-name="T1016">Ermitteln</text:span> 1<text:tab/><text:tab/><text:span text:style-name="T1013">Überreden</text:span> 1<text:tab/><text:tab/><text:span text:style-name="T1016">Schleichen</text:span> 1<text:line-break/><text:tab/><text:tab/><text:tab/><text:span text:style-name="T1016">Unterwelt</text:span> 1<text:line-break/>Söldner:<text:tab/><text:tab/>Elektronik 1<text:tab/><text:tab/>Medizin 1<text:tab/><text:tab/><text:tab/><text:span text:style-name="T1012">Anführer 1<text:tab/><text:tab/>Schwere Waffen 1</text:span><text:line-break/><text:tab/><text:tab/><text:tab/><text:span text:style-name="T1012">Schusswaffen 1<text:tab/>Schusswaffen 1<text:tab/>Schleichen 1<text:tab/><text:tab/>Aufklären 1</text:span></text:p>
      <text:p text:style-name="P118">Raumschiff:<text:tab/><text:span text:style-name="T1015">Astrogation</text:span> 1<text:tab/><text:tab/>Elektronik 1 <text:tab/><text:tab/><text:span text:style-name="T1015">Ingenieur</text:span> 1 <text:tab/><text:tab/><text:span text:style-name="T1011">Turmschütze</text:span> <text:span text:style-name="T1012">1<text:line-break/><text:tab/><text:tab/><text:tab/></text:span><text:span text:style-name="T1015">Mechanik</text:span> <text:span text:style-name="T1015">1<text:tab/><text:tab/></text:span>Medizin 1<text:tab/><text:tab/><text:tab/>Pilot 1<text:tab/><text:tab/><text:tab/><text:span text:style-name="T1015">Taktik</text:span> 1<text:tab/><text:tab/></text:p>
      <text:p text:style-name="P119"><text:span text:style-name="T1012">Diplomat</text:span>:<text:tab/><text:tab/><text:span text:style-name="T1013">Verwaltung</text:span> 1<text:tab/><text:tab/><text:span text:style-name="T1013">Recht</text:span> 1<text:tab/><text:tab/><text:tab/><text:span text:style-name="T1013">Täuschen</text:span> 1<text:tab/><text:tab/><text:span text:style-name="T1013">Diplomat</text:span> 1<text:line-break/><text:tab/><text:tab/><text:tab/><text:span text:style-name="T1013">Elektronik</text:span> 1<text:tab/><text:tab/><text:span text:style-name="T1013">Überreden</text:span> 1<text:tab/><text:tab/><text:span text:style-name="T1013">Schleichen</text:span> 1<text:tab/><text:tab/><text:span text:style-name="T1013">Unterwelt</text:span> 1</text:p>
      <text:p text:style-name="P120"><text:span text:style-name="T1012">Kriminelle</text:span>:<text:tab/><text:span text:style-name="T1021">H</text:span><text:span text:style-name="T1022">a</text:span><text:span text:style-name="T1021">nd</text:span><text:span text:style-name="T1022">e</text:span><text:span text:style-name="T1021">l</text:span><text:span text:style-name="T1022">n</text:span><text:span text:style-name="T1010"> 1 <text:tab/><text:tab/>Täuschen</text:span> 1 <text:tab/><text:tab/>Elektronik 1<text:tab/><text:tab/>Medizin 1<text:line-break/><text:tab/><text:tab/><text:tab/>Über<text:span text:style-name="T1022">reden</text:span> 1<text:tab/><text:tab/>Pilot 1<text:tab/><text:tab/><text:tab/><text:span text:style-name="T1010">Schleichen</text:span> 1<text:tab/><text:tab/><text:span text:style-name="T1010">Unterwelt</text:span> 1</text:p>
      <text:p text:style-name="P121"><text:span text:style-name="T1023">Jugend</text:span><text:span text:style-name="T1024"><text:tab/></text:span><text:span text:style-name="T1025">Bildung+3 Skills auf 0</text:span><text:span text:style-name="T1024"><text:tab/></text:span><text:span text:style-name="T1026">Verwaltung, </text:span><text:span text:style-name="T1027">Tiere, Kunst, </text:span><text:span text:style-name="T1028">Athletik, </text:span><text:span text:style-name="T1026">Geselligkeit, </text:span><text:span text:style-name="T1027">Fahrer, Wissenschaft, </text:span><text:span text:style-name="T1028">Se</text:span><text:span text:style-name="T1027">efahrer, </text:span><text:span text:style-name="T1026">Unterwelt,<text:line-break/><text:tab/><text:tab/><text:tab/><text:tab/><text:tab/><text:tab/>Überleben</text:span><text:span text:style-name="T1029">, </text:span><text:span text:style-name="T1026">Raumanzug, </text:span><text:span text:style-name="T1030">E</text:span><text:span text:style-name="T1028">le</text:span><text:span text:style-name="T1027">k</text:span><text:span text:style-name="T1028">troni</text:span><text:span text:style-name="T1027">k, Flieger, </text:span><text:span text:style-name="T1026">Sprachen, </text:span><text:span text:style-name="T1029">Mechani</text:span><text:span text:style-name="T1026">k, </text:span><text:span text:style-name="T1029">Medi</text:span><text:span text:style-name="T1026">zin, </text:span><text:span text:style-name="T1031">Ausbildun</text:span><text:span text:style-name="T1025">g</text:span><text:span text:style-name="T1032"><text:line-break/></text:span><text:span text:style-name="T1033">0 </text:span><text:span text:style-name="T1034">Universität</text:span><text:span text:style-name="T1033"><text:tab/><text:tab/><text:tab/><text:tab/>Bewerbung: Bildung 6+<text:tab/><text:tab/>Abschluss: Intellekt 6+ (Auszeichnung </text:span><text:span text:style-name="T1035">≥</text:span><text:span text:style-name="T1036">10)</text:span><text:span text:style-name="T1037"><text:line-break/></text:span><text:span text:style-name="T1038"><text:tab/><text:tab/><text:tab/><text:tab/><text:tab/><text:tab/></text:span><text:span text:style-name="T1039">+1 wenn </text:span><text:span text:style-name="T1040">Sozialst</text:span><text:span text:style-name="T1039">atus</text:span><text:span text:style-name="T1041">≥</text:span><text:span text:style-name="T1039">9</text:span><text:span text:style-name="T1042"><text:line-break/></text:span><text:span text:style-name="T1033">0 </text:span><text:span text:style-name="T1034">Militär-Akademie</text:span><text:span text:style-name="T1033"><text:tab/></text:span><text:span text:style-name="T1034">Armee</text:span><text:span text:style-name="T1033"><text:tab/>Bewerbung: Ausdauer 7+<text:tab/>Abschluss: Intellekt 7+ (Auszeichnung </text:span><text:span text:style-name="T1035">≥</text:span><text:span text:style-name="T1036">11)</text:span><text:span text:style-name="T1037"><text:line-break/> <text:s text:c="2"/></text:span><text:span text:style-name="T1043"><text:tab/><text:tab/></text:span><text:span text:style-name="T1037"><text:tab/><text:tab/></text:span><text:span text:style-name="T1034">Marines</text:span><text:span text:style-name="T1033"><text:tab/>Bewerbung: Ausdauer 8+<text:tab/>Abschluss: Intellekt 7+ (Auszeichnung </text:span><text:span text:style-name="T1035">≥</text:span><text:span text:style-name="T1036">11)</text:span><text:span text:style-name="T1037"><text:line-break/><text:tab/><text:tab/><text:tab/><text:tab/></text:span><text:span text:style-name="T1034">Flotte</text:span><text:span text:style-name="T1033"><text:tab/>Bewerbung: Intellekt 8+<text:tab/>Abschluss: Intellekt 7+ (Auszeichnung </text:span><text:span text:style-name="T1035">≥</text:span><text:span text:style-name="T1036">11)<text:line-break/></text:span><text:span text:style-name="T1038"><text:tab/><text:tab/><text:tab/><text:tab/><text:tab/><text:tab/></text:span><text:span text:style-name="T1039">+1 wenn </text:span><text:span text:style-name="T1040">Sozialst</text:span><text:span text:style-name="T1039">atus</text:span><text:span text:style-name="T1041">≥</text:span><text:span text:style-name="T1039">8</text:span><text:span text:style-name="T1042"><text:line-break/></text:span><text:span text:style-name="T1044">Karriere<text:tab/><text:tab/>Bewerbung<text:tab/><text:tab/></text:span><text:span text:style-name="T1045">Zweig</text:span><text:span text:style-name="T1044"><text:tab/><text:tab/><text:tab/></text:span><text:span text:style-name="T1046">Durchkommen</text:span><text:span text:style-name="T1044"><text:tab/>Beförderung<text:tab/></text:span><text:span text:style-name="T1047">Fortgeschr.<text:tab/></text:span><text:span text:style-name="T1048">Offizier<text:tab/></text:span></text:p>
      <text:p text:style-name="P122"><text:span text:style-name="T1049">1 </text:span>Agent <text:span text:style-name="T1050">(2</text:span><text:span text:style-name="T1049">2</text:span><text:span text:style-name="T1050">)</text:span><text:tab/>Intellekt 6+<text:tab/><text:tab/><text:span text:style-name="T165">Polizei<text:tab/><text:tab/><text:tab/>Ausdauer 6+<text:tab/>Intellekt 6+<text:tab/></text:span><text:span text:style-name="T1051"><text:tab/></text:span><text:span text:style-name="T1052">Bildung</text:span><text:span text:style-name="T1053">≥</text:span><text:span text:style-name="T1054">8</text:span></text:p>
      <text:p text:style-name="P123"><text:tab/><text:tab/><text:tab/><text:tab/><text:tab/><text:tab/>Geheimdienst<text:tab/><text:tab/>Intellekt 7+<text:tab/><text:tab/>Intellekt 5+</text:p>
      <text:p text:style-name="P123"><text:tab/><text:tab/><text:tab/><text:tab/><text:tab/><text:tab/><text:span text:style-name="T1055">Industriespion</text:span><text:tab/><text:tab/>Intellekt 5+<text:tab/><text:tab/>Intellekt 7+</text:p>
      <text:p text:style-name="P124"><text:span text:style-name="T1049">2 </text:span>Armee<text:span text:style-name="T165"> </text:span><text:span text:style-name="T1050">(2</text:span><text:span text:style-name="T1049">4</text:span><text:span text:style-name="T1056">)</text:span><text:tab/>Ausdauer 5+<text:tab/><text:span text:style-name="T165">Logistik<text:tab/><text:tab/><text:tab/>Ausdauer 5+<text:tab/>Bildung 7+<text:tab/><text:tab/></text:span><text:span text:style-name="T1052">Bildung</text:span><text:span text:style-name="T1053">≥</text:span><text:span text:style-name="T1054">8</text:span><text:span text:style-name="T165"><text:tab/>Sozialst. </text:span><text:span text:style-name="T1057">8</text:span><text:span text:style-name="T165">+</text:span></text:p>
      <text:p text:style-name="P123"><text:tab/><text:tab/><text:tab/>-<text:span text:style-name="T1058">2 wenn über 30</text:span><text:tab/>Infanterie<text:tab/><text:tab/><text:tab/>Stärke 6+<text:tab/><text:tab/>Ausdauer 6+</text:p>
      <text:p text:style-name="P123"><text:tab/><text:tab/><text:tab/><text:tab/><text:tab/><text:tab/>M<text:span text:style-name="T1059">echanisiert</text:span><text:span text:style-name="T1060">e Inf</text:span><text:span text:style-name="T1061">ant.</text:span><text:tab/>Geschick 7+<text:tab/>Intellekt 5+</text:p>
      <text:p text:style-name="P124"><text:span text:style-name="T1049">3 </text:span>Zivil<text:span text:style-name="T165"> </text:span><text:span text:style-name="T1050">(2</text:span><text:span text:style-name="T1049">6</text:span><text:span text:style-name="T1050">)</text:span><text:tab/><text:tab/>Bildung 5+<text:tab/><text:tab/><text:span text:style-name="T165">Angestellter<text:tab/><text:tab/>Sozialstatus 6+<text:tab/>Intellekt 6+<text:tab/><text:tab/></text:span><text:span text:style-name="T1052">Bildung</text:span><text:span text:style-name="T1053">≥</text:span><text:span text:style-name="T1054">10</text:span></text:p>
      <text:p text:style-name="P123"><text:tab/><text:tab/><text:tab/><text:tab/><text:tab/><text:tab/>Arbeiter<text:tab/><text:tab/><text:tab/>Ausdauer 4+<text:tab/>Bildung 8+</text:p>
      <text:p text:style-name="P123"><text:tab/><text:tab/><text:tab/><text:tab/><text:tab/><text:tab/><text:span text:style-name="T1062">Siedler</text:span><text:tab/><text:tab/><text:tab/>Intellekt 7+<text:tab/><text:tab/>Ausdauer 5+</text:p>
      <text:p text:style-name="P122"><text:span text:style-name="T1049">4 </text:span>Herumtreiber<text:span text:style-name="T165"> </text:span><text:span text:style-name="T1050">(2</text:span><text:span text:style-name="T1049">8</text:span><text:span text:style-name="T1050">)</text:span><text:tab/>-<text:tab/><text:tab/><text:span text:style-name="T1063">Aussteiger </text:span><text:span text:style-name="T1064">(Barbar)</text:span><text:span text:style-name="T165"><text:tab/>Ausdauer 7+<text:tab/></text:span><text:span text:style-name="T1065">S</text:span><text:span text:style-name="T165">tärke 7+<text:tab/><text:tab/></text:span></text:p>
      <text:p text:style-name="P123"><text:tab/><text:tab/><text:tab/><text:tab/><text:tab/><text:tab/>Streuner<text:tab/><text:tab/><text:tab/>Ausdauer 7+<text:tab/>Intellekt 7+</text:p>
      <text:p text:style-name="P123"><text:tab/><text:tab/><text:tab/><text:tab/><text:tab/><text:tab/><text:span text:style-name="T1066">Schrottsammler</text:span><text:tab/><text:tab/>Geschick 7+<text:tab/>Ausdauer 7+</text:p>
      <text:p text:style-name="P124"><text:span text:style-name="T1049">5 </text:span>Unterhaltung<text:span text:style-name="T165"> </text:span><text:span text:style-name="T1050">(</text:span><text:span text:style-name="T1049">30</text:span><text:span text:style-name="T1050">)</text:span><text:span text:style-name="T1056"> </text:span>Ges<text:span text:style-name="T1067">ch.</text:span>/Int. 5+ <text:span text:style-name="T165">Künstler<text:tab/><text:tab/><text:tab/>Sozialstatus 6+<text:tab/>Intellekt 6+<text:tab/><text:tab/></text:span><text:span text:style-name="T1052">Bildung</text:span><text:span text:style-name="T1053">≥</text:span><text:span text:style-name="T1054">10</text:span></text:p>
      <text:p text:style-name="P123"><text:tab/><text:tab/><text:tab/><text:tab/><text:tab/><text:tab/>Journalist<text:tab/><text:tab/><text:tab/>Bildung 7+<text:tab/><text:tab/>Intellekt 5+</text:p>
      <text:p text:style-name="P123"><text:tab/><text:tab/><text:tab/><text:tab/><text:tab/><text:tab/><text:span text:style-name="T1068">Darsteller<text:tab/><text:tab/></text:span><text:tab/>Intellekt 5+<text:tab/><text:tab/>Geschick 7+</text:p>
      <text:p text:style-name="P124"><text:span text:style-name="T1049">6 </text:span>Marines<text:span text:style-name="T165"> </text:span><text:span text:style-name="T1050">(30)</text:span><text:tab/>Ausdauer 6+<text:tab/><text:span text:style-name="T165">Logistik<text:tab/><text:tab/><text:tab/>Ausdauer 5+<text:tab/>Bildung 7+<text:tab/><text:tab/></text:span><text:span text:style-name="T1052">Bildung</text:span><text:span text:style-name="T1053">≥</text:span><text:span text:style-name="T1054">8</text:span><text:span text:style-name="T165"><text:tab/>Sozialst. </text:span><text:span text:style-name="T1057">8</text:span><text:span text:style-name="T165">+</text:span></text:p>
      <text:p text:style-name="P125"><text:tab/><text:tab/><text:tab/>-<text:span text:style-name="T1058">2 wenn über 30</text:span><text:tab/><text:span text:style-name="T1069">Enter</text:span><text:span text:style-name="T1070">kommando</text:span><text:tab/><text:tab/>Ausdauer 6+<text:tab/>Bildung 6+</text:p>
      <text:p text:style-name="P123"><text:tab/><text:tab/><text:tab/><text:tab/><text:tab/><text:tab/><text:span text:style-name="T1071">Boden</text:span><text:span text:style-name="T1070">truppen</text:span><text:tab/><text:tab/>Ausdauer 7+<text:tab/>Bildung 5+</text:p>
      <text:p text:style-name="P124"><text:span text:style-name="T1049">7 </text:span>Händler<text:span text:style-name="T165"> </text:span><text:span text:style-name="T1050">(32)</text:span><text:tab/>Intellekt 4+<text:tab/><text:tab/><text:span text:style-name="T165">Handelsmarine<text:tab/><text:tab/>Bildung 5+<text:tab/><text:tab/>Intellekt 7+<text:tab/><text:tab/></text:span><text:span text:style-name="T1052">Bildung</text:span><text:span text:style-name="T1053">≥</text:span><text:span text:style-name="T1054">8</text:span></text:p>
      <text:p text:style-name="P123"><text:tab/><text:tab/><text:tab/><text:tab/><text:tab/><text:tab/>Freihändler<text:tab/><text:tab/><text:tab/>Geschick 6+<text:tab/>Intellekt 6+</text:p>
      <text:p text:style-name="P123"><text:tab/><text:tab/><text:tab/><text:tab/><text:tab/><text:tab/><text:span text:style-name="T1072">Kaufmann/</text:span><text:span text:style-name="T1073">Broker</text:span><text:tab/>Bildung 5+<text:tab/><text:tab/>Intellekt 7+</text:p>
      <text:p text:style-name="P126"><text:span text:style-name="T1049">8 </text:span><text:span text:style-name="T1074">Flotte</text:span><text:span text:style-name="T165"> </text:span><text:span text:style-name="T1050">(34)</text:span><text:tab/>Intellekt 6+<text:tab/><text:tab/><text:span text:style-name="T1075">Crew</text:span><text:span text:style-name="T1076"><text:tab/></text:span><text:span text:style-name="T165"><text:tab/><text:tab/><text:tab/>Intellekt 5+</text:span><text:span text:style-name="T1077"><text:tab/><text:tab/>Ausdauer 7+<text:tab/></text:span><text:span text:style-name="T1052">Bildung</text:span><text:span text:style-name="T1053">≥</text:span><text:span text:style-name="T1054">8</text:span><text:span text:style-name="T1077"><text:tab/>Sozialst. </text:span><text:span text:style-name="T1057">8</text:span><text:span text:style-name="T1077">+</text:span></text:p>
      <text:p text:style-name="P127"><text:tab/><text:span text:style-name="T1078"><text:tab/><text:tab/>-</text:span><text:span text:style-name="T1058">2 wenn über 34</text:span><text:span text:style-name="T1078"><text:tab/></text:span>Ingenieur/Kanonier<text:tab/>Intellekt 6+<text:span text:style-name="T1078"><text:tab/><text:tab/>Ausdauer </text:span>6<text:span text:style-name="T1078">+</text:span></text:p>
      <text:p text:style-name="P128"><text:tab/><text:span text:style-name="T1078"><text:tab/><text:tab/><text:tab/><text:tab/><text:tab/></text:span><text:span text:style-name="T1076">Fl</text:span><text:span text:style-name="T1079">ie</text:span><text:span text:style-name="T1076">g</text:span><text:span text:style-name="T1079">er</text:span><text:tab/><text:tab/><text:tab/>Geschick 7+<text:span text:style-name="T1078"><text:tab/>Ausdauer </text:span>5<text:span text:style-name="T1078">+</text:span></text:p>
      <text:p text:style-name="P126"><text:span text:style-name="T1049">9 </text:span>Adel<text:span text:style-name="T165"> </text:span><text:span text:style-name="T1050">(36)</text:span><text:tab/><text:tab/>Sozialstatus 10+<text:tab/><text:span text:style-name="T1080">Regierung</text:span><text:span text:style-name="T165"><text:tab/><text:tab/><text:tab/>Intellekt 4+</text:span><text:span text:style-name="T1077"><text:tab/><text:tab/>Ausdauer </text:span><text:span text:style-name="T165">6</text:span><text:span text:style-name="T1077">+<text:tab/></text:span><text:span text:style-name="T1052">Bildung</text:span><text:span text:style-name="T1053">≥</text:span><text:span text:style-name="T1054">8</text:span></text:p>
      <text:p text:style-name="P129"><text:span text:style-name="T1060"><text:tab/> <text:s/></text:span><text:span text:style-name="T1081">automatisch bei </text:span><text:span text:style-name="T1082">Sozialst</text:span><text:span text:style-name="T1081">atus</text:span><text:span text:style-name="T1083">≥10</text:span><text:span text:style-name="T1078"><text:tab/></text:span>Diplomat<text:tab/><text:tab/><text:tab/>Intellekt 5+<text:span text:style-name="T1078"><text:tab/><text:tab/></text:span>Sozialstatus<text:span text:style-name="T1078"> 7+</text:span></text:p>
      <text:p text:style-name="P128"><text:tab/><text:span text:style-name="T1078"><text:tab/><text:tab/><text:tab/><text:tab/><text:tab/></text:span>Dilettant<text:tab/><text:tab/><text:tab/>Sozialstatus 3+<text:span text:style-name="T1078"><text:tab/></text:span>Intellekt<text:span text:style-name="T1078"> </text:span>8<text:span text:style-name="T1078">+</text:span></text:p>
      <text:p text:style-name="P130"><text:span text:style-name="T1049">10 </text:span><text:span text:style-name="T1084">Gangster</text:span><text:span text:style-name="T165"> </text:span><text:span text:style-name="T1050">(38)</text:span><text:tab/>Geschick 6+<text:tab/><text:span text:style-name="T165">Dieb<text:tab/><text:tab/><text:tab/><text:tab/>Intellekt 6+<text:tab/><text:tab/>Geschick 6+<text:tab/></text:span><text:span text:style-name="T1052">Bildung</text:span><text:span text:style-name="T1053">≥</text:span><text:span text:style-name="T1054">10</text:span></text:p>
      <text:p text:style-name="P131"><text:tab/><text:span text:style-name="T1078"><text:tab/><text:tab/><text:tab/><text:tab/><text:tab/></text:span><text:span text:style-name="T1085">Schläger<text:tab/><text:tab/></text:span><text:tab/><text:span text:style-name="T1078">Ausdauer</text:span> 6+<text:tab/><text:span text:style-name="T1078">Stärke</text:span> 6+</text:p>
      <text:p text:style-name="P131"><text:tab/><text:span text:style-name="T1078"><text:tab/><text:tab/><text:tab/><text:tab/><text:tab/></text:span>Pirat<text:tab/><text:tab/><text:tab/><text:tab/><text:span text:style-name="T1086">Geschick</text:span> 6+<text:tab/><text:span text:style-name="T1086">Intellekt</text:span> 6+</text:p>
      <text:p text:style-name="P132"><text:span text:style-name="T1049">11 </text:span>Gelehrter<text:span text:style-name="T165"> </text:span><text:span text:style-name="T1050">(40)</text:span><text:tab/><text:span text:style-name="T1087">Intellekt 6+<text:tab/><text:tab/></text:span><text:span text:style-name="T165">Feldforscher<text:tab/><text:tab/>Ausdauer 6+<text:tab/>Intellekt 6+<text:tab/><text:tab/></text:span><text:span text:style-name="T1052">Bildung</text:span><text:span text:style-name="T1053">≥</text:span><text:span text:style-name="T1054">10</text:span></text:p>
      <text:p text:style-name="P133"><text:tab/><text:span text:style-name="T1078"><text:tab/><text:tab/><text:tab/><text:tab/><text:tab/></text:span><text:span text:style-name="T1060">Grundlagenf</text:span><text:span text:style-name="T1088">orscher</text:span><text:tab/>Ausdauer 4+<text:tab/>Intellekt 8+</text:p>
      <text:p text:style-name="P133"><text:tab/><text:span text:style-name="T1078"><text:tab/><text:tab/><text:tab/><text:tab/><text:tab/></text:span>Mediziner<text:tab/><text:tab/><text:tab/><text:span text:style-name="T1078">Bildung</text:span> 4+<text:tab/><text:tab/><text:span text:style-name="T1078">Bildung</text:span> 8+</text:p>
      <text:p text:style-name="P134"><text:span text:style-name="T1049">12 </text:span>Scout<text:span text:style-name="T165"> </text:span><text:span text:style-name="T1050">(42)</text:span><text:tab/>Intellekt 5+<text:tab/><text:tab/><text:span text:style-name="T165">Kurier<text:tab/><text:tab/><text:tab/>Ausdauer 5+<text:tab/>Bildung 9+<text:tab/><text:tab/></text:span><text:span text:style-name="T1052">Bildung</text:span><text:span text:style-name="T1053">≥</text:span><text:span text:style-name="T1054">8</text:span></text:p>
      <text:p text:style-name="P135"><text:tab/><text:span text:style-name="T1078"><text:tab/><text:tab/><text:tab/><text:tab/><text:tab/></text:span>Vermesser<text:tab/><text:tab/><text:tab/>Ausdauer 6+<text:tab/><text:span text:style-name="T1084">I</text:span><text:span text:style-name="T1089">ntellekt</text:span> 8+</text:p>
      <text:p text:style-name="P135"><text:tab/><text:span text:style-name="T1078"><text:tab/><text:tab/><text:tab/><text:tab/><text:tab/></text:span><text:span text:style-name="T1090">Erkunder</text:span><text:tab/><text:tab/><text:tab/>Ausdauer 7+<text:tab/>Bildung 7+</text:p>
      <text:p text:style-name="P136"><text:span text:style-name="T1049">13 </text:span>Gefängnis<text:span text:style-name="T165"> </text:span><text:span text:style-name="T1050">(54)</text:span><text:tab/>-<text:tab/><text:tab/><text:span text:style-name="T165">Insasse<text:tab/><text:tab/><text:tab/>Ausdauer 7+<text:tab/>Stärke 7+<text:tab/><text:tab/></text:span></text:p>
      <text:p text:style-name="P137"><text:tab/><text:span text:style-name="T1078"><text:tab/><text:tab/><text:tab/><text:tab/><text:tab/></text:span><text:span text:style-name="T1091">Brutalo</text:span><text:tab/><text:tab/><text:tab/>Stärke 8+<text:tab/><text:tab/>Ausdauer 6+</text:p>
      <text:p text:style-name="P137"><text:tab/><text:span text:style-name="T1078"><text:tab/><text:tab/><text:tab/><text:tab/><text:tab/></text:span>Dealer<text:tab/><text:tab/><text:tab/>Intellekt 9+<text:tab/><text:tab/>Ausdauer 5+</text:p>
      <text:p text:style-name="P138"><text:span text:style-name="T1049">X </text:span>Psioniker<text:span text:style-name="T165"> </text:span><text:span text:style-name="T1050">(2</text:span><text:span text:style-name="T1092">36</text:span><text:span text:style-name="T1050">)</text:span><text:span text:style-name="T165"><text:tab/></text:span>PSI 6+<text:tab/><text:tab/><text:span text:style-name="T1093">Wildes Talent<text:tab/><text:tab/>Sozialstatus 6+<text:tab/>Intellekt 8+<text:tab/><text:tab/></text:span><text:span text:style-name="T1052">Bildung</text:span><text:span text:style-name="T1053">≥</text:span><text:span text:style-name="T1054">8</text:span></text:p>
      <text:p text:style-name="P133"><text:tab/><text:span text:style-name="T1078"><text:tab/><text:tab/><text:tab/><text:tab/><text:tab/></text:span><text:span text:style-name="T1073">Psi-</text:span><text:span text:style-name="T1094">Gelehrter</text:span><text:span text:style-name="T1095"><text:tab/><text:tab/>Bildung 4+<text:tab/><text:tab/>Bildung 8+</text:span></text:p>
      <text:p text:style-name="P139"><text:tab/><text:tab/><text:tab/><text:tab/><text:tab/><text:tab/>Psi-Krieger<text:tab/><text:tab/><text:tab/>Ausdauer 6+<text:tab/>Ausdauer 6+</text:p>
      <text:p text:style-name="P140"><text:span text:style-name="T1096">Truther</text:span><text:span text:style-name="T165"> </text:span><text:span text:style-name="T1050">(</text:span><text:span text:style-name="T1097">C.34</text:span><text:span text:style-name="T1050">)</text:span><text:span text:style-name="T1056"><text:tab/></text:span>-<text:span text:style-name="T1077"><text:tab/><text:tab/><text:tab/>-<text:tab/></text:span><text:span text:style-name="T1093"><text:tab/><text:tab/><text:tab/></text:span><text:span text:style-name="T1097">Rang</text:span><text:span text:style-name="T1093"> </text:span><text:span text:style-name="T1097">4</text:span><text:span text:style-name="T1093">+<text:tab/><text:tab/>-</text:span></text:p>
      <text:p text:style-name="P140"><text:span text:style-name="T1096">Religiöser</text:span><text:span text:style-name="T165"> </text:span><text:span text:style-name="T1050">(</text:span><text:span text:style-name="T1097">C. 36</text:span><text:span text:style-name="T1050">)</text:span><text:tab/>-<text:tab/><text:tab/><text:span text:style-name="T1077"><text:tab/></text:span><text:span text:style-name="T1097">Anerkannte Religion</text:span><text:span text:style-name="T1093"><text:tab/>Sozialstatus </text:span><text:span text:style-name="T1097">3</text:span><text:span text:style-name="T1093">+<text:tab/>Sozialstatus 8+</text:span></text:p>
      <text:p text:style-name="P140"><text:span text:style-name="T1077"><text:tab/><text:tab/><text:tab/><text:tab/><text:tab/><text:tab/></text:span><text:span text:style-name="T1097">Missionar</text:span><text:span text:style-name="T1098"><text:tab/><text:tab/></text:span><text:span text:style-name="T1093"><text:tab/></text:span><text:span text:style-name="T1099">Intellekt</text:span><text:span text:style-name="T1093"> </text:span><text:span text:style-name="T1098">6</text:span><text:span text:style-name="T1093">+<text:tab/><text:tab/>Sozialstatus </text:span><text:span text:style-name="T1098">7</text:span><text:span text:style-name="T1093">+</text:span></text:p>
      <text:p text:style-name="P140"><text:span text:style-name="T1077"><text:tab/><text:tab/><text:tab/><text:tab/><text:tab/><text:tab/></text:span><text:span text:style-name="T1100">Fanatiker</text:span><text:span text:style-name="T1097"><text:tab/><text:tab/></text:span><text:span text:style-name="T1093"><text:tab/></text:span><text:span text:style-name="T1099">Intellekt</text:span><text:span text:style-name="T1093"> </text:span><text:span text:style-name="T1101">8</text:span><text:span text:style-name="T1093">+<text:tab/><text:tab/></text:span><text:span text:style-name="T1099">Intellekt</text:span><text:span text:style-name="T1093"> </text:span><text:span text:style-name="T1101">5</text:span><text:span text:style-name="T1093">+</text:span></text:p>
      <text:p text:style-name="P141"><text:span text:style-name="T1102">R</text:span><text:span text:style-name="T1103">üstungen<text:line-break/></text:span><text:span text:style-name="T1104">Typ<text:tab/><text:tab/><text:tab/>Schutz<text:tab/><text:tab/>TL<text:tab/>Rad<text:tab/>kg<text:tab/>Preis<text:tab/>nötige Skills <text:tab/></text:span><text:span text:style-name="T1105"><text:line-break/></text:span><text:span text:style-name="T1106">Leder</text:span><text:span text:style-name="T1105"><text:tab/><text:tab/>1<text:tab/><text:tab/><text:tab/>1<text:tab/>-<text:tab/>2<text:tab/>50</text:span><text:span text:style-name="T1107">₵</text:span><text:span text:style-name="T1105"><text:tab/><text:tab/>-<text:line-break/></text:span><text:span text:style-name="T1106">Maschen</text:span><text:span text:style-name="T1105"><text:tab/><text:tab/>2<text:tab/><text:tab/><text:tab/>6<text:tab/>-<text:tab/>3<text:tab/>150</text:span><text:span text:style-name="T1107">₵</text:span><text:span text:style-name="T1105"><text:tab/>-</text:span></text:p>
      <text:p text:style-name="P142">Textil<text:tab/><text:tab/>5<text:tab/><text:tab/><text:tab/>7<text:tab/>-<text:tab/>7<text:tab/>250<text:span text:style-name="T163">₵<text:tab/>-<text:line-break/><text:tab/></text:span><text:span text:style-name="T1108"><text:tab/><text:tab/>8<text:tab/><text:tab/><text:tab/>10<text:tab/>-<text:tab/>3<text:tab/>500</text:span><text:span text:style-name="T163">₵<text:tab/>-<text:line-break/></text:span><text:span text:style-name="T1108">Schutzjacke<text:tab/>3<text:tab/><text:tab/><text:tab/>7<text:tab/>-<text:tab/>8<text:tab/>100</text:span><text:span text:style-name="T163">₵<text:tab/>-<text:line-break/><text:tab/><text:tab/><text:tab/></text:span><text:span text:style-name="T1108">5<text:tab/><text:tab/><text:tab/>8<text:tab/>-<text:tab/>6<text:tab/>300</text:span><text:span text:style-name="T163">₵<text:tab/>-<text:line-break/></text:span><text:span text:style-name="T1108">Reflex<text:tab/><text:tab/>Laser 10<text:tab/><text:tab/></text:span><text:span text:style-name="T1109">10<text:tab/>-<text:tab/>1<text:tab/>1500</text:span><text:span text:style-name="T163">₵<text:tab/>-<text:line-break/></text:span><text:span text:style-name="T1108">Ablativ<text:tab/><text:tab/>1, Laser 6<text:tab/>9<text:tab/>-<text:tab/>2<text:tab/>75</text:span><text:span text:style-name="T163">₵<text:tab/><text:tab/>-<text:line-break/></text:span><text:span text:style-name="T1108">Kampfanzug<text:tab/>13<text:tab/><text:tab/><text:tab/>10<text:tab/>85<text:tab/>20<text:tab/>96k</text:span><text:span text:style-name="T163">₵<text:tab/></text:span><text:span text:style-name="T1108">Raumanzug </text:span><text:span text:style-name="T1110">1</text:span><text:span text:style-name="T163"><text:line-break/><text:tab/><text:tab/><text:tab/></text:span><text:span text:style-name="T1108">17<text:tab/><text:tab/><text:tab/>12<text:tab/>145<text:tab/>16<text:tab/>88k</text:span><text:span text:style-name="T163">₵<text:tab/></text:span><text:span text:style-name="T1108">Raumanzug </text:span><text:span text:style-name="T1110">0</text:span><text:span text:style-name="T1108"><text:line-break/><text:tab/><text:tab/><text:tab/>19<text:tab/><text:tab/><text:tab/>14<text:tab/>180<text:tab/>12<text:tab/>160k</text:span><text:span text:style-name="T163">₵<text:tab/></text:span><text:span text:style-name="T1108">Raumanzug </text:span><text:span text:style-name="T1110">0</text:span><text:span text:style-name="T1108"><text:line-break/>Raumanzug<text:tab/>4<text:tab/><text:tab/><text:tab/>8<text:tab/>15<text:tab/>28<text:tab/>12k</text:span><text:span text:style-name="T163">₵<text:tab/></text:span><text:span text:style-name="T1108">Raumanzug </text:span><text:span text:style-name="T1110">1</text:span><text:span text:style-name="T1108"><text:line-break/><text:tab/><text:tab/><text:tab/>8<text:tab/><text:tab/><text:tab/>10<text:tab/>60<text:tab/>12<text:tab/>10k</text:span><text:span text:style-name="T163">₵<text:tab/></text:span><text:span text:style-name="T1108">Raumanzug </text:span><text:span text:style-name="T1110">0</text:span><text:span text:style-name="T1108"><text:line-break/><text:tab/><text:tab/><text:tab/>10<text:tab/><text:tab/><text:tab/>12<text:tab/>90<text:tab/>8<text:tab/>20k</text:span><text:span text:style-name="T163">₵<text:tab/></text:span><text:span text:style-name="T1108">Raumanzug </text:span><text:span text:style-name="T1110">0</text:span><text:span text:style-name="T1108"><text:line-break/></text:span><text:span text:style-name="T1110">Schutzanzug<text:tab/>8<text:tab/><text:tab/><text:tab/>9<text:tab/>75<text:tab/>40<text:tab/>24k</text:span><text:span text:style-name="T163">₵<text:tab/></text:span><text:span text:style-name="T1108">Raumanzug </text:span><text:span text:style-name="T1110">1</text:span></text:p>
      <text:p text:style-name="P143"><text:tab/><text:tab/><text:tab/><text:span text:style-name="T1111">9<text:tab/><text:tab/><text:tab/>10<text:tab/>90<text:tab/>30<text:tab/>20k</text:span>₵<text:tab/><text:span text:style-name="T1112">Raumanzug </text:span><text:span text:style-name="T1111">1<text:line-break/><text:tab/><text:tab/><text:tab/>14<text:tab/><text:tab/><text:tab/>13<text:tab/>170<text:tab/>20<text:tab/>40k</text:span>₵<text:tab/><text:span text:style-name="T1112">Raumanzug </text:span><text:span text:style-name="T1111">0<text:line-break/><text:tab/><text:tab/><text:tab/>15<text:tab/><text:tab/><text:tab/>14<text:tab/>185<text:tab/>10<text:tab/>60k</text:span>₵<text:tab/><text:span text:style-name="T1112">Raumanzug </text:span><text:span text:style-name="T1111">0</text:span><text:span text:style-name="T1112"><text:line-break/></text:span><text:span text:style-name="T1111">Power Armor<text:tab/>22<text:tab/><text:tab/><text:tab/>13<text:tab/>245<text:tab/>100<text:tab/>200k</text:span>₵<text:tab/><text:span text:style-name="T1112">Raumanzug </text:span><text:span text:style-name="T1111">2<text:line-break/><text:tab/><text:tab/><text:tab/>25<text:tab/><text:tab/><text:tab/>14<text:tab/>290<text:tab/>100<text:tab/>220k</text:span>₵<text:tab/><text:span text:style-name="T1112">Raumanzug </text:span><text:span text:style-name="T1111">1</text:span></text:p>
      <text:p text:style-name="P144"><text:span text:style-name="T1113">Rüstungs-O</text:span><text:span text:style-name="T1114">ptionen<text:tab/>TL<text:tab/>Preis<text:tab/>Effekt<text:tab/><text:tab/><text:tab/><text:tab/><text:tab/><text:tab/><text:tab/><text:tab/><text:tab/><text:tab/></text:span><text:span text:style-name="T1115"><text:line-break/>Chamäleon<text:tab/><text:tab/><text:tab/>12<text:tab/>5k</text:span>₵<text:tab/><text:tab/><text:span text:style-name="T1115">IR Deflektor, Mod=-4<text:line-break/>Chamäleon<text:tab/><text:tab/><text:tab/>13<text:tab/>50k</text:span>₵<text:tab/><text:span text:style-name="T1115">Sichtbares Licht Deflektor, Mod=-4<text:line-break/>Computer<text:tab/><text:tab/><text:tab/>10<text:tab/>500</text:span>₵<text:span text:style-name="T1115"><text:tab/>Computer/0<text:line-break/><text:tab/><text:tab/><text:tab/><text:tab/><text:tab/>11<text:tab/>1k</text:span>₵<text:span text:style-name="T1115"><text:tab/><text:tab/>Computer/1<text:line-break/><text:tab/><text:tab/><text:tab/><text:tab/><text:tab/>13<text:tab/>5k</text:span>₵<text:span text:style-name="T1115"><text:tab/><text:tab/>Computer/2<text:line-break/></text:span><text:span text:style-name="T1116">Extra-O2</text:span><text:span text:style-name="T1115"><text:tab/><text:tab/><text:tab/><text:tab/></text:span><text:span text:style-name="T1116">10</text:span><text:span text:style-name="T1115"><text:tab/></text:span><text:span text:style-name="T1116">10k</text:span>₵<text:span text:style-name="T1115"><text:tab/></text:span><text:span text:style-name="T1116">+18h Sauerstoff<text:line-break/>Augenschutz<text:tab/><text:tab/><text:tab/>6<text:tab/>50</text:span>₵<text:tab/><text:tab/><text:span text:style-name="T1116">Laserschutz<text:line-break/>Grav-Assist<text:tab/><text:tab/><text:tab/>12<text:tab/>110k</text:span>₵<text:tab/><text:span text:style-name="T1116">wie Grav-Gürtel<text:line-break/><text:tab/><text:tab/><text:tab/><text:tab/><text:tab/>15<text:tab/>120k</text:span>₵<text:tab/><text:span text:style-name="T1116">wie Grav-Gürtel, hält länger<text:line-break/>Magnetstiefel<text:tab/><text:tab/><text:tab/>8<text:tab/>100</text:span>₵<text:tab/><text:span text:style-name="T1116">gehen in Null-G<text:line-break/>Medkit<text:tab/><text:tab/><text:tab/><text:tab/>10<text:tab/>5k</text:span>₵<text:tab/><text:tab/><text:span text:style-name="T1116">wenn Ausdauer=0 wie Medizin 3<text:line-break/><text:tab/><text:tab/><text:tab/><text:tab/><text:tab/>11<text:tab/>10k</text:span>₵<text:tab/><text:span text:style-name="T1116">wenn Ausdauer=0 wie Medizin 3, Kampfdroge<text:line-break/>Selbstheilend<text:tab/><text:tab/><text:tab/>11<text:tab/>2k</text:span>₵<text:tab/><text:tab/><text:span text:style-name="T1116">bei Beschädigung<text:line-break/>Nano-Beschichtung<text:tab/>10<text:tab/>1k</text:span>₵<text:tab/><text:tab/><text:span text:style-name="T1116">Schmutzabweisend<text:line-break/>Mini-Triebwerk<text:tab/><text:tab/>9<text:tab/>2k</text:span>₵<text:tab/><text:tab/><text:span text:style-name="T1116">bewegen in Null-G mit Geschick<text:line-break/><text:tab/><text:tab/><text:tab/><text:tab/><text:tab/>12<text:tab/>14k</text:span>₵<text:tab/><text:span text:style-name="T1116">0.1g für 48h<text:line-break/><text:tab/><text:tab/><text:tab/><text:tab/><text:tab/>14<text:tab/>20k</text:span>₵<text:tab/><text:span text:style-name="T1116">0.1g für 48h, </text:span><text:span text:style-name="T1117">kleiner mit Anti-Grav<text:line-break/></text:span></text:p>
      <text:p text:style-name="P145"><text:span text:style-name="T1118">Implantate</text:span><text:span text:style-name="T1119"><text:line-break/></text:span><text:span text:style-name="T1120">Typ<text:tab/><text:tab/><text:tab/><text:tab/></text:span><text:span text:style-name="T1120">TL<text:tab/>Preis<text:tab/></text:span><text:span text:style-name="T1121">Effekt</text:span><text:span text:style-name="T1120"> </text:span><text:span text:style-name="T1112"><text:line-break/></text:span><text:span text:style-name="T1122">Stärke</text:span><text:span text:style-name="T1123"><text:tab/><text:tab/><text:tab/>11<text:tab/>500k</text:span><text:span text:style-name="T957">₵<text:tab/></text:span><text:span text:style-name="T1122">Stärke</text:span><text:span text:style-name="T1123">+1 </text:span><text:span text:style-name="T957"><text:line-break/></text:span><text:span text:style-name="T1122">Stärke</text:span><text:span text:style-name="T1123"><text:tab/><text:tab/><text:tab/>12<text:tab/>1M</text:span><text:span text:style-name="T957">₵<text:tab/></text:span><text:span text:style-name="T1122">Stärke</text:span><text:span text:style-name="T1123">+2 </text:span><text:span text:style-name="T957"><text:line-break/></text:span><text:span text:style-name="T1122">Stärke</text:span><text:span text:style-name="T1123"><text:tab/><text:tab/><text:tab/>15<text:tab/>5M</text:span><text:span text:style-name="T957">₵<text:tab/></text:span><text:span text:style-name="T1122">Stärke</text:span><text:span text:style-name="T1123">+3 </text:span><text:span text:style-name="T957"><text:line-break/></text:span><text:span text:style-name="T1123">Geschick<text:tab/><text:tab/><text:tab/>11<text:tab/>500k</text:span><text:span text:style-name="T957">₵<text:tab/></text:span><text:span text:style-name="T1123">Geschick+1 </text:span><text:span text:style-name="T957"><text:line-break/></text:span><text:span text:style-name="T1123">Geschick<text:tab/><text:tab/><text:tab/>12<text:tab/>1M</text:span><text:span text:style-name="T957">₵<text:tab/></text:span><text:span text:style-name="T1123">Geschick+2 </text:span><text:span text:style-name="T957"><text:line-break/></text:span><text:span text:style-name="T1123">Geschick<text:tab/><text:tab/><text:tab/>15<text:tab/>5M</text:span><text:span text:style-name="T957">₵<text:tab/></text:span><text:span text:style-name="T1123">Geschick+3 </text:span><text:span text:style-name="T957"><text:line-break/></text:span><text:span text:style-name="T1123">Ausdauer<text:tab/><text:tab/>11<text:tab/>500k</text:span><text:span text:style-name="T957">₵<text:tab/></text:span><text:span text:style-name="T1123">Ausdauer+1 </text:span><text:span text:style-name="T957"><text:line-break/></text:span><text:span text:style-name="T1123">Ausdauer<text:tab/><text:tab/>12<text:tab/>1M</text:span><text:span text:style-name="T957">₵<text:tab/></text:span><text:span text:style-name="T1123">Ausdauer+2 </text:span><text:span text:style-name="T957"><text:line-break/></text:span><text:span text:style-name="T1123">Ausdauer<text:tab/><text:tab/>15<text:tab/>5M</text:span><text:span text:style-name="T957">₵<text:tab/></text:span><text:span text:style-name="T1123">Ausdauer+3 </text:span><text:span text:style-name="T957"><text:line-break/></text:span><text:span text:style-name="T1123">Kognitiv<text:tab/><text:tab/><text:tab/>12<text:tab/>500k</text:span><text:span text:style-name="T957">₵<text:tab/></text:span><text:span text:style-name="T1123">Intellekt+1 </text:span><text:span text:style-name="T957"><text:line-break/></text:span><text:span text:style-name="T1123">Kognitiv<text:tab/><text:tab/><text:tab/>14<text:tab/>1M</text:span><text:span text:style-name="T957">₵<text:tab/></text:span><text:span text:style-name="T1123">Intellekt+2 </text:span><text:span text:style-name="T957"><text:line-break/></text:span><text:span text:style-name="T1123">Kognitiv<text:tab/><text:tab/><text:tab/>16<text:tab/>5M</text:span><text:span text:style-name="T957">₵<text:tab/></text:span><text:span text:style-name="T1123">Intellekt+3 </text:span><text:span text:style-name="T957"><text:line-break/></text:span><text:span text:style-name="T1122">Sichtverbesserung<text:tab/>13<text:tab/>2</text:span><text:span text:style-name="T1123">5k</text:span><text:span text:style-name="T957">₵<text:tab/></text:span><text:span text:style-name="T1122">Weitsicht, IR-Sicht </text:span><text:span text:style-name="T957"><text:line-break/></text:span><text:span text:style-name="T1122">Neurokomm<text:tab/><text:tab/>10<text:tab/>1k</text:span><text:span text:style-name="T957">₵<text:tab/><text:tab/></text:span><text:span text:style-name="T1122">Auditorisch </text:span><text:span text:style-name="T957"><text:line-break/></text:span><text:span text:style-name="T1122">Neurokomm<text:tab/><text:tab/>12<text:tab/>5k</text:span><text:span text:style-name="T957">₵<text:tab/><text:tab/></text:span><text:span text:style-name="T1122">Audiovisuell, Computer 0</text:span><text:span text:style-name="T957"><text:line-break/></text:span><text:span text:style-name="T1122">Neurokomm<text:tab/><text:tab/>14<text:tab/>20k</text:span><text:span text:style-name="T957">₵<text:tab/></text:span><text:span text:style-name="T1122">Daten, Computer 1<text:line-break/>Skill-Implantat<text:tab/>12<text:tab/>50k</text:span><text:span text:style-name="T957">₵<text:tab/></text:span><text:span text:style-name="T1122">Skill+1<text:line-break/></text:span><text:span text:style-name="T1124">Unterhaut-Panzer<text:tab/>10<text:tab/></text:span><text:span text:style-name="T1122">50k</text:span><text:span text:style-name="T957">₵<text:tab/></text:span><text:span text:style-name="T1122">S</text:span><text:span text:style-name="T1124">chutz</text:span><text:span text:style-name="T1122">+1</text:span><text:span text:style-name="T957"><text:line-break/></text:span><text:span text:style-name="T1124">Unterhaut-Panzer<text:tab/>11<text:tab/>10</text:span><text:span text:style-name="T1122">0k</text:span><text:span text:style-name="T957">₵<text:tab/></text:span><text:span text:style-name="T1122">S</text:span><text:span text:style-name="T1124">chutz</text:span><text:span text:style-name="T1122">+</text:span><text:span text:style-name="T1124">3<text:line-break/>Datenanschluss<text:tab/>12<text:tab/>1</text:span><text:span text:style-name="T1122">0k</text:span><text:span text:style-name="T957">₵<text:tab/></text:span><text:span text:style-name="T1124">Bandbreite 4, </text:span><text:span text:style-name="T1122">Computer </text:span><text:span text:style-name="T1125">2</text:span><text:span text:style-name="T1124"><text:line-break/>Datenanschluss<text:tab/>13<text:tab/>15</text:span><text:span text:style-name="T1122">k</text:span><text:span text:style-name="T957">₵<text:tab/></text:span><text:span text:style-name="T1124">Bandbreite 8, </text:span><text:span text:style-name="T1122">Computer </text:span><text:span text:style-name="T1125">2</text:span></text:p>
      <text:p text:style-name="P146"><text:span text:style-name="T1126">Wissenschaftliche Ausrüstung</text:span><text:span text:style-name="T1119"><text:line-break/></text:span><text:span text:style-name="T1120">Typ<text:tab/><text:tab/><text:tab/><text:tab/></text:span><text:span text:style-name="T1121">Effekt</text:span><text:span text:style-name="T1120"><text:tab/><text:tab/><text:tab/><text:tab/><text:tab/></text:span><text:span text:style-name="T1112"><text:line-break/></text:span><text:span text:style-name="T1127">Archäologie</text:span><text:span text:style-name="T1123"><text:tab/><text:tab/></text:span><text:span text:style-name="T1127">Wissenschaft</text:span><text:span text:style-name="T1123">+1</text:span><text:span text:style-name="T957"><text:line-break/></text:span><text:span text:style-name="T1127">Kybernetik</text:span><text:span text:style-name="T1123"><text:tab/><text:tab/></text:span><text:span text:style-name="T1127">Computer</text:span><text:span text:style-name="T1123">+1 </text:span><text:span text:style-name="T1127">und Medizin+1 für Implantate<text:line-break/></text:span><text:span text:style-name="T1128">Robotik<text:tab/><text:tab/><text:tab/>Elektronik</text:span><text:span text:style-name="T1127"><text:line-break/>Medizin<text:tab/><text:tab/><text:tab/>Medizin+1 und medizinische Ermittlung+1</text:span><text:span text:style-name="T957"><text:line-break/></text:span><text:span text:style-name="T1128">Planetologie<text:tab/><text:tab/>Umwelt, Lebensformen<text:line-break/>Psionik (illegal)<text:tab/>Psi-Aktivität</text:span><text:span text:style-name="T957"><text:line-break/></text:span><text:span text:style-name="T1128">Weltraum<text:tab/><text:tab/>Astronomie, Spektrometer etc<text:line-break/>Soziologie<text:tab/><text:tab/>Ökonomie, Geschichte, Linguistik, Psychologie</text:span></text:p>
      <text:p text:style-name="P147"><text:span text:style-name="T1129">Nahkampf-Waffen</text:span><text:span text:style-name="T1119"><text:line-break/></text:span><text:span text:style-name="T1120">Typ<text:tab/><text:tab/><text:tab/><text:tab/>TL<text:tab/></text:span><text:span text:style-name="T1130">Schaden<text:tab/></text:span><text:span text:style-name="T1120">Preis<text:tab/></text:span><text:span text:style-name="T1130">kg </text:span><text:span text:style-name="T1112"><text:line-break/></text:span><text:span text:style-name="T1131">Unbewaffnet<text:tab/><text:tab/>-<text:tab/>w6<text:tab/><text:tab/>-<text:tab/><text:tab/>-<text:line-break/>Dolch<text:tab/></text:span><text:span text:style-name="T1123"><text:tab/><text:tab/></text:span><text:span text:style-name="T1131">1</text:span><text:span text:style-name="T1123"><text:tab/></text:span><text:span text:style-name="T1132">w6</text:span><text:span text:style-name="T1131">+2</text:span><text:span text:style-name="T1123"><text:tab/></text:span><text:span text:style-name="T1132">1</text:span><text:span text:style-name="T1123">0</text:span><text:span text:style-name="T957">₵<text:tab/><text:tab/></text:span><text:span text:style-name="T1131">0,5 </text:span><text:span text:style-name="T957"><text:line-break/></text:span><text:span text:style-name="T1132">Klingenwaffe</text:span><text:span text:style-name="T1123"><text:tab/><text:tab/></text:span><text:span text:style-name="T1132">2</text:span><text:span text:style-name="T1123"><text:tab/></text:span><text:span text:style-name="T1132">2w6</text:span><text:span text:style-name="T1123"><text:tab/><text:tab/></text:span><text:span text:style-name="T1132">1</text:span><text:span text:style-name="T1123">00</text:span><text:span text:style-name="T957">₵<text:tab/></text:span><text:span text:style-name="T1132">1 </text:span><text:span text:style-name="T957"><text:line-break/></text:span><text:span text:style-name="T1132">Säbel<text:tab/></text:span><text:span text:style-name="T1123"><text:tab/><text:tab/></text:span><text:span text:style-name="T1132">2</text:span><text:span text:style-name="T1123"><text:tab/></text:span><text:span text:style-name="T1132">3w6</text:span><text:span text:style-name="T1123"><text:tab/><text:tab/></text:span><text:span text:style-name="T1132">2</text:span><text:span text:style-name="T1123">00</text:span><text:span text:style-name="T957">₵<text:tab/></text:span><text:span text:style-name="T1132">0,5 </text:span><text:span text:style-name="T957"><text:line-break/></text:span><text:span text:style-name="T1132">Breitschwert</text:span><text:span text:style-name="T1123"><text:tab/><text:tab/></text:span><text:span text:style-name="T1132">2</text:span><text:span text:style-name="T1123"><text:tab/></text:span><text:span text:style-name="T1132">4w6</text:span><text:span text:style-name="T1123"><text:tab/><text:tab/></text:span><text:span text:style-name="T1132">5</text:span><text:span text:style-name="T1123">00</text:span><text:span text:style-name="T957">₵<text:tab/></text:span><text:span text:style-name="T1132">2 </text:span><text:span text:style-name="T957"><text:line-break/></text:span><text:span text:style-name="T1132">Keule<text:tab/></text:span><text:span text:style-name="T1123"><text:tab/><text:tab/></text:span><text:span text:style-name="T1132">1</text:span><text:span text:style-name="T1123"><text:tab/></text:span><text:span text:style-name="T1132">2w6</text:span><text:span text:style-name="T1123"><text:tab/><text:tab/>-<text:tab/></text:span><text:span text:style-name="T957"><text:tab/></text:span><text:span text:style-name="T1132">2</text:span></text:p>
      <text:p text:style-name="P148"><text:span text:style-name="T1133">Projektil</text:span><text:span text:style-name="T1129">-Waffen</text:span><text:span text:style-name="T1119"><text:line-break/></text:span><text:span text:style-name="T1120">Typ<text:tab/><text:tab/><text:tab/><text:tab/>TL<text:tab/></text:span><text:span text:style-name="T1134">Reichweite<text:tab/></text:span><text:span text:style-name="T1130">Schaden<text:tab/></text:span><text:span text:style-name="T1134">Magazin<text:tab/></text:span><text:span text:style-name="T1135">Spez.<text:tab/><text:tab/></text:span><text:span text:style-name="T1120">Preis<text:tab/></text:span><text:span text:style-name="T1130">kg </text:span><text:span text:style-name="T1112"><text:line-break/></text:span><text:span text:style-name="T1136">Automatik-Pistole</text:span><text:span text:style-name="T1131"><text:tab/></text:span><text:span text:style-name="T1136">5</text:span><text:span text:style-name="T1131"><text:tab/></text:span><text:span text:style-name="T1136">10m</text:span><text:span text:style-name="T1131"><text:tab/><text:tab/><text:tab/></text:span><text:span text:style-name="T1136">3</text:span><text:span text:style-name="T1131">w6-</text:span><text:span text:style-name="T1136">3</text:span><text:span text:style-name="T1131"><text:tab/></text:span><text:span text:style-name="T1136">15</text:span><text:span text:style-name="T1131"><text:tab/><text:tab/><text:tab/><text:tab/><text:tab/></text:span><text:span text:style-name="T1132">2</text:span><text:span text:style-name="T1123">00</text:span><text:span text:style-name="T957">₵</text:span><text:span text:style-name="T1131"><text:tab/></text:span><text:span text:style-name="T1136">1</text:span><text:span text:style-name="T1131"><text:line-break/></text:span><text:span text:style-name="T1136">Mini-Pistole</text:span><text:span text:style-name="T1123"><text:tab/><text:tab/></text:span><text:span text:style-name="T1136">8</text:span><text:span text:style-name="T1123"><text:tab/></text:span><text:span text:style-name="T1136">5m</text:span><text:span text:style-name="T1131"><text:tab/><text:tab/><text:tab/></text:span><text:span text:style-name="T1136">2</text:span><text:span text:style-name="T1132">w6</text:span><text:span text:style-name="T1123"><text:tab/><text:tab/></text:span><text:span text:style-name="T1136">6</text:span><text:span text:style-name="T1131"><text:tab/><text:tab/></text:span><text:span text:style-name="T1137">Null-G</text:span><text:span text:style-name="T1131"><text:tab/><text:tab/></text:span><text:span text:style-name="T1136">50</text:span><text:span text:style-name="T1123">0</text:span><text:span text:style-name="T957">₵<text:tab/></text:span><text:span text:style-name="T1136">0,5 </text:span><text:span text:style-name="T957"><text:line-break/></text:span><text:span text:style-name="T1136">Maschinenpistole</text:span><text:span text:style-name="T1123"><text:tab/></text:span><text:span text:style-name="T1136">6</text:span><text:span text:style-name="T1123"><text:tab/></text:span><text:span text:style-name="T1136">25m</text:span><text:span text:style-name="T1131"><text:tab/><text:tab/><text:tab/></text:span><text:span text:style-name="T1136">3</text:span><text:span text:style-name="T1132">w6</text:span><text:span text:style-name="T1123"><text:tab/><text:tab/></text:span><text:span text:style-name="T1136">20</text:span><text:span text:style-name="T1131"><text:tab/><text:tab/></text:span><text:span text:style-name="T1137">Auto 3</text:span><text:span text:style-name="T1131"><text:tab/><text:tab/></text:span><text:span text:style-name="T1136">4</text:span><text:span text:style-name="T1123">00</text:span><text:span text:style-name="T957">₵<text:tab/></text:span><text:span text:style-name="T1136">3</text:span><text:span text:style-name="T957"><text:line-break/></text:span><text:span text:style-name="T1136">Gauss-Pistole</text:span><text:span text:style-name="T1123"><text:tab/><text:tab/></text:span><text:span text:style-name="T1136">13</text:span><text:span text:style-name="T1123"><text:tab/></text:span><text:span text:style-name="T1136">20m</text:span><text:span text:style-name="T1131"><text:tab/><text:tab/><text:tab/></text:span><text:span text:style-name="T1136">3</text:span><text:span text:style-name="T1132">w6</text:span><text:span text:style-name="T1123"><text:tab/><text:tab/></text:span><text:span text:style-name="T1136">40</text:span><text:span text:style-name="T1131"><text:tab/><text:tab/></text:span><text:span text:style-name="T1137">AP 3, Auto 2</text:span><text:span text:style-name="T1131"><text:tab/></text:span><text:span text:style-name="T1136">5</text:span><text:span text:style-name="T1123">00</text:span><text:span text:style-name="T957">₵<text:tab/></text:span><text:span text:style-name="T1136">1 </text:span><text:span text:style-name="T957"><text:line-break/></text:span><text:span text:style-name="T1136">Schrotflinte</text:span><text:span text:style-name="T1123"><text:tab/><text:tab/></text:span><text:span text:style-name="T1136">4</text:span><text:span text:style-name="T1123"><text:tab/></text:span><text:span text:style-name="T1136">50m</text:span><text:span text:style-name="T1131"><text:tab/><text:tab/><text:tab/></text:span><text:span text:style-name="T1136">4</text:span><text:span text:style-name="T1132">w6</text:span><text:span text:style-name="T1123"><text:tab/><text:tab/></text:span><text:span text:style-name="T1136">6</text:span><text:span text:style-name="T1131"><text:tab/><text:tab/></text:span><text:span text:style-name="T1137">unhandlich</text:span><text:span text:style-name="T1131"><text:tab/></text:span><text:span text:style-name="T1132">2</text:span><text:span text:style-name="T1123">00</text:span><text:span text:style-name="T957">₵<text:tab/></text:span><text:span text:style-name="T1136">4 </text:span><text:span text:style-name="T957"><text:line-break/></text:span><text:span text:style-name="T1136">Jagdgewehr</text:span><text:span text:style-name="T1123"><text:tab/><text:tab/></text:span><text:span text:style-name="T1136">5</text:span><text:span text:style-name="T1123"><text:tab/></text:span><text:span text:style-name="T1136">250m</text:span><text:span text:style-name="T1131"><text:tab/><text:tab/></text:span><text:span text:style-name="T1136">3</text:span><text:span text:style-name="T1132">w6</text:span><text:span text:style-name="T1123"><text:tab/><text:tab/></text:span><text:span text:style-name="T1136">3</text:span><text:span text:style-name="T1131"><text:tab/><text:tab/><text:tab/><text:tab/><text:tab/></text:span><text:span text:style-name="T1136">2</text:span><text:span text:style-name="T1123">00</text:span><text:span text:style-name="T957">₵<text:tab/></text:span><text:span text:style-name="T1136">3 </text:span><text:span text:style-name="T957"><text:line-break/></text:span><text:span text:style-name="T1136">Sturmgewehr</text:span><text:span text:style-name="T1123"><text:tab/><text:tab/></text:span><text:span text:style-name="T1136">7</text:span><text:span text:style-name="T1123"><text:tab/></text:span><text:span text:style-name="T1136">200m</text:span><text:span text:style-name="T1131"><text:tab/><text:tab/></text:span><text:span text:style-name="T1132">3w6</text:span><text:span text:style-name="T1123"><text:tab/><text:tab/></text:span><text:span text:style-name="T1136">30</text:span><text:span text:style-name="T1131"><text:tab/><text:tab/></text:span><text:span text:style-name="T1137">Auto 2</text:span><text:span text:style-name="T1131"><text:tab/><text:tab/></text:span><text:span text:style-name="T1136">5</text:span><text:span text:style-name="T1123">00</text:span><text:span text:style-name="T957">₵<text:tab/></text:span><text:span text:style-name="T1136">4 </text:span><text:span text:style-name="T957"><text:line-break/></text:span><text:span text:style-name="T1136">Kampfgewehr</text:span><text:span text:style-name="T1123"><text:tab/></text:span><text:span text:style-name="T1136">10</text:span><text:span text:style-name="T1123"><text:tab/></text:span><text:span text:style-name="T1136">450m</text:span><text:span text:style-name="T1131"><text:tab/><text:tab/></text:span><text:span text:style-name="T1132">3w6</text:span><text:span text:style-name="T1123"><text:tab/><text:tab/></text:span><text:span text:style-name="T1136">40</text:span><text:span text:style-name="T1131"><text:tab/><text:tab/></text:span><text:span text:style-name="T1137">Auto 3, Fern</text:span><text:span text:style-name="T1138">r.</text:span><text:span text:style-name="T1131"><text:tab/></text:span><text:span text:style-name="T1136">10</text:span><text:span text:style-name="T1123">00</text:span><text:span text:style-name="T957">₵<text:tab/></text:span><text:span text:style-name="T1136">3 </text:span><text:span text:style-name="T957"><text:line-break/></text:span><text:span text:style-name="T1136">Gauss-Gewehr</text:span><text:span text:style-name="T1123"><text:tab/></text:span><text:span text:style-name="T1136">1</text:span><text:span text:style-name="T1132">2</text:span><text:span text:style-name="T1123"><text:tab/></text:span><text:span text:style-name="T1136">600m</text:span><text:span text:style-name="T1131"><text:tab/><text:tab/></text:span><text:span text:style-name="T1136">4</text:span><text:span text:style-name="T1132">w6</text:span><text:span text:style-name="T1123"><text:tab/><text:tab/></text:span><text:span text:style-name="T1136">80</text:span><text:span text:style-name="T1131"><text:tab/><text:tab/><text:tab/><text:tab/><text:tab/></text:span><text:span text:style-name="T1136">15</text:span><text:span text:style-name="T1123">00</text:span><text:span text:style-name="T957">₵<text:tab/></text:span><text:span text:style-name="T1136">4 </text:span><text:span text:style-name="T957"><text:line-break/></text:span><text:span text:style-name="T1136">40mm Granate<text:tab/>-</text:span><text:span text:style-name="T1131"><text:tab/></text:span><text:span text:style-name="T1136">250m</text:span><text:span text:style-name="T1131"><text:tab/><text:tab/></text:span><text:span text:style-name="T1136">Granate<text:tab/>1</text:span></text:p>
      <text:p text:style-name="P149"><text:span text:style-name="T1139">Energie</text:span><text:span text:style-name="T1129">-Waffen</text:span><text:span text:style-name="T1119"><text:line-break/></text:span><text:span text:style-name="T1120">Typ<text:tab/><text:tab/><text:tab/><text:tab/>TL<text:tab/></text:span><text:span text:style-name="T1134">Reichweite<text:tab/></text:span><text:span text:style-name="T1130">Schaden<text:tab/></text:span><text:span text:style-name="T1134">Magazin<text:tab/></text:span><text:span text:style-name="T1135">Spez.<text:tab/><text:tab/></text:span><text:span text:style-name="T1120">Preis<text:tab/></text:span><text:span text:style-name="T1130">kg </text:span><text:span text:style-name="T1112"><text:line-break/></text:span><text:span text:style-name="T1140">Laser</text:span><text:span text:style-name="T1136">-Pistole<text:tab/></text:span><text:span text:style-name="T1131"><text:tab/></text:span><text:span text:style-name="T1140">9</text:span><text:span text:style-name="T1131"><text:tab/></text:span><text:span text:style-name="T1141">2</text:span><text:span text:style-name="T1136">0m</text:span><text:span text:style-name="T1131"><text:tab/><text:tab/><text:tab/></text:span><text:span text:style-name="T1136">3</text:span><text:span text:style-name="T1131">w6<text:tab/><text:tab/></text:span><text:span text:style-name="T1141">100</text:span><text:span text:style-name="T1131"><text:tab/><text:tab/></text:span><text:span text:style-name="T1137">Null-G</text:span><text:span text:style-name="T1131"><text:tab/><text:tab/></text:span><text:span text:style-name="T1132">2</text:span><text:span text:style-name="T1141">k</text:span><text:span text:style-name="T957">₵</text:span><text:span text:style-name="T1131"><text:tab/><text:tab/></text:span><text:span text:style-name="T1142">2</text:span><text:span text:style-name="T1136"><text:line-break/></text:span><text:span text:style-name="T1140">Laser</text:span><text:span text:style-name="T1136">-Pistole<text:tab/></text:span><text:span text:style-name="T1131"><text:tab/></text:span><text:span text:style-name="T1140">11</text:span><text:span text:style-name="T1131"><text:tab/></text:span><text:span text:style-name="T1141">3</text:span><text:span text:style-name="T1136">0m</text:span><text:span text:style-name="T1131"><text:tab/><text:tab/><text:tab/></text:span><text:span text:style-name="T1136">3</text:span><text:span text:style-name="T1131">w6</text:span><text:span text:style-name="T1141">+</text:span><text:span text:style-name="T1136">3</text:span><text:span text:style-name="T1131"><text:tab/></text:span><text:span text:style-name="T1141">100</text:span><text:span text:style-name="T1131"><text:tab/><text:tab/></text:span><text:span text:style-name="T1137">Null-G</text:span><text:span text:style-name="T1131"><text:tab/><text:tab/></text:span><text:span text:style-name="T1141">3k</text:span><text:span text:style-name="T957">₵</text:span><text:span text:style-name="T1131"><text:tab/><text:tab/></text:span><text:span text:style-name="T1136">1</text:span><text:span text:style-name="T1131"><text:line-break/></text:span><text:span text:style-name="T1140">Stunner<text:tab/></text:span><text:span text:style-name="T1136"><text:tab/></text:span><text:span text:style-name="T1131"><text:tab/></text:span><text:span text:style-name="T1140">8</text:span><text:span text:style-name="T1131"><text:tab/></text:span><text:span text:style-name="T1141">5</text:span><text:span text:style-name="T1136">m</text:span><text:span text:style-name="T1131"><text:tab/><text:tab/><text:tab/></text:span><text:span text:style-name="T1141">2</text:span><text:span text:style-name="T1131">w6<text:tab/><text:tab/></text:span><text:span text:style-name="T1141">100</text:span><text:span text:style-name="T1131"><text:tab/><text:tab/></text:span><text:span text:style-name="T1137">Null-G, </text:span><text:span text:style-name="T1138">Stun</text:span><text:span text:style-name="T1131"><text:tab/></text:span><text:span text:style-name="T1141">50</text:span><text:span text:style-name="T1123">0</text:span><text:span text:style-name="T957">₵</text:span><text:span text:style-name="T1131"><text:tab/></text:span><text:span text:style-name="T1142">0.5</text:span><text:span text:style-name="T1131"><text:line-break/></text:span><text:span text:style-name="T1140">Stunner<text:tab/></text:span><text:span text:style-name="T1136"><text:tab/></text:span><text:span text:style-name="T1131"><text:tab/></text:span><text:span text:style-name="T1140">10</text:span><text:span text:style-name="T1131"><text:tab/></text:span><text:span text:style-name="T1141">5</text:span><text:span text:style-name="T1136">m</text:span><text:span text:style-name="T1131"><text:tab/><text:tab/><text:tab/></text:span><text:span text:style-name="T1141">2</text:span><text:span text:style-name="T1131">w6</text:span><text:span text:style-name="T1141">+3</text:span><text:span text:style-name="T1131"><text:tab/></text:span><text:span text:style-name="T1141">100</text:span><text:span text:style-name="T1131"><text:tab/><text:tab/></text:span><text:span text:style-name="T1137">Null-G, </text:span><text:span text:style-name="T1138">Stun</text:span><text:span text:style-name="T1131"><text:tab/></text:span><text:span text:style-name="T1141">75</text:span><text:span text:style-name="T1123">0</text:span><text:span text:style-name="T957">₵</text:span><text:span text:style-name="T1131"><text:tab/></text:span><text:span text:style-name="T1142">0.5</text:span><text:span text:style-name="T1131"><text:line-break/></text:span><text:span text:style-name="T1140">Stunner<text:tab/></text:span><text:span text:style-name="T1136"><text:tab/></text:span><text:span text:style-name="T1131"><text:tab/></text:span><text:span text:style-name="T1140">12</text:span><text:span text:style-name="T1131"><text:tab/></text:span><text:span text:style-name="T1136">10m</text:span><text:span text:style-name="T1131"><text:tab/><text:tab/><text:tab/></text:span><text:span text:style-name="T1136">3</text:span><text:span text:style-name="T1131">w6<text:tab/><text:tab/></text:span><text:span text:style-name="T1141">100</text:span><text:span text:style-name="T1131"><text:tab/><text:tab/></text:span><text:span text:style-name="T1137">Null-G, </text:span><text:span text:style-name="T1138">Stun</text:span><text:span text:style-name="T1131"><text:tab/></text:span><text:span text:style-name="T1141">1k</text:span><text:span text:style-name="T957">₵<text:tab/></text:span><text:span text:style-name="T1131"><text:tab/></text:span><text:span text:style-name="T1142">0.5</text:span><text:span text:style-name="T1131"><text:line-break/></text:span><text:span text:style-name="T1140">Laser-Karabiner<text:tab/>9</text:span><text:span text:style-name="T1131"><text:tab/></text:span><text:span text:style-name="T1136">1</text:span><text:span text:style-name="T1141">5</text:span><text:span text:style-name="T1136">0m</text:span><text:span text:style-name="T1131"><text:tab/><text:tab/></text:span><text:span text:style-name="T1141">4</text:span><text:span text:style-name="T1131">w6<text:tab/><text:tab/></text:span><text:span text:style-name="T1141">50</text:span><text:span text:style-name="T1131"><text:tab/><text:tab/></text:span><text:span text:style-name="T1137">Null-G</text:span><text:span text:style-name="T1131"><text:tab/><text:tab/></text:span><text:span text:style-name="T1141">2,5k</text:span><text:span text:style-name="T957">₵</text:span><text:span text:style-name="T1131"><text:tab/></text:span><text:span text:style-name="T1142">4</text:span><text:span text:style-name="T1136"><text:line-break/></text:span><text:span text:style-name="T1140">Laser-Karabiner<text:tab/>11</text:span><text:span text:style-name="T1131"><text:tab/></text:span><text:span text:style-name="T1141">20</text:span><text:span text:style-name="T1136">0m</text:span><text:span text:style-name="T1131"><text:tab/><text:tab/></text:span><text:span text:style-name="T1141">4</text:span><text:span text:style-name="T1131">w6</text:span><text:span text:style-name="T1141">+</text:span><text:span text:style-name="T1136">3</text:span><text:span text:style-name="T1131"><text:tab/></text:span><text:span text:style-name="T1141">50</text:span><text:span text:style-name="T1131"><text:tab/><text:tab/></text:span><text:span text:style-name="T1137">Null-G</text:span><text:span text:style-name="T1131"><text:tab/><text:tab/></text:span><text:span text:style-name="T1141">4k</text:span><text:span text:style-name="T957">₵</text:span><text:span text:style-name="T1131"><text:tab/><text:tab/></text:span><text:span text:style-name="T1142">2</text:span><text:span text:style-name="T1136"><text:line-break/></text:span><text:span text:style-name="T1140">Laser-Gewehr<text:tab/></text:span><text:span text:style-name="T1131"><text:tab/></text:span><text:span text:style-name="T1140">9</text:span><text:span text:style-name="T1131"><text:tab/></text:span><text:span text:style-name="T1141">20</text:span><text:span text:style-name="T1136">0m</text:span><text:span text:style-name="T1131"><text:tab/><text:tab/></text:span><text:span text:style-name="T1141">5</text:span><text:span text:style-name="T1131">w6<text:tab/><text:tab/></text:span><text:span text:style-name="T1141">100</text:span><text:span text:style-name="T1131"><text:tab/><text:tab/></text:span><text:span text:style-name="T1137">Null-G</text:span><text:span text:style-name="T1131"><text:tab/><text:tab/></text:span><text:span text:style-name="T1141">3,5k</text:span><text:span text:style-name="T957">₵</text:span><text:span text:style-name="T1131"><text:tab/></text:span><text:span text:style-name="T1142">5</text:span><text:span text:style-name="T1136"><text:line-break/></text:span><text:span text:style-name="T1140">Laser-Gewehr<text:tab/></text:span><text:span text:style-name="T1131"><text:tab/></text:span><text:span text:style-name="T1140">11</text:span><text:span text:style-name="T1131"><text:tab/></text:span><text:span text:style-name="T1141">40</text:span><text:span text:style-name="T1136">0m</text:span><text:span text:style-name="T1131"><text:tab/><text:tab/></text:span><text:span text:style-name="T1141">5</text:span><text:span text:style-name="T1131">w6</text:span><text:span text:style-name="T1141">+</text:span><text:span text:style-name="T1136">3</text:span><text:span text:style-name="T1131"><text:tab/></text:span><text:span text:style-name="T1141">100</text:span><text:span text:style-name="T1131"><text:tab/><text:tab/></text:span><text:span text:style-name="T1137">Null-G</text:span><text:span text:style-name="T1131"><text:tab/><text:tab/></text:span><text:span text:style-name="T1141">8k</text:span><text:span text:style-name="T957">₵<text:tab/></text:span><text:span text:style-name="T1131"><text:tab/></text:span><text:span text:style-name="T1142">3</text:span><text:span text:style-name="T1136"><text:line-break/></text:span><text:span text:style-name="T1140">Laser-Scharfsch.</text:span><text:span text:style-name="T1131"><text:tab/></text:span><text:span text:style-name="T1140">12</text:span><text:span text:style-name="T1131"><text:tab/></text:span><text:span text:style-name="T1141">60</text:span><text:span text:style-name="T1136">0m</text:span><text:span text:style-name="T1131"><text:tab/><text:tab/></text:span><text:span text:style-name="T1141">5</text:span><text:span text:style-name="T1131">w6</text:span><text:span text:style-name="T1141">+</text:span><text:span text:style-name="T1136">3</text:span><text:span text:style-name="T1131"><text:tab/></text:span><text:span text:style-name="T1141">6</text:span><text:span text:style-name="T1131"><text:tab/><text:tab/></text:span><text:span text:style-name="T1137">Null-G, </text:span><text:span text:style-name="T1138">Fernr.</text:span><text:span text:style-name="T1131"><text:tab/></text:span><text:span text:style-name="T1141">9k</text:span><text:span text:style-name="T957">₵</text:span><text:span text:style-name="T1131"><text:tab/><text:tab/></text:span><text:span text:style-name="T1142">4</text:span><text:span text:style-name="T1136"><text:line-break/></text:span><text:span text:style-name="T1140">Plasma-Gewehr</text:span><text:span text:style-name="T1131"><text:tab/></text:span><text:span text:style-name="T1140">16</text:span><text:span text:style-name="T1131"><text:tab/></text:span><text:span text:style-name="T1141">30</text:span><text:span text:style-name="T1136">0m</text:span><text:span text:style-name="T1131"><text:tab/><text:tab/></text:span><text:span text:style-name="T1141">6</text:span><text:span text:style-name="T1131">w6<text:tab/><text:tab/></text:span><text:span text:style-name="T1143">unbegrenzt</text:span><text:span text:style-name="T1131"><text:tab/>-</text:span><text:span text:style-name="T1137"><text:tab/><text:tab/></text:span><text:span text:style-name="T1131"><text:tab/></text:span><text:span text:style-name="T1141">1</text:span><text:span text:style-name="T1123">00</text:span><text:span text:style-name="T1141">k</text:span><text:span text:style-name="T957">₵</text:span><text:span text:style-name="T1131"><text:tab/></text:span><text:span text:style-name="T1142">4</text:span></text:p>
      <text:p text:style-name="P150"><text:span text:style-name="T1144">Granaten</text:span><text:span text:style-name="T1119"><text:line-break/></text:span><text:span text:style-name="T1120">Typ<text:tab/><text:tab/><text:tab/><text:tab/><text:tab/><text:tab/><text:tab/></text:span><text:span text:style-name="T1134">Reichweite<text:tab/></text:span><text:span text:style-name="T1130">Schaden<text:tab/></text:span><text:span text:style-name="T1145">Effekt<text:tab/></text:span><text:span text:style-name="T1134"><text:tab/><text:tab/></text:span><text:span text:style-name="T1120">Preis<text:tab/></text:span><text:span text:style-name="T1130">kg </text:span><text:span text:style-name="T1112"><text:line-break/></text:span><text:span text:style-name="T1146">Nebel</text:span><text:span text:style-name="T1131"><text:tab/></text:span><text:span text:style-name="T1146">undurchsichtig -</text:span><text:span text:style-name="T1147">10</text:span><text:span text:style-name="T1146"><text:tab/><text:tab/></text:span><text:span text:style-name="T1148">20m</text:span><text:span text:style-name="T1131"><text:tab/><text:tab/><text:tab/>-<text:tab/><text:tab/></text:span><text:span text:style-name="T1148">Explosion 9</text:span><text:span text:style-name="T1131"><text:tab/><text:tab/></text:span><text:span text:style-name="T1148">15</text:span><text:span text:style-name="T957">₵</text:span><text:span text:style-name="T1131"><text:tab/><text:tab/></text:span><text:span text:style-name="T1148">0.5</text:span><text:span text:style-name="T1146"><text:line-break/>Rauch </text:span><text:span text:style-name="T1136"><text:tab/></text:span><text:span text:style-name="T1146">IR durchsichtig, -</text:span><text:span text:style-name="T1147">2</text:span><text:span text:style-name="T1131"><text:tab/><text:tab/></text:span><text:span text:style-name="T1148">20m<text:tab/></text:span><text:span text:style-name="T1131"><text:tab/><text:tab/>-<text:tab/><text:tab/></text:span><text:span text:style-name="T1148">Explosion 9</text:span><text:span text:style-name="T1131"><text:tab/><text:tab/></text:span><text:span text:style-name="T1148">15</text:span><text:span text:style-name="T957">₵</text:span><text:span text:style-name="T1131"><text:tab/><text:tab/></text:span><text:span text:style-name="T1148">0.5</text:span><text:span text:style-name="T1142"><text:line-break/></text:span><text:span text:style-name="T1146">Splitter<text:tab/><text:tab/></text:span><text:span text:style-name="T1131"><text:tab/><text:tab/><text:tab/><text:tab/></text:span><text:span text:style-name="T1141">2</text:span><text:span text:style-name="T1136">0m</text:span><text:span text:style-name="T1131"><text:tab/><text:tab/><text:tab/></text:span><text:span text:style-name="T1148">5</text:span><text:span text:style-name="T1131">w6<text:tab/><text:tab/></text:span><text:span text:style-name="T1148">Explosion 9</text:span><text:span text:style-name="T1131"><text:tab/><text:tab/></text:span><text:span text:style-name="T1148">30</text:span><text:span text:style-name="T957">₵</text:span><text:span text:style-name="T1131"><text:tab/><text:tab/></text:span><text:span text:style-name="T1148">0.5</text:span><text:span text:style-name="T1146"><text:line-break/>Stun<text:tab/><text:tab/><text:tab/></text:span><text:span text:style-name="T1131"><text:tab/><text:tab/><text:tab/><text:tab/></text:span><text:span text:style-name="T1141">2</text:span><text:span text:style-name="T1136">0m</text:span><text:span text:style-name="T1131"><text:tab/><text:tab/><text:tab/></text:span><text:span text:style-name="T1136">3</text:span><text:span text:style-name="T1131">w6<text:tab/><text:tab/></text:span><text:span text:style-name="T1148">Explosion 9, Stun</text:span><text:span text:style-name="T1131"><text:tab/></text:span><text:span text:style-name="T1148">30</text:span><text:span text:style-name="T957">₵</text:span><text:span text:style-name="T1131"><text:tab/><text:tab/></text:span><text:span text:style-name="T1148">0.5</text:span><text:span text:style-name="T1136"><text:line-break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lien Resurrection" svg:font-family="'Alien Resurrection'" style:font-family-generic="swiss" style:font-pitch="variable"/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S Gothic" svg:font-family="'MS Gothic'" style:font-family-generic="modern" style:font-pitch="fixed"/>
    <style:font-face style:name="Microsoft YaHei" svg:font-family="'Microsoft YaHei'"/>
    <style:font-face style:name="NSimSun" svg:font-family="NSimSun"/>
    <style:font-face style:name="OpenSymbol" svg:font-family="OpenSymbol" style:font-charset="x-symbol"/>
    <style:font-face style:name="Yu Mincho" svg:font-family="'Yu Mincho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writing-mode="lr-tb" style:flow-with-text="false"/>
      <style:paragraph-properties style:text-autospace="ideograph-alpha" style:line-break="strict" loext:tab-stop-distance="0mm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0mm" style:writing-mode="page"/>
      <style:text-properties style:use-window-font-color="true" loext:opacity="0%" style:font-name="Calibri" fo:font-size="12pt" fo:language="de" fo:country="DE" style:font-name-asian="NSimSun" style:font-size-asian="10.5pt" style:language-asian="ja" style:country-asian="JP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4.23mm" fo:margin-bottom="2.12m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style:font-name="Calibri" fo:font-family="Calibri" style:font-family-generic="swiss" fo:font-size="12pt" fo:font-style="italic" style:font-name-asian="NSimSun" style:font-family-asian="NSimSun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Preformatted_20_Text" style:display-name="Preformatted Text" style:family="paragraph" style:parent-style-name="Standard" style:class="html">
      <style:paragraph-properties fo:margin-top="0mm" fo:margin-bottom="0mm" style:contextual-spacing="false"/>
      <style:text-properties style:font-name="Liberation Mono" fo:font-family="'Liberation Mono'" style:font-family-generic="modern" style:font-pitch="fixed" fo:font-size="10pt" style:font-name-asian="MS Gothic" style:font-family-asian="'MS Gothic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95mm" style:type="center"/>
          <style:tab-stop style:position="190.01m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95mm" style:type="center"/>
          <style:tab-stop style:position="190.01mm" style:type="right"/>
        </style:tab-stops>
      </style:paragraph-properties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2.47mm" fo:margin-bottom="2.12mm" style:contextual-spacing="false"/>
      <style:text-properties style:font-name="Liberation Serif" fo:font-family="'Liberation Serif'" style:font-family-generic="roman" style:font-pitch="variable" fo:font-size="14pt" fo:font-weight="bold" style:font-name-asian="Yu Mincho" style:font-family-asian="'Yu Mincho'" style:font-family-generic-asian="system" style:font-pitch-asian="variable" style:font-size-asian="14pt" style:font-weight-asian="bold" style:font-name-complex="Lucida Sans1" style:font-family-complex="'Lucida Sans'" style:font-family-generic-complex="system" style:font-pitch-complex="variable" style:font-size-complex="14pt" style:font-weight-complex="bold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4.23mm" fo:margin-bottom="2.12mm" style:contextual-spacing="false"/>
      <style:text-properties style:font-name="Liberation Serif" fo:font-family="'Liberation Serif'" style:font-family-generic="roman" style:font-pitch="variable" fo:font-size="24pt" fo:font-weight="bold" style:font-name-asian="Yu Mincho" style:font-family-asian="'Yu Mincho'" style:font-family-generic-asian="system" style:font-pitch-asian="variable" style:font-size-asian="24pt" style:font-weight-asian="bold" style:font-name-complex="Lucida Sans1" style:font-family-complex="'Lucida Sans'" style:font-family-generic-complex="system" style:font-pitch-complex="variable" style:font-size-complex="24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fo:font-weight="normal" style:font-name-asian="OpenSymbol" style:font-family-asian="OpenSymbol" style:font-charset-asian="x-symbol" style:font-weight-asian="normal" style:font-name-complex="OpenSymbol" style:font-family-complex="OpenSymbol" style:font-charset-complex="x-symbol" style:font-weight-complex="norma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mm" svg:y="0m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  <style:text-properties fo:font-size="10pt" officeooo:paragraph-rsid="0701ad48" style:font-size-asian="10pt" style:font-size-complex="10pt"/>
    </style:style>
    <style:style style:name="MT1" style:family="text">
      <style:text-properties officeooo:rsid="01c8f42b"/>
    </style:style>
    <style:style style:name="MT2" style:family="text">
      <style:text-properties officeooo:rsid="0701ad48"/>
    </style:style>
    <style:style style:name="MT3" style:family="text">
      <style:text-properties officeooo:rsid="09256788"/>
    </style:style>
    <style:style style:name="MT4" style:family="text">
      <style:text-properties officeooo:rsid="09976551"/>
    </style:style>
    <style:style style:name="MT5" style:family="text">
      <style:text-properties fo:color="#000000" loext:opacity="100%" style:font-name="Calibri1" officeooo:rsid="0701ec5d"/>
    </style:style>
    <style:style style:name="MT6" style:family="text">
      <style:text-properties fo:color="#000000" loext:opacity="100%" style:font-name="Calibri1" officeooo:rsid="042c5230"/>
    </style:style>
    <style:style style:name="MT7" style:family="text">
      <style:text-properties fo:color="#000000" loext:opacity="100%" style:font-name="Calibri1" officeooo:rsid="0012935e"/>
    </style:style>
    <style:page-layout style:name="Mpm1">
      <style:page-layout-properties fo:page-width="210.01mm" fo:page-height="297mm" style:num-format="1" style:print-orientation="portrait" fo:margin-top="4.99mm" fo:margin-bottom="4.99mm" fo:margin-left="4.99mm" fo:margin-right="4.99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footnote-max-height="0mm" loext:margin-gutter="0mm">
        <style:columns fo:column-count="1" fo:column-gap="0mm"/>
        <style:footnote-sep style:width="0.18mm" style:distance-before-sep="1.01mm" style:distance-after-sep="1.01mm" style:line-style="solid" style:adjustment="left" style:rel-width="25%" style:color="#000000"/>
      </style:page-layout-properties>
      <style:header-style/>
      <style:footer-style>
        <style:header-footer-properties fo:min-height="3mm" fo:margin-left="0mm" fo:margin-right="0mm" fo:margin-top="1.01m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span text:style-name="MT1">202</text:span><text:span text:style-name="MT2">6</text:span><text:span text:style-name="MT1">-0</text:span><text:span text:style-name="MT3">9</text:span><text:span text:style-name="MT1">-</text:span><text:span text:style-name="MT3">0</text:span><text:span text:style-name="MT4">4</text:span><text:tab/><text:bookmark-start text:name="PageNumWizard_FOOTER_Standard1"/><text:page-number text:select-page="current">26</text:page-number><text:bookmark-end text:name="PageNumWizard_FOOTER_Standard1"/><text:tab/> <text:span text:style-name="MT5">Traveller</text:span><text:span text:style-name="MT6">.</text:span><text:span text:style-name="MT7">odt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date>2026-09-04T16:07:40.667757700</dc:date>
    <meta:editing-duration>P8DT15H13M54S</meta:editing-duration>
    <meta:editing-cycles>2440</meta:editing-cycles>
    <meta:generator>LibreOffice/26.2.1.2$Windows_X86_64 LibreOffice_project/620$Build-2</meta:generator>
    <meta:print-date>2026-09-04T15:24:09.276382700</meta:print-date>
    <meta:printed-by>PDF-Dateien</meta:printed-by>
    <meta:document-statistic meta:table-count="0" meta:image-count="0" meta:object-count="0" meta:page-count="26" meta:paragraph-count="221" meta:word-count="8407" meta:character-count="63674" meta:non-whitespace-character-count="52570"/>
  </office:meta>
</office:document-meta>
</file>