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lien Resurrection" svg:font-family="'Alien Resurrection'" style:font-family-generic="swiss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S UI Gothic" svg:font-family="'MS UI Gothic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Tahoma" svg:font-family="Tahoma"/>
  </office:font-face-decls>
  <office:automatic-styles>
    <style:style style:name="P1" style:family="paragraph" style:parent-style-name="Standard">
      <style:paragraph-properties fo:margin-top="0mm" fo:margin-bottom="1.99mm" style:contextual-spacing="false" fo:text-align="left" style:justify-single-word="false"/>
      <style:text-properties fo:color="#c9211e" loext:opacity="100%" style:text-outline="false" style:font-name="Alien Resurrection" fo:font-size="54pt" fo:font-style="normal" fo:text-shadow="none" fo:font-weight="normal" officeooo:rsid="0a120dde" officeooo:paragraph-rsid="030bbfc4" fo:background-color="#b4c7dc" style:font-size-asian="54pt" style:font-style-asian="normal" style:font-weight-asian="normal" style:font-size-complex="54pt" style:font-style-complex="normal" style:font-weight-complex="normal" loext:padding="0.49mm" loext:border="none"/>
    </style:style>
    <style:style style:name="P2" style:family="paragraph" style:parent-style-name="Preformatted_20_Text">
      <style:paragraph-properties fo:margin-top="0mm" fo:margin-bottom="1.99mm" style:contextual-spacing="false" fo:text-align="center" style:justify-single-word="false"/>
      <style:text-properties style:font-name="Calibri1" fo:font-size="10pt" fo:font-weight="normal" officeooo:rsid="01b2b98d" officeooo:paragraph-rsid="0a120dde" style:font-size-asian="10pt" style:font-weight-asian="normal" style:font-size-complex="10pt" style:font-weight-complex="normal"/>
    </style:style>
    <style:style style:name="P3" style:family="paragraph" style:parent-style-name="Standard">
      <style:paragraph-properties fo:margin-top="0mm" fo:margin-bottom="1.99mm" style:contextual-spacing="false"/>
      <style:text-properties style:font-name="Calibri1" fo:font-size="15pt" fo:font-weight="bold" officeooo:rsid="08c93b72" officeooo:paragraph-rsid="0c282c62" style:font-size-asian="15pt" style:font-weight-asian="bold" style:font-size-complex="15pt" style:font-weight-complex="bold"/>
    </style:style>
    <style:style style:name="P4" style:family="paragraph" style:parent-style-name="Standard">
      <style:paragraph-properties fo:margin-top="0mm" fo:margin-bottom="1.99mm" style:contextual-spacing="false"/>
      <style:text-properties style:font-name="Calibri1" fo:font-size="15pt" style:text-underline-style="none" fo:font-weight="bold" officeooo:rsid="0c673dab" officeooo:paragraph-rsid="0c673dab" style:font-size-asian="15pt" style:font-weight-asian="bold" style:font-size-complex="15pt" style:font-weight-complex="bold"/>
    </style:style>
    <style:style style:name="P5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fo:language="de" fo:country="DE" style:text-underline-style="none" fo:font-weight="bold" officeooo:rsid="0c5efa41" officeooo:paragraph-rsid="0c5efa41" style:font-size-asian="15pt" style:font-weight-asian="bold" style:font-size-complex="15pt" style:font-weight-complex="bold"/>
    </style:style>
    <style:style style:name="P6" style:family="paragraph" style:parent-style-name="Standard">
      <style:paragraph-properties fo:margin-top="0mm" fo:margin-bottom="1.99mm" style:contextual-spacing="false"/>
      <style:text-properties fo:font-size="15pt" fo:font-weight="normal" officeooo:rsid="0c5305e5" officeooo:paragraph-rsid="0c673dab" style:font-size-asian="15pt" style:font-weight-asian="normal" style:font-size-complex="15pt" style:font-weight-complex="normal"/>
    </style:style>
    <style:style style:name="P7" style:family="paragraph" style:parent-style-name="Text_20_body">
      <style:paragraph-properties fo:break-before="page"/>
      <style:text-properties fo:font-size="15pt" officeooo:paragraph-rsid="0c8da6a4" style:font-size-asian="15pt" style:font-size-complex="15pt"/>
    </style:style>
    <style:style style:name="P8" style:family="paragraph" style:parent-style-name="Text_20_body">
      <style:text-properties fo:font-size="15pt" officeooo:paragraph-rsid="0c518fb4" style:font-size-asian="15pt" style:font-size-complex="15pt"/>
    </style:style>
    <style:style style:name="P9" style:family="paragraph" style:parent-style-name="Text_20_body">
      <style:text-properties fo:font-size="15pt" officeooo:rsid="0c6442be" officeooo:paragraph-rsid="0c7e908b" style:font-size-asian="15pt" style:font-size-complex="15pt"/>
    </style:style>
    <style:style style:name="P10" style:family="paragraph" style:parent-style-name="Text_20_body">
      <style:text-properties fo:font-size="15pt" officeooo:rsid="0c7c2523" officeooo:paragraph-rsid="0c951a33" style:font-size-asian="15pt" style:font-size-complex="15pt"/>
    </style:style>
    <style:style style:name="P11" style:family="paragraph" style:parent-style-name="Text_20_body">
      <style:paragraph-properties fo:break-before="page"/>
      <style:text-properties fo:font-size="15pt" officeooo:rsid="0c7c2523" officeooo:paragraph-rsid="0cc79382" style:font-size-asian="15pt" style:font-size-complex="15pt"/>
    </style:style>
    <style:style style:name="P12" style:family="paragraph" style:parent-style-name="Text_20_body">
      <style:text-properties fo:color="#c9211e" loext:opacity="100%" fo:font-size="24pt" fo:font-weight="normal" officeooo:rsid="0cc9fa3c" officeooo:paragraph-rsid="0cc9fa3c" style:font-size-asian="24pt" style:font-weight-asian="normal" style:font-size-complex="24pt" style:font-weight-complex="normal"/>
    </style:style>
    <style:style style:name="P13" style:family="paragraph" style:parent-style-name="Text_20_body">
      <style:paragraph-properties fo:break-before="page"/>
      <style:text-properties fo:color="#000000" loext:opacity="100%" style:font-name="Calibri1" fo:font-size="15pt" fo:language="de" fo:country="DE" style:text-underline-style="none" fo:font-weight="normal" officeooo:rsid="0c518fb4" officeooo:paragraph-rsid="0cc39061" style:font-size-asian="15pt" style:font-weight-asian="normal" style:font-size-complex="15pt" style:font-weight-complex="normal"/>
    </style:style>
    <style:style style:name="P14" style:family="paragraph" style:parent-style-name="Text_20_body">
      <style:text-properties fo:color="#000000" loext:opacity="100%" style:font-name="Calibri1" fo:font-size="15pt" fo:language="de" fo:country="DE" style:text-underline-style="none" fo:font-weight="normal" officeooo:rsid="0c518fb4" officeooo:paragraph-rsid="0cb4b332" style:font-size-asian="15pt" style:font-weight-asian="normal" style:font-size-complex="15pt" style:font-weight-complex="normal"/>
    </style:style>
    <style:style style:name="P15" style:family="paragraph" style:parent-style-name="Standard">
      <style:paragraph-properties fo:margin-top="0mm" fo:margin-bottom="1.99mm" style:contextual-spacing="false" fo:break-before="page"/>
      <style:text-properties fo:color="#000000" loext:opacity="100%" style:font-name="Calibri1" fo:font-size="15pt" fo:language="de" fo:country="DE" style:text-underline-style="none" fo:font-weight="bold" officeooo:rsid="0c5efa41" officeooo:paragraph-rsid="0ccb7670" style:font-size-asian="15pt" style:font-weight-asian="bold" style:font-size-complex="15pt" style:font-weight-complex="bold"/>
    </style:style>
    <style:style style:name="P16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fo:language="de" fo:country="DE" style:text-underline-style="none" fo:font-weight="normal" officeooo:rsid="0ccf5e42" officeooo:paragraph-rsid="0ccf5e42" style:font-size-asian="15pt" style:font-weight-asian="normal" style:font-size-complex="15pt" style:font-weight-complex="normal"/>
    </style:style>
    <style:style style:name="P17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fo:language="de" fo:country="DE" style:text-underline-style="none" fo:font-weight="normal" officeooo:rsid="0cdbc682" officeooo:paragraph-rsid="0cde74b3" style:font-size-asian="15pt" style:font-weight-asian="normal" style:font-size-complex="15pt" style:font-weight-complex="normal"/>
    </style:style>
    <style:style style:name="P18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fo:language="de" fo:country="DE" style:text-underline-style="none" fo:font-weight="normal" officeooo:rsid="0ce053b9" officeooo:paragraph-rsid="0ce053b9" style:font-size-asian="15pt" style:font-weight-asian="normal" style:font-size-complex="15pt" style:font-weight-complex="normal"/>
    </style:style>
    <style:style style:name="P19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fo:language="de" fo:country="DE" style:text-underline-style="none" fo:font-weight="normal" officeooo:rsid="0ce20167" officeooo:paragraph-rsid="0ce742af" style:font-size-asian="15pt" style:font-weight-asian="normal" style:font-size-complex="15pt" style:font-weight-complex="normal"/>
    </style:style>
    <style:style style:name="P20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fo:language="de" fo:country="DE" style:text-underline-style="none" fo:font-weight="normal" officeooo:rsid="0ce8bc05" officeooo:paragraph-rsid="0ce8bc05" style:font-size-asian="15pt" style:font-weight-asian="normal" style:font-size-complex="15pt" style:font-weight-complex="normal"/>
    </style:style>
    <style:style style:name="P21" style:family="paragraph" style:parent-style-name="Standard">
      <style:paragraph-properties fo:margin-top="0mm" fo:margin-bottom="1.99mm" style:contextual-spacing="false"/>
      <style:text-properties fo:color="#000000" loext:opacity="100%" style:font-name="Calibri1" fo:font-size="15pt" fo:language="de" fo:country="DE" style:text-underline-style="none" fo:font-weight="normal" officeooo:rsid="0ce9075d" officeooo:paragraph-rsid="0ceb7515" style:font-size-asian="15pt" style:font-weight-asian="normal" style:font-size-complex="15pt" style:font-weight-complex="normal"/>
    </style:style>
    <style:style style:name="P22" style:family="paragraph" style:parent-style-name="Text_20_body">
      <style:paragraph-properties fo:break-before="page"/>
      <style:text-properties fo:font-size="15pt" officeooo:rsid="0c72aae0" officeooo:paragraph-rsid="0c749c72" style:font-size-asian="15pt" style:font-size-complex="15pt"/>
    </style:style>
    <style:style style:name="P23" style:family="paragraph" style:parent-style-name="Standard_20__28_WW_29_">
      <style:paragraph-properties fo:margin-left="0mm" fo:margin-right="0mm" style:line-height-at-least="0mm" fo:text-align="left" style:justify-single-word="false" fo:text-indent="0mm" style:auto-text-indent="false"/>
    </style:style>
    <style:style style:name="P24" style:family="paragraph" style:parent-style-name="Standard">
      <style:paragraph-properties fo:margin-left="0mm" fo:margin-right="0mm" style:line-height-at-least="0mm" fo:text-align="left" style:justify-single-word="false" fo:text-indent="0mm" style:auto-text-indent="false"/>
      <style:text-properties officeooo:paragraph-rsid="0c78dcfe"/>
    </style:style>
    <style:style style:name="P25" style:family="paragraph" style:parent-style-name="Standard_20__28_WW_29_">
      <style:paragraph-properties fo:margin-left="0mm" fo:margin-right="0mm" style:line-height-at-least="0mm" fo:text-align="left" style:justify-single-word="false" fo:text-indent="0mm" style:auto-text-indent="false"/>
      <style:text-properties style:font-name="Calibri" fo:font-size="15pt" officeooo:paragraph-rsid="0c78dcfe" style:font-size-asian="15pt"/>
    </style:style>
    <style:style style:name="P26" style:family="paragraph" style:parent-style-name="Standard">
      <style:text-properties fo:font-size="15pt" officeooo:rsid="0c78c615" officeooo:paragraph-rsid="0c78dcfe" style:font-size-asian="15pt" style:font-size-complex="15pt"/>
    </style:style>
    <style:style style:name="P27" style:family="paragraph" style:parent-style-name="Standard">
      <style:paragraph-properties fo:break-before="page"/>
      <style:text-properties fo:font-size="15pt" officeooo:rsid="0ca8c9a0" officeooo:paragraph-rsid="0ca8c9a0" style:font-size-asian="15pt" style:font-size-complex="15pt"/>
    </style:style>
    <style:style style:name="P28" style:family="paragraph" style:parent-style-name="Standard">
      <style:text-properties fo:font-size="15pt" officeooo:rsid="0ca8c9a0" officeooo:paragraph-rsid="0ca8c9a0" style:font-size-asian="15pt" style:font-size-complex="15pt"/>
    </style:style>
    <style:style style:name="P29" style:family="paragraph" style:parent-style-name="Standard">
      <style:text-properties fo:font-size="15pt" fo:font-weight="bold" officeooo:rsid="0ceb7515" officeooo:paragraph-rsid="0ceb7515" style:font-size-asian="15pt" style:font-weight-asian="bold" style:font-size-complex="15pt" style:font-weight-complex="bold"/>
    </style:style>
    <style:style style:name="P30" style:family="paragraph" style:parent-style-name="Standard">
      <style:text-properties fo:font-size="15pt" fo:font-weight="normal" officeooo:rsid="0ceb7515" officeooo:paragraph-rsid="0ceb7515" style:font-size-asian="15pt" style:font-weight-asian="normal" style:font-size-complex="15pt" style:font-weight-complex="normal"/>
    </style:style>
    <style:style style:name="T1" style:family="text">
      <style:text-properties officeooo:rsid="0acfa2ac"/>
    </style:style>
    <style:style style:name="T2" style:family="text">
      <style:text-properties officeooo:rsid="0c50cef7"/>
    </style:style>
    <style:style style:name="T3" style:family="text">
      <style:text-properties officeooo:rsid="0c4bc93f"/>
    </style:style>
    <style:style style:name="T4" style:family="text">
      <style:text-properties officeooo:rsid="0ad109e1"/>
    </style:style>
    <style:style style:name="T5" style:family="text">
      <style:text-properties fo:font-weight="bold" officeooo:rsid="0ad109e1" style:font-weight-asian="bold" style:font-weight-complex="bold"/>
    </style:style>
    <style:style style:name="T6" style:family="text">
      <style:text-properties fo:font-weight="bold" officeooo:rsid="0c50cef7" style:font-weight-asian="bold" style:font-weight-complex="bold"/>
    </style:style>
    <style:style style:name="T7" style:family="text">
      <style:text-properties officeooo:rsid="08c0daad"/>
    </style:style>
    <style:style style:name="T8" style:family="text">
      <style:text-properties officeooo:rsid="0c59d4b1"/>
    </style:style>
    <style:style style:name="T9" style:family="text">
      <style:text-properties style:text-underline-style="none"/>
    </style:style>
    <style:style style:name="T10" style:family="text">
      <style:text-properties style:text-underline-style="solid" style:text-underline-width="auto" style:text-underline-color="font-color" officeooo:rsid="0a1347cc"/>
    </style:style>
    <style:style style:name="T11" style:family="text">
      <style:text-properties style:text-underline-style="none" officeooo:rsid="0c6c7f0f"/>
    </style:style>
    <style:style style:name="T12" style:family="text">
      <style:text-properties style:text-underline-style="none" officeooo:rsid="0c50cef7"/>
    </style:style>
    <style:style style:name="T13" style:family="text">
      <style:text-properties style:text-underline-style="none" officeooo:rsid="0ad22686"/>
    </style:style>
    <style:style style:name="T14" style:family="text">
      <style:text-properties style:text-underline-style="none" officeooo:rsid="0c518fb4"/>
    </style:style>
    <style:style style:name="T15" style:family="text">
      <style:text-properties style:text-underline-style="none" fo:font-weight="normal" officeooo:rsid="0c5fe58e" style:font-weight-asian="normal" style:font-weight-complex="normal"/>
    </style:style>
    <style:style style:name="T16" style:family="text">
      <style:text-properties style:text-underline-style="none" fo:font-weight="normal" officeooo:rsid="0c6002ae" style:font-weight-asian="normal" style:font-weight-complex="normal"/>
    </style:style>
    <style:style style:name="T17" style:family="text">
      <style:text-properties style:text-underline-style="none" fo:font-weight="normal" officeooo:rsid="0c6137df" style:font-weight-asian="normal" style:font-weight-complex="normal"/>
    </style:style>
    <style:style style:name="T18" style:family="text">
      <style:text-properties fo:font-weight="normal" officeooo:rsid="0c6d0b2e" style:font-weight-asian="normal" style:font-weight-complex="normal"/>
    </style:style>
    <style:style style:name="T19" style:family="text">
      <style:text-properties fo:font-weight="normal" officeooo:rsid="0c6d551e" style:font-weight-asian="normal" style:font-weight-complex="normal"/>
    </style:style>
    <style:style style:name="T20" style:family="text">
      <style:text-properties fo:font-weight="normal" officeooo:rsid="0c6f46ec" style:font-weight-asian="normal" style:font-weight-complex="normal"/>
    </style:style>
    <style:style style:name="T21" style:family="text">
      <style:text-properties fo:font-weight="normal" style:font-weight-asian="normal" style:font-weight-complex="normal"/>
    </style:style>
    <style:style style:name="T22" style:family="text">
      <style:text-properties fo:font-weight="normal" officeooo:rsid="0c6918ff" style:font-weight-asian="normal" style:font-weight-complex="normal"/>
    </style:style>
    <style:style style:name="T23" style:family="text">
      <style:text-properties fo:font-weight="normal" officeooo:rsid="0c6c7f0f" style:font-weight-asian="normal" style:font-weight-complex="normal"/>
    </style:style>
    <style:style style:name="T24" style:family="text">
      <style:text-properties fo:font-weight="normal" officeooo:rsid="0c70b658" style:font-weight-asian="normal" style:font-weight-complex="normal"/>
    </style:style>
    <style:style style:name="T25" style:family="text">
      <style:text-properties officeooo:rsid="0c65ab4a"/>
    </style:style>
    <style:style style:name="T26" style:family="text">
      <style:text-properties officeooo:rsid="0c64d14b"/>
    </style:style>
    <style:style style:name="T27" style:family="text">
      <style:text-properties fo:color="#000000" loext:opacity="100%" style:font-name="Calibri1" fo:language="de" fo:country="DE" style:text-underline-style="none" fo:font-weight="bold" style:font-weight-asian="bold" style:font-weight-complex="bold"/>
    </style:style>
    <style:style style:name="T28" style:family="text">
      <style:text-properties fo:color="#000000" loext:opacity="100%" style:font-name="Calibri1" fo:language="de" fo:country="DE" style:text-underline-style="none"/>
    </style:style>
    <style:style style:name="T29" style:family="text">
      <style:text-properties fo:color="#000000" loext:opacity="100%" style:font-name="Calibri1" fo:language="de" fo:country="DE" style:text-underline-style="none" officeooo:rsid="0c54de3b"/>
    </style:style>
    <style:style style:name="T30" style:family="text">
      <style:text-properties fo:color="#000000" loext:opacity="100%" style:font-name="Calibri1" fo:language="de" fo:country="DE" style:text-underline-style="none" officeooo:rsid="0c552173"/>
    </style:style>
    <style:style style:name="T31" style:family="text">
      <style:text-properties fo:color="#000000" loext:opacity="100%" style:font-name="Calibri1" fo:language="de" fo:country="DE" style:text-underline-style="none" officeooo:rsid="0c58399d"/>
    </style:style>
    <style:style style:name="T32" style:family="text">
      <style:text-properties fo:color="#000000" loext:opacity="100%" style:font-name="Calibri1" fo:language="de" fo:country="DE" style:text-underline-style="none" fo:font-weight="bold" officeooo:rsid="0c54de3b" style:font-weight-asian="bold" style:font-weight-complex="bold"/>
    </style:style>
    <style:style style:name="T33" style:family="text">
      <style:text-properties fo:color="#000000" loext:opacity="100%" style:font-name="Calibri1" fo:language="de" fo:country="DE" style:text-underline-style="none" officeooo:rsid="0c567c1c"/>
    </style:style>
    <style:style style:name="T34" style:family="text">
      <style:text-properties fo:color="#000000" loext:opacity="100%" style:font-name="Calibri1" fo:language="de" fo:country="DE" style:text-underline-style="none" officeooo:rsid="0c582a6d"/>
    </style:style>
    <style:style style:name="T35" style:family="text">
      <style:text-properties fo:font-weight="bold" officeooo:rsid="0c5fe58e" style:font-weight-asian="bold" style:font-weight-complex="bold"/>
    </style:style>
    <style:style style:name="T36" style:family="text">
      <style:text-properties officeooo:rsid="0c5fe58e"/>
    </style:style>
    <style:style style:name="T37" style:family="text">
      <style:text-properties fo:font-weight="bold" officeooo:rsid="0c5f3bc3" style:font-weight-asian="bold" style:font-weight-complex="bold"/>
    </style:style>
    <style:style style:name="T38" style:family="text">
      <style:text-properties fo:color="#000000" loext:opacity="100%" style:font-name="Calibri1" fo:language="de" fo:country="DE" style:text-underline-style="none" fo:font-weight="bold" officeooo:rsid="0c5efa41" style:font-weight-asian="bold" style:font-weight-complex="bold"/>
    </style:style>
    <style:style style:name="T39" style:family="text">
      <style:text-properties fo:color="#000000" loext:opacity="100%" style:font-name="Calibri1" fo:language="de" fo:country="DE" style:text-underline-style="none" fo:font-weight="bold" officeooo:rsid="0c65ab4a" style:font-weight-asian="bold" style:font-weight-complex="bold"/>
    </style:style>
    <style:style style:name="T40" style:family="text">
      <style:text-properties officeooo:rsid="0c5f3bc3"/>
    </style:style>
    <style:style style:name="T41" style:family="text">
      <style:text-properties officeooo:rsid="0c518fb4"/>
    </style:style>
    <style:style style:name="T42" style:family="text">
      <style:text-properties officeooo:rsid="0c523d15"/>
    </style:style>
    <style:style style:name="T43" style:family="text">
      <style:text-properties officeooo:rsid="0c618b90"/>
    </style:style>
    <style:style style:name="T44" style:family="text">
      <style:text-properties fo:font-weight="bold" officeooo:rsid="0c618b90" style:font-weight-asian="bold" style:font-weight-complex="bold"/>
    </style:style>
    <style:style style:name="T45" style:family="text">
      <style:text-properties fo:font-weight="bold" officeooo:rsid="0c523d15" style:font-weight-asian="bold" style:font-weight-complex="bold"/>
    </style:style>
    <style:style style:name="T46" style:family="text">
      <style:text-properties fo:font-weight="bold" officeooo:rsid="0c61f5b6" style:font-weight-asian="bold" style:font-weight-complex="bold"/>
    </style:style>
    <style:style style:name="T47" style:family="text">
      <style:text-properties officeooo:rsid="0c61f5b6"/>
    </style:style>
    <style:style style:name="T48" style:family="text">
      <style:text-properties fo:font-weight="bold" style:font-weight-asian="bold" style:font-weight-complex="bold"/>
    </style:style>
    <style:style style:name="T49" style:family="text">
      <style:text-properties fo:color="#3465a4" loext:opacity="100%" officeooo:rsid="0c7c6000"/>
    </style:style>
    <style:style style:name="T50" style:family="text">
      <style:text-properties fo:color="#3465a4" loext:opacity="100%" officeooo:rsid="0c7ce3b8"/>
    </style:style>
    <style:style style:name="T51" style:family="text">
      <style:text-properties fo:font-weight="bold" officeooo:rsid="0c638312" style:font-weight-asian="bold" style:font-weight-complex="bold"/>
    </style:style>
    <style:style style:name="T52" style:family="text">
      <style:text-properties officeooo:rsid="0c638312"/>
    </style:style>
    <style:style style:name="T53" style:family="text">
      <style:text-properties officeooo:rsid="0c7ce3b8"/>
    </style:style>
    <style:style style:name="T54" style:family="text">
      <style:text-properties fo:font-weight="bold" officeooo:rsid="0c7ce3b8" style:font-weight-asian="bold" style:font-weight-complex="bold"/>
    </style:style>
    <style:style style:name="T55" style:family="text">
      <style:text-properties officeooo:rsid="0c8da6a4"/>
    </style:style>
    <style:style style:name="T56" style:family="text">
      <style:text-properties officeooo:rsid="0c9141c7"/>
    </style:style>
    <style:style style:name="T57" style:family="text">
      <style:text-properties fo:font-weight="bold" officeooo:rsid="0c6afff9" style:font-weight-asian="bold" style:font-weight-complex="bold"/>
    </style:style>
    <style:style style:name="T58" style:family="text">
      <style:text-properties fo:font-weight="bold" officeooo:rsid="0c7d77b4" style:font-weight-asian="bold" style:font-weight-complex="bold"/>
    </style:style>
    <style:style style:name="T59" style:family="text">
      <style:text-properties officeooo:rsid="0c7d77b4"/>
    </style:style>
    <style:style style:name="T60" style:family="text">
      <style:text-properties fo:font-weight="normal" officeooo:rsid="0c9141c7" style:font-weight-asian="normal" style:font-weight-complex="normal"/>
    </style:style>
    <style:style style:name="T61" style:family="text">
      <style:text-properties officeooo:rsid="0ca59411"/>
    </style:style>
    <style:style style:name="T62" style:family="text">
      <style:text-properties officeooo:rsid="0ca6723d"/>
    </style:style>
    <style:style style:name="T63" style:family="text">
      <style:text-properties officeooo:rsid="0ca757ba"/>
    </style:style>
    <style:style style:name="T64" style:family="text">
      <style:text-properties officeooo:rsid="0ca7e006"/>
    </style:style>
    <style:style style:name="T65" style:family="text">
      <style:text-properties officeooo:rsid="0cadb3b4"/>
    </style:style>
    <style:style style:name="T66" style:family="text">
      <style:text-properties officeooo:rsid="0caedaa7"/>
    </style:style>
    <style:style style:name="T67" style:family="text">
      <style:text-properties officeooo:rsid="0cb07c96"/>
    </style:style>
    <style:style style:name="T68" style:family="text">
      <style:text-properties fo:color="#127622" loext:opacity="100%" fo:font-weight="bold" officeooo:rsid="0caedaa7" style:font-weight-asian="bold" style:font-weight-complex="bold"/>
    </style:style>
    <style:style style:name="T69" style:family="text">
      <style:text-properties officeooo:rsid="0caecd1f"/>
    </style:style>
    <style:style style:name="T70" style:family="text">
      <style:text-properties officeooo:rsid="0c9c255c"/>
    </style:style>
    <style:style style:name="T71" style:family="text">
      <style:text-properties officeooo:rsid="0c7dca4e"/>
    </style:style>
    <style:style style:name="T72" style:family="text">
      <style:text-properties officeooo:rsid="0c7daadb"/>
    </style:style>
    <style:style style:name="T73" style:family="text">
      <style:text-properties officeooo:rsid="0c922c31"/>
    </style:style>
    <style:style style:name="T74" style:family="text">
      <style:text-properties fo:color="#3465a4" loext:opacity="100%" fo:font-weight="bold" officeooo:rsid="0c922c31" style:font-weight-asian="bold" style:font-weight-complex="bold"/>
    </style:style>
    <style:style style:name="T75" style:family="text">
      <style:text-properties fo:color="#3465a4" loext:opacity="100%" fo:font-weight="bold" officeooo:rsid="0c9b2eb0" style:font-weight-asian="bold" style:font-weight-complex="bold"/>
    </style:style>
    <style:style style:name="T76" style:family="text">
      <style:text-properties fo:color="#c9211e" loext:opacity="100%" fo:font-weight="bold" officeooo:rsid="0c975c13" style:font-weight-asian="bold" style:font-weight-complex="bold"/>
    </style:style>
    <style:style style:name="T77" style:family="text">
      <style:text-properties fo:font-weight="bold" officeooo:rsid="0c80b36d" style:font-weight-asian="bold" style:font-weight-complex="bold"/>
    </style:style>
    <style:style style:name="T78" style:family="text">
      <style:text-properties officeooo:rsid="0c80b36d"/>
    </style:style>
    <style:style style:name="T79" style:family="text">
      <style:text-properties officeooo:rsid="0c975c13"/>
    </style:style>
    <style:style style:name="T80" style:family="text">
      <style:text-properties officeooo:rsid="0c884719"/>
    </style:style>
    <style:style style:name="T81" style:family="text">
      <style:text-properties officeooo:rsid="0c94bc1a"/>
    </style:style>
    <style:style style:name="T82" style:family="text">
      <style:text-properties officeooo:rsid="0c8a659e"/>
    </style:style>
    <style:style style:name="T83" style:family="text">
      <style:text-properties officeooo:rsid="0c861de0"/>
    </style:style>
    <style:style style:name="T84" style:family="text">
      <style:text-properties officeooo:rsid="0c8beef7"/>
    </style:style>
    <style:style style:name="T85" style:family="text">
      <style:text-properties fo:color="#127622" loext:opacity="100%" fo:font-weight="bold" officeooo:rsid="0c8beef7" style:font-weight-asian="bold" style:font-weight-complex="bold"/>
    </style:style>
    <style:style style:name="T86" style:family="text">
      <style:text-properties fo:color="#3465a4" loext:opacity="100%" fo:font-weight="bold" officeooo:rsid="0c93ec4a" style:font-weight-asian="bold" style:font-weight-complex="bold"/>
    </style:style>
    <style:style style:name="T87" style:family="text">
      <style:text-properties officeooo:rsid="0c93ec4a"/>
    </style:style>
    <style:style style:name="T88" style:family="text">
      <style:text-properties officeooo:rsid="0c831883"/>
    </style:style>
    <style:style style:name="T89" style:family="text">
      <style:text-properties fo:font-weight="normal" officeooo:rsid="0c821d83" style:font-weight-asian="normal" style:font-weight-complex="normal"/>
    </style:style>
    <style:style style:name="T90" style:family="text">
      <style:text-properties officeooo:rsid="0c821d83"/>
    </style:style>
    <style:style style:name="T91" style:family="text">
      <style:text-properties fo:color="#000000" loext:opacity="100%" style:font-name="Calibri1" fo:language="de" fo:country="DE" style:text-underline-style="none" fo:font-weight="normal" officeooo:rsid="0c65ab4a" style:font-weight-asian="normal" style:font-weight-complex="normal"/>
    </style:style>
    <style:style style:name="T92" style:family="text">
      <style:text-properties fo:color="#000000" loext:opacity="100%" style:font-name="Calibri1" fo:language="de" fo:country="DE" style:text-underline-style="none" fo:font-weight="normal" style:font-weight-asian="normal" style:font-weight-complex="normal"/>
    </style:style>
    <style:style style:name="T93" style:family="text">
      <style:text-properties fo:color="#000000" loext:opacity="100%" style:font-name="Calibri1" fo:language="de" fo:country="DE" style:text-underline-style="none" fo:font-weight="normal" officeooo:rsid="0c967de2" style:font-weight-asian="normal" style:font-weight-complex="normal"/>
    </style:style>
    <style:style style:name="T94" style:family="text">
      <style:text-properties fo:font-weight="bold" officeooo:rsid="0c821d83" style:font-weight-asian="bold" style:font-weight-complex="bold"/>
    </style:style>
    <style:style style:name="T95" style:family="text">
      <style:text-properties officeooo:rsid="0c8ccfd3"/>
    </style:style>
    <style:style style:name="T96" style:family="text">
      <style:text-properties officeooo:rsid="0c92d17f"/>
    </style:style>
    <style:style style:name="T97" style:family="text">
      <style:text-properties fo:color="#127622" loext:opacity="100%" fo:font-weight="bold" officeooo:rsid="0c8ccfd3" style:font-weight-asian="bold" style:font-weight-complex="bold"/>
    </style:style>
    <style:style style:name="T98" style:family="text">
      <style:text-properties officeooo:rsid="0c8d85eb"/>
    </style:style>
    <style:style style:name="T99" style:family="text">
      <style:text-properties officeooo:rsid="0c8430cf"/>
    </style:style>
    <style:style style:name="T100" style:family="text">
      <style:text-properties officeooo:rsid="0c8511b9"/>
    </style:style>
    <style:style style:name="T101" style:family="text">
      <style:text-properties officeooo:rsid="0c83288c"/>
    </style:style>
    <style:style style:name="T102" style:family="text">
      <style:text-properties fo:font-weight="bold" officeooo:rsid="0c9b2eb0" style:font-weight-asian="bold" style:font-weight-complex="bold"/>
    </style:style>
    <style:style style:name="T103" style:family="text">
      <style:text-properties officeooo:rsid="0c9b2eb0"/>
    </style:style>
    <style:style style:name="T104" style:family="text">
      <style:text-properties officeooo:rsid="0cb23de7"/>
    </style:style>
    <style:style style:name="T105" style:family="text">
      <style:text-properties officeooo:rsid="0cb4353a"/>
    </style:style>
    <style:style style:name="T106" style:family="text">
      <style:text-properties fo:font-weight="bold" officeooo:rsid="0c9c56c3" style:font-weight-asian="bold" style:font-weight-complex="bold"/>
    </style:style>
    <style:style style:name="T107" style:family="text">
      <style:text-properties officeooo:rsid="0c9c56c3"/>
    </style:style>
    <style:style style:name="T108" style:family="text">
      <style:text-properties officeooo:rsid="0c9d7e14"/>
    </style:style>
    <style:style style:name="T109" style:family="text">
      <style:text-properties fo:font-weight="bold" officeooo:rsid="0ca258f7" style:font-weight-asian="bold" style:font-weight-complex="bold"/>
    </style:style>
    <style:style style:name="T110" style:family="text">
      <style:text-properties officeooo:rsid="0ca258f7"/>
    </style:style>
    <style:style style:name="T111" style:family="text">
      <style:text-properties officeooo:rsid="0ca3e718"/>
    </style:style>
    <style:style style:name="T112" style:family="text">
      <style:text-properties fo:color="#127622" loext:opacity="100%" fo:font-weight="bold" officeooo:rsid="0ca258f7" style:font-weight-asian="bold" style:font-weight-complex="bold"/>
    </style:style>
    <style:style style:name="T113" style:family="text">
      <style:text-properties fo:color="#127622" loext:opacity="100%" fo:font-weight="bold" officeooo:rsid="0ca59411" style:font-weight-asian="bold" style:font-weight-complex="bold"/>
    </style:style>
    <style:style style:name="T114" style:family="text">
      <style:text-properties fo:color="#000000" loext:opacity="100%" fo:font-weight="normal" officeooo:rsid="0ca59411" style:font-weight-asian="normal" style:font-weight-complex="normal"/>
    </style:style>
    <style:style style:name="T115" style:family="text">
      <style:text-properties fo:color="#000000" loext:opacity="100%" fo:font-weight="normal" officeooo:rsid="0c8beef7" style:font-weight-asian="normal" style:font-weight-complex="normal"/>
    </style:style>
    <style:style style:name="T116" style:family="text">
      <style:text-properties fo:color="#000000" loext:opacity="100%" fo:font-weight="bold" officeooo:rsid="0cb4b332" style:font-weight-asian="bold" style:font-weight-complex="bold"/>
    </style:style>
    <style:style style:name="T117" style:family="text">
      <style:text-properties fo:color="#000000" loext:opacity="100%" fo:font-weight="normal" officeooo:rsid="0cb4b332" style:font-weight-asian="normal" style:font-weight-complex="normal"/>
    </style:style>
    <style:style style:name="T118" style:family="text">
      <style:text-properties fo:color="#000000" loext:opacity="100%" fo:font-weight="normal" officeooo:rsid="0cb69a08" style:font-weight-asian="normal" style:font-weight-complex="normal"/>
    </style:style>
    <style:style style:name="T119" style:family="text">
      <style:text-properties fo:color="#000000" loext:opacity="100%" fo:font-weight="normal" officeooo:rsid="0cb6dc96" style:font-weight-asian="normal" style:font-weight-complex="normal"/>
    </style:style>
    <style:style style:name="T120" style:family="text">
      <style:text-properties fo:color="#127622" loext:opacity="100%" fo:font-weight="bold" officeooo:rsid="0cb6dc96" style:font-weight-asian="bold" style:font-weight-complex="bold"/>
    </style:style>
    <style:style style:name="T121" style:family="text">
      <style:text-properties fo:color="#000000" loext:opacity="100%" fo:font-weight="bold" officeooo:rsid="0cb79f93" style:font-weight-asian="bold" style:font-weight-complex="bold"/>
    </style:style>
    <style:style style:name="T122" style:family="text">
      <style:text-properties fo:color="#000000" loext:opacity="100%" fo:font-weight="normal" officeooo:rsid="0cb79f93" style:font-weight-asian="normal" style:font-weight-complex="normal"/>
    </style:style>
    <style:style style:name="T123" style:family="text">
      <style:text-properties fo:color="#000000" loext:opacity="100%" fo:font-weight="normal" officeooo:rsid="0cb884f9" style:font-weight-asian="normal" style:font-weight-complex="normal"/>
    </style:style>
    <style:style style:name="T124" style:family="text">
      <style:text-properties fo:color="#000000" loext:opacity="100%" fo:font-weight="normal" officeooo:rsid="0cb9d457" style:font-weight-asian="normal" style:font-weight-complex="normal"/>
    </style:style>
    <style:style style:name="T125" style:family="text">
      <style:text-properties fo:color="#000000" loext:opacity="100%" fo:font-weight="bold" officeooo:rsid="0cbab5b8" style:font-weight-asian="bold" style:font-weight-complex="bold"/>
    </style:style>
    <style:style style:name="T126" style:family="text">
      <style:text-properties fo:color="#000000" loext:opacity="100%" fo:font-weight="normal" officeooo:rsid="0cbab5b8" style:font-weight-asian="normal" style:font-weight-complex="normal"/>
    </style:style>
    <style:style style:name="T127" style:family="text">
      <style:text-properties fo:color="#000000" loext:opacity="100%" fo:font-weight="normal" officeooo:rsid="0cc57755" style:font-weight-asian="normal" style:font-weight-complex="normal"/>
    </style:style>
    <style:style style:name="T128" style:family="text">
      <style:text-properties fo:color="#000000" loext:opacity="100%" fo:font-weight="normal" officeooo:rsid="0cc01285" style:font-weight-asian="normal" style:font-weight-complex="normal"/>
    </style:style>
    <style:style style:name="T129" style:family="text">
      <style:text-properties fo:color="#000000" loext:opacity="100%" fo:font-weight="bold" officeooo:rsid="0cc79382" style:font-weight-asian="bold" style:font-weight-complex="bold"/>
    </style:style>
    <style:style style:name="T130" style:family="text">
      <style:text-properties fo:color="#000000" loext:opacity="100%" fo:font-weight="bold" officeooo:rsid="0cbe3115" style:font-weight-asian="bold" style:font-weight-complex="bold"/>
    </style:style>
    <style:style style:name="T131" style:family="text">
      <style:text-properties fo:color="#000000" loext:opacity="100%" fo:font-weight="normal" officeooo:rsid="0cbe3115" style:font-weight-asian="normal" style:font-weight-complex="normal"/>
    </style:style>
    <style:style style:name="T132" style:family="text">
      <style:text-properties fo:color="#000000" loext:opacity="100%" fo:font-weight="normal" officeooo:rsid="0cbc331f" style:font-weight-asian="normal" style:font-weight-complex="normal"/>
    </style:style>
    <style:style style:name="T133" style:family="text">
      <style:text-properties fo:color="#000000" loext:opacity="100%" fo:font-weight="bold" officeooo:rsid="0cbc331f" style:font-weight-asian="bold" style:font-weight-complex="bold"/>
    </style:style>
    <style:style style:name="T134" style:family="text">
      <style:text-properties fo:color="#000000" loext:opacity="100%" fo:font-weight="normal" officeooo:rsid="0cc79382" style:font-weight-asian="normal" style:font-weight-complex="normal"/>
    </style:style>
    <style:style style:name="T135" style:family="text">
      <style:text-properties fo:color="#000000" loext:opacity="100%" fo:font-weight="normal" officeooo:rsid="0cbcc203" style:font-weight-asian="normal" style:font-weight-complex="normal"/>
    </style:style>
    <style:style style:name="T136" style:family="text">
      <style:text-properties fo:color="#000000" loext:opacity="100%" fo:font-weight="normal" officeooo:rsid="0cab0d88" style:font-weight-asian="normal" style:font-weight-complex="normal"/>
    </style:style>
    <style:style style:name="T137" style:family="text">
      <style:text-properties fo:color="#000000" loext:opacity="100%" fo:font-weight="normal" officeooo:rsid="0c9c56c3" style:font-weight-asian="normal" style:font-weight-complex="normal"/>
    </style:style>
    <style:style style:name="T138" style:family="text">
      <style:text-properties fo:color="#000000" loext:opacity="100%" fo:font-weight="normal" officeooo:rsid="0cbf0c16" style:font-weight-asian="normal" style:font-weight-complex="normal"/>
    </style:style>
    <style:style style:name="T139" style:family="text">
      <style:text-properties fo:color="#000000" loext:opacity="100%" fo:font-weight="normal" officeooo:rsid="0cc81312" style:font-weight-asian="normal" style:font-weight-complex="normal"/>
    </style:style>
    <style:style style:name="T140" style:family="text">
      <style:text-properties fo:color="#000000" loext:opacity="100%" fo:font-weight="normal" officeooo:rsid="0ccf5e42" style:font-weight-asian="normal" style:font-weight-complex="normal"/>
    </style:style>
    <style:style style:name="T141" style:family="text">
      <style:text-properties fo:color="#127622" loext:opacity="100%" fo:font-weight="bold" officeooo:rsid="0cc01285" style:font-weight-asian="bold" style:font-weight-complex="bold"/>
    </style:style>
    <style:style style:name="T142" style:family="text">
      <style:text-properties style:font-name="Calibri1" fo:language="de" fo:country="DE" style:text-underline-style="none" fo:font-weight="bold" officeooo:rsid="0c518fb4" style:font-weight-asian="bold" style:font-weight-complex="bold"/>
    </style:style>
    <style:style style:name="T143" style:family="text">
      <style:text-properties style:font-name="Calibri1" fo:language="de" fo:country="DE" style:text-underline-style="none" fo:font-weight="bold" style:font-weight-asian="bold" style:font-weight-complex="bold"/>
    </style:style>
    <style:style style:name="T144" style:family="text">
      <style:text-properties officeooo:rsid="0cc22ab5"/>
    </style:style>
    <style:style style:name="T145" style:family="text">
      <style:text-properties style:text-underline-style="solid" style:text-underline-width="auto" style:text-underline-color="font-color"/>
    </style:style>
    <style:style style:name="T146" style:family="text">
      <style:text-properties style:text-underline-style="solid" style:text-underline-width="auto" style:text-underline-color="font-color" officeooo:rsid="0cc1ea37"/>
    </style:style>
    <style:style style:name="T147" style:family="text">
      <style:text-properties fo:font-weight="normal" officeooo:rsid="0cd4157b" style:font-weight-asian="normal" style:font-weight-complex="normal"/>
    </style:style>
    <style:style style:name="T148" style:family="text">
      <style:text-properties fo:font-weight="normal" officeooo:rsid="0ccc7e4e" style:font-weight-asian="normal" style:font-weight-complex="normal"/>
    </style:style>
    <style:style style:name="T149" style:family="text">
      <style:text-properties fo:font-weight="normal" officeooo:rsid="0cd4fcb7" style:font-weight-asian="normal" style:font-weight-complex="normal"/>
    </style:style>
    <style:style style:name="T150" style:family="text">
      <style:text-properties fo:font-weight="normal" officeooo:rsid="0cd8971f" style:font-weight-asian="normal" style:font-weight-complex="normal"/>
    </style:style>
    <style:style style:name="T151" style:family="text">
      <style:text-properties fo:font-weight="normal" officeooo:rsid="0cce5a05" style:font-weight-asian="normal" style:font-weight-complex="normal"/>
    </style:style>
    <style:style style:name="T152" style:family="text">
      <style:text-properties fo:font-weight="normal" officeooo:rsid="0cd8d0e0" style:font-weight-asian="normal" style:font-weight-complex="normal"/>
    </style:style>
    <style:style style:name="T153" style:family="text">
      <style:text-properties fo:font-weight="normal" officeooo:rsid="0cd6e9cb" style:font-weight-asian="normal" style:font-weight-complex="normal"/>
    </style:style>
    <style:style style:name="T154" style:family="text">
      <style:text-properties officeooo:rsid="0cd05da8"/>
    </style:style>
    <style:style style:name="T155" style:family="text">
      <style:text-properties officeooo:rsid="0cd28dcf"/>
    </style:style>
    <style:style style:name="T156" style:family="text">
      <style:text-properties officeooo:rsid="0cd20c2d"/>
    </style:style>
    <style:style style:name="T157" style:family="text">
      <style:text-properties officeooo:rsid="0cd3d087"/>
    </style:style>
    <style:style style:name="T158" style:family="text">
      <style:text-properties officeooo:rsid="0cda50c9"/>
    </style:style>
    <style:style style:name="T159" style:family="text">
      <style:text-properties officeooo:rsid="0ce320b2"/>
    </style:style>
    <style:style style:name="T160" style:family="text">
      <style:text-properties officeooo:rsid="0ce4c4c4"/>
    </style:style>
    <style:style style:name="T161" style:family="text">
      <style:text-properties officeooo:rsid="0cdc863a"/>
    </style:style>
    <style:style style:name="T162" style:family="text">
      <style:text-properties officeooo:rsid="0cdda95b"/>
    </style:style>
    <style:style style:name="T163" style:family="text">
      <style:text-properties officeooo:rsid="0ce742af"/>
    </style:style>
    <style:style style:name="T164" style:family="text">
      <style:text-properties officeooo:rsid="0ce60b4e"/>
    </style:style>
    <style:style style:name="T165" style:family="text">
      <style:text-properties officeooo:rsid="0ce5e6fd"/>
    </style:style>
    <style:style style:name="T166" style:family="text">
      <style:text-properties officeooo:rsid="0ce793cf"/>
    </style:style>
    <style:style style:name="T167" style:family="text">
      <style:text-properties officeooo:rsid="0cea329d"/>
    </style:style>
    <style:style style:name="T168" style:family="text">
      <style:text-properties fo:font-weight="bold" officeooo:rsid="0cea329d" style:font-weight-asian="bold" style:font-weight-complex="bold"/>
    </style:style>
    <style:style style:name="T169" style:family="text">
      <style:text-properties officeooo:rsid="0ceb0a88"/>
    </style:style>
    <style:style style:name="T170" style:family="text">
      <style:text-properties officeooo:rsid="0ceeae71"/>
    </style:style>
    <style:style style:name="T171" style:family="text">
      <style:text-properties fo:font-weight="bold" officeooo:rsid="0ceeae71" style:font-weight-asian="bold" style:font-weight-complex="bold"/>
    </style:style>
    <style:style style:name="T172" style:family="text">
      <style:text-properties fo:color="#3465a4" loext:opacity="100%" officeooo:rsid="0ceeae71"/>
    </style:style>
    <style:style style:name="T173" style:family="text">
      <style:text-properties fo:color="#3465a4" loext:opacity="100%" officeooo:rsid="0ceff8f2"/>
    </style:style>
    <style:style style:name="T174" style:family="text">
      <style:text-properties fo:color="#3465a4" loext:opacity="100%" officeooo:rsid="0cf27bc3"/>
    </style:style>
    <style:style style:name="T175" style:family="text">
      <style:text-properties fo:color="#3465a4" loext:opacity="100%" officeooo:rsid="0cf4546e"/>
    </style:style>
    <style:style style:name="T176" style:family="text">
      <style:text-properties fo:color="#3465a4" loext:opacity="100%" officeooo:rsid="0cf1a182"/>
    </style:style>
    <style:style style:name="T177" style:family="text">
      <style:text-properties fo:color="#3465a4" loext:opacity="100%" officeooo:rsid="0cf25cd6"/>
    </style:style>
    <style:style style:name="T178" style:family="text">
      <style:text-properties officeooo:rsid="0c745bdb"/>
    </style:style>
    <style:style style:name="T179" style:family="text">
      <style:text-properties officeooo:rsid="0c766528"/>
    </style:style>
    <style:style style:name="T180" style:family="text">
      <style:text-properties officeooo:rsid="0c749c72"/>
    </style:style>
    <style:style style:name="T181" style:family="text">
      <style:text-properties officeooo:rsid="0c75e5e9"/>
    </style:style>
    <style:style style:name="T182" style:family="text">
      <style:text-properties style:font-name="Calibri" fo:font-size="15pt" fo:font-weight="bold" style:font-size-asian="15pt" style:font-weight-asian="bold"/>
    </style:style>
    <style:style style:name="T183" style:family="text">
      <style:text-properties fo:color="#c9211e" loext:opacity="100%" style:font-name="Calibri" fo:font-size="15pt" fo:font-weight="bold" style:font-size-asian="15pt" style:font-weight-asian="bold"/>
    </style:style>
    <style:style style:name="T184" style:family="text">
      <style:text-properties fo:color="#000000" loext:opacity="100%" style:font-name="Calibri" fo:font-size="15pt" style:font-size-asian="15pt"/>
    </style:style>
    <style:style style:name="T185" style:family="text">
      <style:text-properties fo:color="#000000" loext:opacity="100%" style:font-name="Calibri" fo:font-size="15pt" fo:font-weight="bold" style:font-size-asian="15pt" style:font-weight-asian="bold" style:font-weight-complex="bold"/>
    </style:style>
    <style:style style:name="T186" style:family="text">
      <style:text-properties style:font-name="Calibri" fo:font-size="15pt" style:font-size-asian="15pt"/>
    </style:style>
    <style:style style:name="T187" style:family="text">
      <style:text-properties fo:color="#3465a4" loext:opacity="100%"/>
    </style:style>
    <style:style style:name="T188" style:family="text">
      <style:text-properties fo:color="#3465a4" loext:opacity="100%" officeooo:rsid="0ca983a2"/>
    </style:style>
    <style:style style:name="T189" style:family="text">
      <style:text-properties officeooo:rsid="0cab0d88"/>
    </style:style>
    <style:style style:name="T190" style:family="text">
      <style:text-properties officeooo:rsid="0cac4b44"/>
    </style:style>
    <style:style style:name="T191" style:family="text">
      <style:text-properties officeooo:rsid="0cad03ce"/>
    </style:style>
    <style:style style:name="T192" style:family="text">
      <style:text-properties officeooo:rsid="0ced6da0"/>
    </style:style>
    <style:style style:name="T193" style:family="text">
      <style:text-properties officeooo:rsid="0cebc134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tab/></text:span><text:span text:style-name="T2">Flatliner</text:span><text:span text:style-name="T3"><text:tab/></text:span></text:p>
      <text:p text:style-name="P2"><text:span text:style-name="T4">Martin J. Dougherty </text:span><text:span text:style-name="T5">„</text:span><text:span text:style-name="T6">Flatlined</text:span><text:span text:style-name="T5">“</text:span><text:span text:style-name="T4"> </text:span><text:span text:style-name="T7">20</text:span><text:span text:style-name="T2">1</text:span><text:span text:style-name="T8">7</text:span><text:span text:style-name="T2">, Great Rift Adventure 3</text:span></text:p>
      <text:p text:style-name="P3"><text:span text:style-name="T9">Hintergrund</text:span><text:span text:style-name="T10"><text:line-break/></text:span><text:span text:style-name="T11">Neon 5 – </text:span><text:span text:style-name="T12">Neon </text:span><text:span text:style-name="T11">System</text:span><text:span text:style-name="T13"> – </text:span><text:span text:style-name="T14">Usher Subsektor – Reft<text:line-break/></text:span><text:span text:style-name="T15">offiziell 900 Einwohner, 400 wohnen am Raumhafen </text:span><text:span text:style-name="T16">(zivilisiert, Läden, lokaler Tourismus)</text:span><text:span text:style-name="T15">,<text:line-break/>keine Regierung, </text:span><text:span text:style-name="T17">TL 7, vereinzelte</text:span><text:span text:style-name="T16"> Freizeit-Einrichtungen (Fischen, Jagen)</text:span><text:span text:style-name="T15"><text:line-break/>System hat Asteroidengürtel mit Bergbau</text:span></text:p>
      <text:p text:style-name="P4">Vorgeschichte<text:line-break/><text:span text:style-name="T18">SCs von Skill-Jackern entführt um im Neon System als Belter zu arbeiten,<text:line-break/>qualifizierte Reisende weit von zuhause, ohne lokale Bindungen </text:span><text:span text:style-name="T19">wird Droge verabreicht,<text:line-break/>Effekt: desorientiert, Amnesie, leicht zu manipulieren<text:line-break/></text:span><text:span text:style-name="T20">Lohnsklaven, Schuldknechtschaft, Menschenhandel</text:span><text:span text:style-name="T21"><text:line-break/>EMP Bombe eines Konkurrenten vorzeitig hochgegangen, </text:span><text:span text:style-name="T22">sollte Erprobung lahmlegen,<text:line-break/>als Warnung sich dem FATCAT-Konsortium anzuschließen,<text:line-break/></text:span><text:span text:style-name="T23">Besatzung (2) hat sich gerettet aber Cryo-Schläfer zurückgelassen<text:line-break/>Kriecher = Pedersen Eusoziale Neo-Arachnoiden – Neon 5 </text:span><text:span text:style-name="T24">(~80cm lang, 6 Beine, 2 Greifer)</text:span></text:p>
      <text:p text:style-name="P5">1 Das sinkende Schiff – <text:span text:style-name="T25">Maus 485-353-24</text:span></text:p>
      <text:p text:style-name="P5">2 Der Weg zum Turm</text:p>
      <text:p text:style-name="P5">3 Ankunft in Lager 9 – <text:span text:style-name="T26">Stenmore Minerals Incorporated – </text:span><text:span text:style-name="T25">Erprobungslager</text:span></text:p>
      <text:p text:style-name="P5">4 Im Lager</text:p>
      <text:p text:style-name="P6"><text:span text:style-name="T27">Konzept</text:span><text:span text:style-name="T28"><text:line-break/>7 Charaktere , Charakter nur nach Bild &amp; Name aussuchen – Stats erst später<text:line-break/></text:span><text:span text:style-name="T29">1 </text:span><text:span text:style-name="T27">Anna</text:span><text:span text:style-name="T28">: Wasserwelt, Schwimmen, Juristin, </text:span><text:span text:style-name="T29">für Händler gearbeitet, zuletzt Turmschütze</text:span><text:span text:style-name="T28"><text:line-break/></text:span><text:span text:style-name="T29">2 </text:span><text:span text:style-name="T27">Bruno</text:span><text:span text:style-name="T28">: </text:span><text:span text:style-name="T30">Asteroidengürtel, </text:span><text:span text:style-name="T31">Belter, </text:span><text:span text:style-name="T30">Kommissar, Tonfa-Experte, verdeckte Operationen</text:span><text:span text:style-name="T28"><text:line-break/></text:span><text:span text:style-name="T29">3 </text:span><text:span text:style-name="T32">Eva</text:span><text:span text:style-name="T29">: Agrarplanet, </text:span><text:span text:style-name="T30">Adelstitel verloren, Fähnrich, Klingenwaffen, </text:span><text:span text:style-name="T33">sehr zierlich</text:span><text:span text:style-name="T29"><text:line-break/>4 </text:span><text:span text:style-name="T32">Freda</text:span><text:span text:style-name="T29">: </text:span><text:span text:style-name="T30">Asteroidengürtel</text:span><text:span text:style-name="T29">, Bordarzt</text:span><text:span text:style-name="T30">, </text:span><text:span text:style-name="T29">Commander, </text:span><text:span text:style-name="T33">Orden, reich</text:span><text:span text:style-name="T28"><text:line-break/></text:span><text:span text:style-name="T29">5 </text:span><text:span text:style-name="T32">Henry</text:span><text:span text:style-name="T29">: </text:span><text:span text:style-name="T33">giftige Welt, </text:span><text:span text:style-name="T28">Marine Sergeant, </text:span><text:span text:style-name="T33">Laser-</text:span><text:span text:style-name="T29">Scharfschütze, </text:span><text:span text:style-name="T33">Schwertkämpfer, M-Triebwerk</text:span><text:span text:style-name="T28"><text:line-break/></text:span><text:span text:style-name="T29">6 </text:span><text:span text:style-name="T32">Sven</text:span><text:span text:style-name="T29">: </text:span><text:span text:style-name="T33">Hightech Welt, </text:span><text:span text:style-name="T29">Reaktor-Ingenieur bei der Handelsmarine, </text:span><text:span text:style-name="T33">zierlich</text:span><text:span text:style-name="T28"><text:line-break/></text:span><text:span text:style-name="T29">7 </text:span><text:span text:style-name="T32">Tim</text:span><text:span text:style-name="T29">: </text:span><text:span text:style-name="T34">giftige Hightech Welt, Maat, </text:span><text:span text:style-name="T29">Sprungantrieb-Ingenieur bei der Flotte</text:span></text:p>
      <text:p text:style-name="P6"><text:span text:style-name="T35">Einführung<text:line-break/></text:span><text:span text:style-name="T36">wir spielen am Rand der von Menschen bewohnten Galaxis, hier gibt es weniger Regeln und mehr Kriminalität als im Zentrum</text:span></text:p>
      <text:p text:style-name="P7"><text:span text:style-name="T37">1 Das sinkende Schiff </text:span><text:span text:style-name="T38">– </text:span><text:span text:style-name="T39">Maus 485-353-24</text:span><text:span text:style-name="T40"><text:line-break/></text:span>"Bitte bewahren sie Ruhe. – Sie erwachen gerade aus dem Kälteschlaf.<text:line-break/>Bitte verhalten sie sich ruhig und verfallen sie nicht in Panik.<text:line-break/>Sie könnten Schwindel und Desorientierung verspüren - das ist normal.<text:line-break/>Ich wiederhole: Sie werden gerade aus dem Kälteschlaf geweckt.<text:line-break/>Das Schiff hat eine außerplanmäßige Landung vorgenommen.<text:line-break/>Es ist zu Systemausfällen gekommen. – Bitte helfen sie wenn nötig anderen Personen aus dem Kälteschlaf zu erwachen.<text:line-break/>Das Schiff wurde beschädigt. – Bitte verlassen sie das Schiff so schnell wie möglich durch die ausgeschilderten Notausgänge.<text:line-break/><text:span text:style-name="T41">Lassen sie Gepäck und persönliche Gegenstände zurück. Sie werden ihnen später zugestellt.</text:span></text:p>
      <text:p text:style-name="P8"><text:span text:style-name="T41">Schadensmeldung: Lebenserhaltungssysteme ausgefallen, Triebwerke ausgefallen, Reaktor ausgefallen, Luftschleusen ausgefallen, Schiffshülle beschädigt. – Wassereinbruch.<text:line-break/>Bitte verlassen sie das Schiff so schnell wie möglich. Bitte bleiben sie ruhig und verfallen sie nicht in Panik.</text:span>"</text:p>
      <text:p text:style-name="P9"><text:span text:style-name="T42">Ihr wacht </text:span><text:span text:style-name="T43">aus </text:span><text:span text:style-name="T44">abgrundtiefer Dunkelheit</text:span><text:span text:style-name="T43"> </text:span><text:span text:style-name="T42">auf. </text:span><text:span text:style-name="T43">Ihr</text:span><text:span text:style-name="T42"> fühlt euch </text:span><text:span text:style-name="T45">schwach</text:span><text:span text:style-name="T42">. </text:span><text:span text:style-name="T45">Blut rauscht</text:span><text:span text:style-name="T42"> in Ohren. Euch ist </text:span><text:span text:style-name="T45">schwindelig</text:span><text:span text:style-name="T42"> und </text:span><text:span text:style-name="T45">schlecht</text:span><text:span text:style-name="T42">. </text:span><text:span text:style-name="T45">W</text:span><text:span text:style-name="T46">o</text:span><text:span text:style-name="T42"> </text:span><text:span text:style-name="T47">seid ihr</text:span><text:span text:style-name="T42"> hier überhaupt? Offenbar </text:span><text:span text:style-name="T47">auf </text:span><text:span text:style-name="T42">ein</text:span><text:span text:style-name="T47">em</text:span><text:span text:style-name="T42"> </text:span><text:span text:style-name="T45">Raumschiff</text:span><text:span text:style-name="T42">. Aber ihr kennt es nicht. Und </text:span><text:span text:style-name="T45">wieso</text:span><text:span text:style-name="T42"> wart ihr überhaupt im Kälteschlaf? </text:span><text:span text:style-name="T48">Alarmton</text:span><text:span text:style-name="T42"><text:line-break/>Ihr könnt euch an </text:span><text:span text:style-name="T45">nichts erinnern</text:span><text:span text:style-name="T42">. </text:span><text:span text:style-name="T49">graue Unterwäsche, Pantoffeln </text:span><text:span text:style-name="T50">unter Cryo-Kapsel</text:span><text:span text:style-name="T42"><text:line-break/></text:span><text:span text:style-name="T51">Ausdauer</text:span><text:span text:style-name="T52">:<text:tab/>Anna 9,<text:tab/><text:tab/>Bruno 10,<text:tab/>Eva 5,<text:tab/>Freda 7,<text:tab/>Henry 11,<text:tab/>Sven 8,<text:tab/>Tim 6</text:span><text:span text:style-name="T42"><text:line-break/>Neben euch seht ihr </text:span><text:span text:style-name="T45">andere Leute</text:span><text:span text:style-name="T42"> aufwachen. Ihr </text:span><text:span text:style-name="T45">kennt</text:span><text:span text:style-name="T42"> sie irgendwoher. Aber </text:span><text:span text:style-name="T45">woher?</text:span></text:p>
      <text:p text:style-name="P10"/>
      <text:p text:style-name="P11">Umsehen:<text:line-break/>rote Notbeleuchtung, <text:span text:style-name="T53">etwas </text:span><text:span text:style-name="T54">kalt</text:span>, leicht <text:span text:style-name="T48">geneigt</text:span>, <text:span text:style-name="T55">keine </text:span>Lebenserhaltung<text:span text:style-name="T53">, </text:span><text:span text:style-name="T56">keine </text:span><text:span text:style-name="T57">Vitaldaten</text:span><text:span text:style-name="T53"><text:line-break/></text:span><text:span text:style-name="T55">keine </text:span>Energieversorgung, Wasser (kalt) in Richtung Kabinen, <text:span text:style-name="T53">Schiff rutscht </text:span><text:span text:style-name="T54">stoßweise</text:span><text:span text:style-name="T53">,<text:line-break/></text:span><text:span text:style-name="T58">Cryo 1</text:span><text:span text:style-name="T59">: 6 Cryo-Kapseln (SCs)<text:tab/></text:span><text:span text:style-name="T58">Cryo 2</text:span><text:span text:style-name="T59">: 6 Cryo-Kapseln 2x </text:span><text:span text:style-name="T60">tot</text:span><text:span text:style-name="T59">, verwirrte </text:span><text:span text:style-name="T61">Frau </text:span><text:span text:style-name="T62">(</text:span><text:span text:style-name="T63">Anison</text:span><text:span text:style-name="T62"> 2</text:span><text:span text:style-name="T64">9</text:span><text:span text:style-name="T62">),<text:line-break/></text:span><text:span text:style-name="T65">Spind mit Spritzen und </text:span><text:span text:style-name="T66">unbeschriftet</text:span><text:span text:style-name="T67">e</text:span><text:span text:style-name="T66"> </text:span><text:span text:style-name="T65">Medikamenten-</text:span><text:span text:style-name="T68">Röhrchen</text:span><text:span text:style-name="T65"> für Kapsel</text:span><text:span text:style-name="T67">n</text:span><text:span text:style-name="T66">, </text:span><text:span text:style-name="T67">einige</text:span><text:span text:style-name="T69"> leer<text:line-break/></text:span><text:span text:style-name="T67">Medizin 6+: selbst gekocht 12+ psychoaktiv, kein Medikament sondern Droge</text:span><text:span text:style-name="T53"><text:line-break/></text:span><text:span text:style-name="T58">Messe</text:span><text:span text:style-name="T59">: Tisch, 2 Hocker, Wandschrank offen, Essens-Packungen auf dem Boden, →</text:span><text:span text:style-name="T70"> Brücke</text:span><text:span text:style-name="T59"><text:line-break/></text:span><text:span text:style-name="T58">rechts</text:span><text:span text:style-name="T59"> Schleuse: </text:span><text:span text:style-name="T71">Notbetrieb</text:span><text:span text:style-name="T72">, </text:span><text:span text:style-name="T71">außen </text:span><text:span text:style-name="T73">o</text:span><text:span text:style-name="T71">ffen</text:span><text:span text:style-name="T59"> </text:span><text:span text:style-name="T58">links</text:span><text:span text:style-name="T59"> </text:span><text:span text:style-name="T74">Luke</text:span><text:span text:style-name="T75">n</text:span><text:span text:style-name="T73"> oben &amp; unten </text:span><text:span text:style-name="T76">Leck oben</text:span><text:span text:style-name="T59"> </text:span><text:span text:style-name="T77">voraus</text:span><text:span text:style-name="T78"> </text:span><text:span text:style-name="T79">G</text:span><text:span text:style-name="T78">ä</text:span><text:span text:style-name="T79">n</text:span><text:span text:style-name="T78">ge</text:span><text:span text:style-name="T59"><text:line-break/></text:span><text:span text:style-name="T58">Brücke</text:span><text:span text:style-name="T59">: Computer </text:span><text:span text:style-name="T80">Ruß-</text:span><text:span text:style-name="T81">S</text:span><text:span text:style-name="T82">puren, benutzter Feuerlöscher (CO2)</text:span><text:span text:style-name="T59">, Zeug am Boden, </text:span><text:span text:style-name="T83">Kaffeetasse,<text:line-break/><text:tab/></text:span><text:span text:style-name="T84">Notfall-Schränkchen (</text:span><text:span text:style-name="T85">Revolver</text:span><text:span text:style-name="T84"> mit Clip-Holster, elektr. </text:span><text:span text:style-name="T85">Notfall-Schlüssel</text:span><text:span text:style-name="T84">), </text:span><text:span text:style-name="T86">Deckenluke</text:span><text:span text:style-name="T87">,</text:span><text:span text:style-name="T84"><text:line-break/><text:tab/></text:span><text:span text:style-name="T78">vorn </text:span><text:span text:style-name="T88">Tür → </text:span><text:span text:style-name="T89">Maschinenraum</text:span><text:span text:style-name="T90"><text:line-break/><text:tab/></text:span><text:span text:style-name="T39">Maus 485-353-24</text:span><text:span text:style-name="T91"> </text:span><text:span text:style-name="T92">(</text:span><text:span text:style-name="T93">200t</text:span><text:span text:style-name="T92"> Allzwecktransporter für Fracht &amp; Passagiere, kein Sprung)</text:span><text:span text:style-name="T90"><text:line-break/></text:span><text:span text:style-name="T94">Maschinenraum</text:span><text:span text:style-name="T90"> </text:span><text:span text:style-name="T88">(Konsole, Reaktor, Triebw.) </text:span><text:span text:style-name="T95">sauber &amp; aufgeräumt, warme Luft, </text:span><text:span text:style-name="T96">zischen,</text:span><text:span text:style-name="T95"><text:line-break/><text:tab/>viel </text:span><text:span text:style-name="T97">Werkzeug</text:span><text:span text:style-name="T95"> in Wandhaltern, </text:span><text:span text:style-name="T97">Schrotflinte</text:span><text:span text:style-name="T95"> (3 Schuss) über Konsole, </text:span><text:span text:style-name="T98">Dampf aus Reaktor</text:span><text:span text:style-name="T59"><text:line-break/></text:span><text:span text:style-name="T58">2 Kajüten</text:span><text:span text:style-name="T59">: Spinde offen, </text:span><text:span text:style-name="T99">Kleidung &amp; </text:span><text:span text:style-name="T59">Zeug auf dem Boden, </text:span><text:span text:style-name="T100">Schmuck, </text:span><text:span text:style-name="T101">gerahmtes </text:span><text:span text:style-name="T99">Familienf</text:span><text:span text:style-name="T101">oto</text:span><text:line-break/><text:span text:style-name="T102">Kabinen</text:span><text:span text:style-name="T103">: </text:span><text:span text:style-name="T104">bis auf 1 </text:span><text:span text:style-name="T103">alle leer &amp; unbenutzt, </text:span><text:span text:style-name="T105">Zeug schwimmt herum</text:span><text:span text:style-name="T103"><text:tab/><text:tab/></text:span><text:span text:style-name="T102">Duschen</text:span><text:span text:style-name="T103">: </text:span><text:span text:style-name="T75">Deckenluke</text:span><text:span text:style-name="T103"><text:line-break/></text:span><text:span text:style-name="T106">Laderaum 1&amp;2</text:span><text:span text:style-name="T107">: Container „Bodenproben“ </text:span><text:span text:style-name="T108">(Behälter)</text:span><text:span text:style-name="T107"> „persönlich“<text:line-break/></text:span><text:span text:style-name="T109">Schleuse</text:span><text:span text:style-name="T110">: Außenseite offen, voll Wasser, </text:span><text:span text:style-name="T111">Mechanik 8+ </text:span><text:span text:style-name="T110">schließen/öffnen mit Druckluft,<text:line-break/><text:tab/></text:span><text:span text:style-name="T112">Raumanzug, </text:span><text:span text:style-name="T113">Revolver</text:span><text:span text:style-name="T114"> </text:span><text:span text:style-name="T115">mit Clip-Holster<text:line-break/></text:span><text:span text:style-name="T116">Deckenluken</text:span><text:span text:style-name="T117">: </text:span><text:span text:style-name="T118">Emergency EXIT: nur im Notfall öffnen </text:span><text:span text:style-name="T117">Achtung: öffnet sich direkt nach außen!<text:line-break/><text:tab/></text:span><text:span text:style-name="T118">Bereich freihalten, nicht zustellen! Öffnen nur durch Besatzung! </text:span><text:span text:style-name="T119">(Konsole, </text:span><text:span text:style-name="T120">N-Schlüssel</text:span><text:span text:style-name="T119">)<text:line-break/></text:span><text:span text:style-name="T121">Bodenluke</text:span><text:span text:style-name="T122">: Frachtraum </text:span><text:span text:style-name="T118">Bereich freihalten, nicht zustellen! Öffnen nur durch Besatzung!<text:line-break/><text:tab/></text:span><text:span text:style-name="T123">Luke ist a</text:span><text:span text:style-name="T124">ngelehnt</text:span><text:span text:style-name="T123">, Leiter runter<text:line-break/></text:span><text:span text:style-name="T125">Frachtraum</text:span><text:span text:style-name="T126"> </text:span><text:span text:style-name="T127">(15*30*5m)</text:span><text:span text:style-name="T126">: Deckenkran, </text:span><text:span text:style-name="T128">große Frachts</text:span><text:span text:style-name="T126">chleuse, Bodenluke (Emergency EXIT),<text:line-break/><text:tab/></text:span><text:span text:style-name="T129">2</text:span><text:span text:style-name="T130"> Erz-Container</text:span><text:span text:style-name="T131"> </text:span><text:span text:style-name="T132">„Stenmore Minerals“, </text:span><text:span text:style-name="T129">7</text:span><text:span text:style-name="T133"> Container</text:span><text:span text:style-name="T132"> „Stenmore Minerals“ </text:span><text:span text:style-name="T134">(1 explodiert)</text:span><text:span text:style-name="T135"><text:line-break/><text:tab/></text:span><text:span text:style-name="T136">STÄ</text:span><text:span text:style-name="T135">+Mechanik 10+: zum öffnen </text:span><text:span text:style-name="T131">(</text:span><text:span text:style-name="T137">Werkzeug, Ersatzteile, </text:span><text:span text:style-name="T135">Rationen/</text:span><text:span text:style-name="T131">Verbrauchsgüter)<text:line-break/><text:tab/></text:span><text:span text:style-name="T134">Explodierter</text:span><text:span text:style-name="T131"> Container </text:span><text:span text:style-name="T134">(</text:span><text:span text:style-name="T131">von innen</text:span><text:span text:style-name="T134">)</text:span><text:span text:style-name="T131">: Ermitteln/</text:span><text:span text:style-name="T134">Sprengstoff</text:span><text:span text:style-name="T131"> 8+: </text:span><text:span text:style-name="T138">Bombe 12+: </text:span><text:span text:style-name="T131">EMP Bombe<text:line-break/><text:tab/></text:span><text:span text:style-name="T134">1 kleiner Container (</text:span><text:span text:style-name="T137">persönlich</text:span><text:span text:style-name="T134">es: Kleidung, </text:span><text:span text:style-name="T139">Bier, Süßigkeiten, Squash Schläger &amp; Bälle,<text:line-break/><text:tab/></text:span><text:span text:style-name="T140">Fernglas</text:span><text:span text:style-name="T139">)</text:span><text:span text:style-name="T131"><text:line-break/></text:span><text:span text:style-name="T128">Frachtschleuse: Personenluke, innen: </text:span><text:span text:style-name="T141">4 Personen Notfall-Kit, Werkzeug</text:span></text:p>
      <text:p text:style-name="P12"><text:span text:style-name="T142">w</text:span><text:span text:style-name="T143">o kommt das Wasser rein,<text:line-break/>wo kann man wie aussteigen?</text:span></text:p>
      <text:p text:style-name="P13"><text:span text:style-name="T141">4 Personen Notfall-Kit<text:line-break/></text:span>Aufblasbares 4-Personen-Zelt mit verschließbarer Schleuse<text:line-break/><text:span text:style-name="T144">4 mal </text:span>Atem<text:span text:style-name="T144">maske, </text:span>Druck<text:span text:style-name="T144">anzug</text:span> und <text:span text:style-name="T144">O2-Flasche</text:span> <text:span text:style-name="T144">für</text:span> mindestens 24 Stunden <text:span text:style-name="T144">Sauerstoff</text:span><text:line-break/>Erste-Hilfe-<text:span text:style-name="T144">Tasche (Medikit)</text:span><text:line-break/>Multi<text:span text:style-name="T144">tool</text:span> (Schraubendreher, Zange, kleines Messer etc.)<text:line-break/>12 Leuchtstäbe, je 3–5 Stunden Leuchtdauer<text:line-break/>4 persönliche Überlebenssets <text:span text:style-name="T144">in Gürteltasche</text:span>, <text:span text:style-name="T144">jedes davon mit</text:span>:<text:line-break/><text:tab/>Überlebensponcho, <text:span text:style-name="T144">eine Seite</text:span> silber, <text:span text:style-name="T144">die</text:span> andere grau, als Kleidung oder Decke<text:line-break/><text:tab/><text:span text:style-name="T144">w</text:span>asserdichte Handschuhe<text:line-break/><text:tab/><text:span text:style-name="T144">w</text:span>asserdichte Stiefel<text:line-break/><text:tab/>Messer<text:line-break/><text:tab/><text:span text:style-name="T144">Sturmf</text:span>euerzeug<text:line-break/><text:tab/>Überlebensrationen für 2–3 Tage<text:line-break/><text:tab/>Wasserflasche mit Wasserreinigungstabletten</text:p>
      <text:p text:style-name="P14"><text:span text:style-name="T145"><text:tab/><text:tab/><text:tab/><text:tab/><text:tab/>TL<text:tab/></text:span><text:span text:style-name="T146">k</text:span><text:span text:style-name="T145">g<text:tab/></text:span><text:span text:style-name="T146">Preis</text:span><text:span text:style-name="T145"><text:tab/><text:tab/></text:span><text:line-break/>Life-support Masks<text:tab/>7<text:tab/>-<text:tab/>Cr1000<text:line-break/>Personal Survival Kit<text:tab/>10<text:tab/>1<text:tab/>Cr100<text:line-break/>Pressure Sleeve<text:tab/><text:tab/>10<text:tab/>-<text:tab/>Cr600<text:line-break/>Shipboard Survival Kit<text:tab/>10<text:tab/>45<text:tab/>Cr10000</text:p>
      <text:p text:style-name="P15">2 Der Weg zum Turm<text:span text:style-name="T21"><text:line-break/></text:span><text:span text:style-name="T147">Atmosphäre atembar, frische kalte Luft, es ist diesig, Himmel leicht bedeckt<text:line-break/></text:span><text:span text:style-name="T148">oben vom Schiff seht ihr großen See, aber Ufer ist </text:span><text:span text:style-name="T149">n</text:span><text:span text:style-name="T148">ah </text:span><text:span text:style-name="T150">(bewaldet)</text:span><text:span text:style-name="T148">, </text:span><text:span text:style-name="T149">schwimmen möglich</text:span><text:span text:style-name="T148"><text:line-break/></text:span><text:span text:style-name="T151">Fernglas → Blick auf Turm </text:span><text:span text:style-name="T152">im Osten </text:span><text:span text:style-name="T153">(einige km)</text:span></text:p>
      <text:p text:style-name="P16">es ist morgens, ihr seht eine gelbe Sonne aufgehen und 3 Monde: <text:span text:style-name="T154">1 großen, 2 kleine<text:line-break/></text:span><text:span text:style-name="T155">nachts </text:span><text:span text:style-name="T156">Astrogation 10+: Usher </text:span><text:span text:style-name="T157">oder Tobia </text:span><text:span text:style-name="T156">Subsektor (ihr wart auf Tobia, nicht weit entfernt)<text:line-break/></text:span><text:span text:style-name="T158">Anison: „wir müssen bei Start oder Landung abgestürzt sein“</text:span></text:p>
      <text:p text:style-name="P16">Erinnerungen kommen zurück: jeder bekommt einen wichtigen Fakt (Heimatwelt, Karriere)</text:p>
      <text:p text:style-name="P17">Weg zum Turm:<text:line-break/>dichter Vegetation aus dornigen Pflanzen: ausweichen → <text:span text:style-name="T159">6, durch → 2 </text:span><text:span text:style-name="T160">(w3 Schaden)</text:span></text:p>
      <text:p text:style-name="P17">Leiche von „Davide Maxanni“ (Namensschild auf orangenem Overall) [Stiefel]<text:line-break/>Arm mit offenem Bruch, unfachmännisch verbunden/getapt, <text:span text:style-name="T161">sieht blass und krank aus,<text:line-break/></text:span><text:span text:style-name="T162">Multitool und einige Rationen, wahrscheinlich aus Notfallkit, leeres Pistolen-Holster</text:span><text:span text:style-name="T161"><text:line-break/>Medizin 8+: Arm nicht Todesursache<text:tab/><text:tab/><text:tab/>Obduktion? Medizin 9+: innere Blutungen</text:span></text:p>
      <text:p text:style-name="P18">Rascheln und Bewegung in den Büschen</text:p>
      <text:p text:style-name="P19">bei Näherkommen:<text:line-break/>flache<text:span text:style-name="T163">r</text:span> Hügel, <text:span text:style-name="T164">Baracken, Container, </text:span><text:span text:style-name="T163">Maschinen?</text:span><text:line-break/><text:span text:style-name="T165">noch näher: Erdwall auf Rückseite, </text:span><text:span text:style-name="T163">Baumstämme links, </text:span><text:span text:style-name="T166">Erdhaufen</text:span></text:p>
      <text:p text:style-name="P20">Leute winken euch zu, ihr sollte schnell kommen…</text:p>
      <text:p text:style-name="P21">Frau <text:span text:style-name="T167">(</text:span><text:span text:style-name="T168">Cat</text:span><text:span text:style-name="T167">) </text:span>mit Schrotflinte in der Hand und Revolver am Gürtel, <text:span text:style-name="T169">junger Bursche </text:span><text:span text:style-name="T170">(</text:span><text:span text:style-name="T171">Shiro</text:span><text:span text:style-name="T170">)<text:line-break/></text:span><text:span text:style-name="T172">„kommt mit ins Lager!“ „wer seid ihr, wo kommt ihr her?“ „habt ihr Kriecher gesehen?“<text:line-break/>„</text:span><text:span text:style-name="T173">wir arbeiten hier, geologisches Testlager, wir checken ob es hier wertvolle Rohstoffe gibt: </text:span><text:span text:style-name="T174">Kupfer</text:span><text:span text:style-name="T175">kies</text:span><text:span text:style-name="T174"> </text:span><text:span text:style-name="T175">&amp; Zinkblende</text:span><text:span text:style-name="T174"> </text:span><text:span text:style-name="T173">“<text:tab/>„</text:span><text:span text:style-name="T174">Lager 9, Stenmore Minerals“<text:tab/>„wir sind auf Neon 5“</text:span><text:span text:style-name="T173"><text:line-break/>„die Maus ist unser Versorgungsschiff und ist beim Landeanflug abgestürzt“<text:line-break/>„</text:span><text:span text:style-name="T176">irgendwas ist passiert, das die Kriecher aggressiv gemacht hat, normalerweise sind die eher harmlos, wenn man ihnen aus dem Weg geht“ „</text:span><text:span text:style-name="T177">muss mit dem Absturz zu tun haben“</text:span></text:p>
      <text:p text:style-name="P21"><text:line-break/></text:p>
      <text:p text:style-name="P22">Kriecher Arbeiter:<text:tab/>sammeln Nahrung, sind selbst Nahrung, nicht sehr aggressiv<text:line-break/>Kriecher Brüter:<text:tab/>plumper, massiger Körper, fliehen vor Kampf<text:line-break/><text:span text:style-name="T178">Kriecher Soldaten:<text:tab/>dunkler Schuppenpanzer, giftiger Schwanzstachel (Halluzinogen)<text:line-break/>Kriecher </text:span><text:span text:style-name="T179">Bastler</text:span><text:span text:style-name="T178">:<text:tab/>verspielt, können Hebel </text:span><text:span text:style-name="T180">o.</text:span><text:span text:style-name="T41">ä</text:span><text:span text:style-name="T180">.</text:span><text:span text:style-name="T178"> bedienen, </text:span><text:span text:style-name="T181">mögen Eisen &amp; Metalle</text:span><text:span text:style-name="T178"><text:line-break/><text:tab/><text:tab/><text:tab/><text:tab/></text:span><text:span text:style-name="T181">kommunizieren elektrisch, werden von EM-Feldern angezogen</text:span></text:p>
      <text:p text:style-name="P23" loext:marker-style-name="T182"><text:span text:style-name="T183">Arbeiter</text:span><text:span text:style-name="T182"><text:line-break/></text:span><text:span text:style-name="T184">Fresser, Sammler, Allesfresser</text:span><text:span text:style-name="T182"><text:tab/></text:span><text:span text:style-name="T185">15 HP</text:span><text:span text:style-name="T182"><text:tab/></text:span><text:span text:style-name="T184">8m</text:span><text:span text:style-name="T182"><text:tab/><text:tab/></text:span><text:span text:style-name="T184">klein -1</text:span><text:span text:style-name="T182"><text:line-break/></text:span><text:span text:style-name="T184">Nahkampf 1</text:span><text:span text:style-name="T182"><text:tab/></text:span><text:span text:style-name="T184">Aufklärer 1</text:span><text:span text:style-name="T182"><text:tab/></text:span><text:span text:style-name="T184">Schleichen 0</text:span><text:span text:style-name="T182"><text:tab/></text:span><text:span text:style-name="T184">Überleben 1</text:span><text:span text:style-name="T182"><text:line-break/></text:span><text:span text:style-name="T184">Klauen w6</text:span><text:span text:style-name="T182"><text:line-break/><text:line-break/></text:span><text:span text:style-name="T183">Brüter</text:span><text:span text:style-name="T184"> </text:span><text:span text:style-name="T182"><text:line-break/></text:span><text:span text:style-name="T184">Brüter, Fresser, Allesfresser</text:span><text:span text:style-name="T182"><text:tab/><text:tab/></text:span><text:span text:style-name="T185">18 HP</text:span><text:span text:style-name="T182"><text:tab/></text:span><text:span text:style-name="T184">6m</text:span><text:span text:style-name="T182"><text:tab/><text:tab/></text:span><text:span text:style-name="T184">klein -1</text:span><text:span text:style-name="T182"><text:line-break/></text:span><text:span text:style-name="T184">Nahkampf 0</text:span><text:span text:style-name="T182"><text:tab/><text:tab/><text:tab/><text:tab/><text:tab/><text:tab/><text:tab/></text:span><text:span text:style-name="T184">Überleben 0 </text:span><text:span text:style-name="T182"><text:line-break/></text:span><text:span text:style-name="T184">Klauen w6</text:span><text:span text:style-name="T182"><text:line-break/></text:span></text:p>
      <text:p text:style-name="P23" loext:marker-style-name="T182"><text:span text:style-name="T183">Bastler</text:span><text:span text:style-name="T184"> </text:span><text:span text:style-name="T182"><text:line-break/></text:span><text:span text:style-name="T184">Denker, Sammler, Allesfresser</text:span><text:span text:style-name="T182"><text:tab/></text:span><text:span text:style-name="T185">22 HP</text:span><text:span text:style-name="T182"><text:tab/></text:span><text:span text:style-name="T184">8m</text:span><text:span text:style-name="T182"><text:tab/><text:tab/></text:span><text:span text:style-name="T184">klein -1</text:span><text:span text:style-name="T182"><text:line-break/></text:span><text:span text:style-name="T184">Nahkampf 0</text:span><text:span text:style-name="T182"><text:tab/></text:span><text:span text:style-name="T184">Aufklärer 3</text:span><text:span text:style-name="T182"><text:tab/></text:span><text:span text:style-name="T184">Schleichen 0</text:span><text:span text:style-name="T182"><text:tab/></text:span><text:span text:style-name="T184">Überleben 2 </text:span><text:span text:style-name="T182"><text:line-break/></text:span><text:span text:style-name="T184">Klauen w6</text:span><text:span text:style-name="T182"><text:line-break/></text:span></text:p>
      <text:p text:style-name="P24" loext:marker-style-name="T182"><text:span text:style-name="T183">Soldat</text:span><text:span text:style-name="T182"><text:line-break/></text:span><text:span text:style-name="T184">Killer, Allesfresser</text:span><text:span text:style-name="T182"><text:tab/><text:tab/><text:tab/><text:tab/></text:span><text:span text:style-name="T185">36 HP</text:span><text:span text:style-name="T182"><text:tab/></text:span><text:span text:style-name="T184">9m</text:span><text:span text:style-name="T182"><text:tab/><text:tab/></text:span><text:span text:style-name="T184">Rüstung 6</text:span><text:span text:style-name="T182"><text:line-break/></text:span><text:span text:style-name="T184">Nahkampf 2</text:span><text:span text:style-name="T182"><text:tab/></text:span><text:span text:style-name="T184">Aufklärer 1</text:span><text:span text:style-name="T182"><text:tab/><text:tab/><text:tab/><text:tab/></text:span><text:span text:style-name="T184">Überleben 0</text:span><text:span text:style-name="T182"><text:line-break/></text:span><text:span text:style-name="T184">Klauen 2w6</text:span><text:span text:style-name="T182"><text:tab/></text:span><text:span text:style-name="T184">Stachel w6+Gift (INT-w6 für 3w6 Sekunden)</text:span></text:p>
      <text:p text:style-name="P25" loext:marker-style-name="T186"/>
      <text:p text:style-name="P26">Gift<text:line-break/>Aufklärer Vergleichswurf?<text:line-break/>Schleichen Vergleichswurf?</text:p>
      <text:p text:style-name="P27"><text:span text:style-name="T48">Anison Kobler</text:span> (29)<text:line-break/>aus Cryo-Kapsel, Belter aus Robin, ging für einen Asteroiden-Einsatz in Kälteschlaf<text:line-break/><text:span text:style-name="T187">„</text:span><text:span text:style-name="T188">wo ist Olli Hild?“ „die beiden Toten kenne ich nicht“ „wer seid ihr?“</text:span><text:line-break/><text:span text:style-name="T189">STÄ<text:tab/>6<text:tab/></text:span><text:span text:style-name="T190">INT<text:tab/>8<text:tab/></text:span><text:span text:style-name="T191">Astrogation 2<text:tab/><text:tab/>Ingenieur Manöver 2<text:tab/><text:tab/>Pilot Raumschiff 1</text:span><text:span text:style-name="T189"><text:line-break/>GES<text:tab/>9<text:tab/></text:span><text:span text:style-name="T190">BIL<text:tab/>6<text:tab/></text:span><text:span text:style-name="T191">Raumanzug 2<text:tab/><text:tab/>Wissenschaft Planetologie 1</text:span><text:span text:style-name="T189"><text:line-break/>AUS<text:tab/>8<text:tab/></text:span><text:span text:style-name="T190">SOZ<text:tab/>5</text:span></text:p>
      <text:p text:style-name="P28"/>
      <text:p text:style-name="P29">Cat<text:span text:style-name="T21"> (Katarina) de Boer – Geologin</text:span></text:p>
      <text:p text:style-name="P30"><text:span text:style-name="T48">Ham</text:span> (Hambley) Tommerman <text:span text:style-name="T192">(51) </text:span>– Skipper <text:span text:style-name="T193">der Maus</text:span></text:p>
      <text:p text:style-name="P30"><text:span text:style-name="T48">Saya</text:span> Mikolos <text:span text:style-name="T192">(35) </text:span>– <text:span text:style-name="T193">Ingenieur der Maus</text:span><text:line-break/><text:span text:style-name="T48">Abe</text:span> Gevn <text:span text:style-name="T192">(28) </text:span>– Arzthelfer i<text:span text:style-name="T193">n</text:span> Lager <text:span text:style-name="T193">9</text:span><text:line-break/><text:span text:style-name="T48">Shiro</text:span> Corey <text:span text:style-name="T192">(23) </text:span>– Roboter-Techniker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lien Resurrection" svg:font-family="'Alien Resurrection'" style:font-family-generic="swiss" style:font-pitch="variable"/>
    <style:font-face style:name="Calibri" svg:font-family="Calibri" style:font-family-generic="swiss"/>
    <style:font-face style:name="Calibri1" svg:font-family="Calibri" style:font-family-generic="swiss" style:font-pitch="variable"/>
    <style:font-face style:name="Calibri2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family-generic="modern" style:font-pitch="fixed"/>
    <style:font-face style:name="MS UI Gothic" svg:font-family="'MS UI Gothic'" style:font-family-generic="system" style:font-pitch="variable"/>
    <style:font-face style:name="Microsoft YaHei" svg:font-family="'Microsoft YaHei'"/>
    <style:font-face style:name="NSimSun" svg:font-family="NSimSun"/>
    <style:font-face style:name="OpenSymbol" svg:font-family="OpenSymbol" style:font-charset="x-symbol"/>
    <style:font-face style:name="Tahoma" svg:font-family="Tahoma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writing-mode="lr-tb" style:flow-with-text="false"/>
      <style:paragraph-properties style:text-autospace="ideograph-alpha" style:line-break="strict" loext:tab-stop-distance="0mm" style:font-independent-line-spacing="false">
        <style:tab-stops/>
      </style:paragraph-properties>
      <style:text-properties style:use-window-font-color="true" loext:opacity="0%" style:font-name="Calibri" fo:font-size="12pt" fo:language="de" fo:country="DE" style:letter-kerning="true" style:font-name-asian="NSimSun" style:font-size-asian="10.5pt" style:language-asian="ja" style:country-asian="JP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0mm" style:writing-mode="lr-tb"/>
      <style:text-properties style:use-window-font-color="true" loext:opacity="0%" style:font-name="Calibri" fo:font-size="12pt" fo:language="de" fo:country="DE" style:font-name-asian="NSimSun" style:font-size-asian="10.5pt" style:language-asian="ja" style:country-asian="JP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4.23mm" fo:margin-bottom="2.12mm" style:contextual-spacing="false" fo:keep-with-next="always"/>
      <style:text-properties style:font-name="Calibri" fo:font-family="Calibri" style:font-family-generic="swiss" fo:font-size="14pt" style:font-name-asian="Microsoft YaHei" style:font-family-asian="'Microsoft YaHei'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style:font-name="Calibri" fo:font-family="Calibri" style:font-family-generic="swiss" fo:font-size="12pt" fo:font-style="italic" style:font-name-asian="NSimSun" style:font-family-asian="NSimSun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 fo:font-family="Calibri" style:font-family-generic="swiss" style:font-name-asian="NSimSun" style:font-family-asian="NSimSun" style:font-size-asian="12pt" style:font-name-complex="Lucida Sans" style:font-family-complex="'Lucida Sans'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mm" fo:margin-bottom="0mm" style:contextual-spacing="false"/>
      <style:text-properties style:font-name="Liberation Mono" fo:font-family="'Liberation Mono'" style:font-family-generic="modern" style:font-pitch="fixed" fo:font-size="10pt" style:font-name-asian="MS Gothic" style:font-family-asian="'MS Gothi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95mm" style:type="center"/>
          <style:tab-stop style:position="190.01m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4.23mm" fo:margin-bottom="2.12mm" style:contextual-spacing="false"/>
      <style:text-properties style:font-name="Liberation Serif" fo:font-family="'Liberation Serif'" style:font-family-generic="roman" style:font-pitch="variable" fo:font-size="24pt" fo:font-weight="bold" style:font-name-asian="MS UI Gothic" style:font-family-asian="'MS UI Gothic'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mm" fo:margin-bottom="4.99mm" style:contextual-spacing="false" style:border-line-width-bottom="0.02mm 0.04mm 0.02mm" fo:padding="0m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Standard_20__28_WW_29_" style:display-name="Standard (WW)" style:family="paragraph">
      <style:paragraph-properties fo:margin-top="0mm" fo:margin-bottom="0mm" style:contextual-spacing="false" style:line-height-at-least="0mm" fo:text-align="center" style:justify-single-word="false"/>
      <style:text-properties fo:font-variant="normal" fo:text-transform="none" fo:color="#c9211e" loext:opacity="100%" style:text-outline="false" style:text-line-through-style="none" style:text-line-through-type="none" style:font-name="Lucida Sans" fo:font-family="'Lucida Sans'" style:font-family-generic="swiss" fo:font-size="18pt" fo:font-style="normal" fo:text-shadow="none" style:text-underline-style="none" fo:font-weight="normal" style:letter-kerning="true" style:font-name-asian="Tahoma" style:font-family-asian="Tahoma" style:font-size-asian="18pt" style:font-style-asian="normal" style:font-weight-asian="normal" style:font-name-complex="Calibri2" style:font-family-complex="Calibri" style:font-family-generic-complex="system" style:font-pitch-complex="variable" style:font-size-complex="12pt" style:text-emphasize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mm" svg:y="0m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fo:font-size="10pt" officeooo:paragraph-rsid="04f71bd8" style:font-size-asian="10pt" style:font-size-complex="10pt"/>
    </style:style>
    <style:style style:name="MT1" style:family="text">
      <style:text-properties officeooo:rsid="04d7596a"/>
    </style:style>
    <style:style style:name="MT2" style:family="text">
      <style:text-properties officeooo:rsid="08ba1175"/>
    </style:style>
    <style:style style:name="MT3" style:family="text">
      <style:text-properties officeooo:rsid="0c5b425d"/>
    </style:style>
    <style:style style:name="MT4" style:family="text">
      <style:text-properties officeooo:rsid="0c7bb8c5"/>
    </style:style>
    <style:style style:name="MT5" style:family="text">
      <style:text-properties officeooo:rsid="0cc5a94b"/>
    </style:style>
    <style:style style:name="MT6" style:family="text">
      <style:text-properties style:font-name="Calibri1" officeooo:rsid="0c5d0a16"/>
    </style:style>
    <style:style style:name="MT7" style:family="text">
      <style:text-properties style:font-name="Calibri1"/>
    </style:style>
    <style:style style:name="MT8" style:family="text">
      <style:text-properties style:font-name="Calibri1" officeooo:rsid="0012935e"/>
    </style:style>
    <style:page-layout style:name="Mpm1">
      <style:page-layout-properties fo:page-width="210.01mm" fo:page-height="297mm" style:num-format="1" style:print-orientation="portrait" fo:margin-top="4.99mm" fo:margin-bottom="4.99mm" fo:margin-left="4.99mm" fo:margin-right="4.99mm" style:writing-mode="lr-tb" style:layout-grid-color="#c0c0c0" style:layout-grid-lines="44" style:layout-grid-base-height="5.5mm" style:layout-grid-ruby-height="0mm" style:layout-grid-mode="none" style:layout-grid-ruby-below="false" style:layout-grid-print="true" style:layout-grid-display="true" style:layout-grid-base-width="3.7mm" style:layout-grid-snap-to="true" style:footnote-max-height="0mm" loext:margin-gutter="0mm">
        <style:columns fo:column-count="1" fo:column-gap="0mm"/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>
        <style:header-footer-properties fo:min-height="9.98mm" fo:margin-left="0mm" fo:margin-right="0mm" fo:margin-top="4.99m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202</text:span><text:span text:style-name="MT2">6</text:span><text:span text:style-name="MT1">-0</text:span><text:span text:style-name="MT3">9</text:span><text:span text:style-name="MT1">-</text:span><text:span text:style-name="MT4">1</text:span><text:span text:style-name="MT5">1</text:span><text:tab/><text:bookmark-start text:name="PageNumWizard_FOOTER_Standard1"/><text:page-number text:select-page="current">7</text:page-number><text:bookmark-end text:name="PageNumWizard_FOOTER_Standard1"/><text:tab/><text:span text:style-name="MT6">Flatliner</text:span><text:span text:style-name="MT7">.</text:span><text:span text:style-name="MT8">odt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9-11T16:57:45.912869200</dc:date>
    <meta:editing-duration>P7DT17H29M57S</meta:editing-duration>
    <meta:editing-cycles>3227</meta:editing-cycles>
    <meta:generator>LibreOffice/26.2.1.2$Windows_X86_64 LibreOffice_project/620$Build-2</meta:generator>
    <meta:print-date>2026-09-09T14:35:57.699800900</meta:print-date>
    <meta:printed-by>PDF-Dateien</meta:printed-by>
    <meta:document-statistic meta:table-count="0" meta:image-count="0" meta:object-count="0" meta:page-count="7" meta:paragraph-count="37" meta:word-count="1287" meta:character-count="9444" meta:non-whitespace-character-count="8112"/>
  </office:meta>
</office:document-meta>
</file>